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iberation Serif1" svg:font-family="'Liberation Serif', 'Times New Roman'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2" svg:font-family="Calibri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ambria1" svg:font-family="Cambria" style:font-family-generic="system" style:font-pitch="variable"/>
    <style:font-face style:name="Georgia1" svg:font-family="Georgia" style:font-family-generic="system" style:font-pitch="variable"/>
    <style:font-face style:name="Liberation Serif2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9" style:family="table">
      <style:table-properties style:width="24.037cm" table:align="left" style:writing-mode="lr-tb"/>
    </style:style>
    <style:style style:name="Tabela9.A" style:family="table-column">
      <style:table-column-properties style:column-width="3cm"/>
    </style:style>
    <style:style style:name="Tabela9.H" style:family="table-column">
      <style:table-column-properties style:column-width="3.034cm"/>
    </style:style>
    <style:style style:name="Tabela9.1" style:family="table-row">
      <style:table-row-properties style:min-row-height="0.041cm" style:keep-together="true" fo:keep-together="auto"/>
    </style:style>
    <style:style style:name="Tabela9.A1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9.H1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18cm solid #000000" fo:border-bottom="0.018cm solid #000000" style:writing-mode="lr-tb">
        <style:background-image/>
      </style:table-cell-properties>
    </style:style>
    <style:style style:name="Tabela9.A2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02cm solid #000000" fo:border-bottom="0.018cm solid #000000" style:writing-mode="lr-tb">
        <style:background-image/>
      </style:table-cell-properties>
    </style:style>
    <style:style style:name="Tabela9.H2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02cm solid #000000" fo:border-bottom="0.018cm solid #000000" style:writing-mode="lr-tb">
        <style:background-image/>
      </style:table-cell-properties>
    </style:style>
    <style:style style:name="Tabela9.10" style:family="table-row">
      <style:table-row-properties style:min-row-height="2.831cm" style:keep-together="true" fo:keep-together="auto"/>
    </style:style>
    <style:style style:name="Tabela9.11" style:family="table-row">
      <style:table-row-properties style:min-row-height="0.99cm" style:keep-together="true" fo:keep-together="auto"/>
    </style:style>
    <style:style style:name="Tabela10" style:family="table">
      <style:table-properties style:width="24.037cm" table:align="left" style:writing-mode="lr-tb"/>
    </style:style>
    <style:style style:name="Tabela10.A" style:family="table-column">
      <style:table-column-properties style:column-width="3cm"/>
    </style:style>
    <style:style style:name="Tabela10.H" style:family="table-column">
      <style:table-column-properties style:column-width="3.034cm"/>
    </style:style>
    <style:style style:name="Tabela10.1" style:family="table-row">
      <style:table-row-properties style:min-row-height="0.041cm" style:keep-together="true" fo:keep-together="auto"/>
    </style:style>
    <style:style style:name="Tabela10.A1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10.H1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18cm solid #000000" fo:border-bottom="0.018cm solid #000000" style:writing-mode="lr-tb">
        <style:background-image/>
      </style:table-cell-properties>
    </style:style>
    <style:style style:name="Tabela10.A2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02cm solid #000000" fo:border-bottom="0.018cm solid #000000" style:writing-mode="lr-tb">
        <style:background-image/>
      </style:table-cell-properties>
    </style:style>
    <style:style style:name="Tabela10.H2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02cm solid #000000" fo:border-bottom="0.018cm solid #000000" style:writing-mode="lr-tb">
        <style:background-image/>
      </style:table-cell-properties>
    </style:style>
    <style:style style:name="Tabela10.10" style:family="table-row">
      <style:table-row-properties style:min-row-height="2.831cm" style:keep-together="true" fo:keep-together="auto"/>
    </style:style>
    <style:style style:name="Tabela10.11" style:family="table-row">
      <style:table-row-properties style:min-row-height="0.99cm" style:keep-together="true" fo:keep-together="auto"/>
    </style:style>
    <style:style style:name="Tabela1" style:family="table">
      <style:table-properties style:width="24.037cm" table:align="left" style:writing-mode="lr-tb"/>
    </style:style>
    <style:style style:name="Tabela1.A" style:family="table-column">
      <style:table-column-properties style:column-width="3cm"/>
    </style:style>
    <style:style style:name="Tabela1.H" style:family="table-column">
      <style:table-column-properties style:column-width="3.034cm"/>
    </style:style>
    <style:style style:name="Tabela1.1" style:family="table-row">
      <style:table-row-properties style:min-row-height="0.041cm" style:keep-together="true" fo:keep-together="auto"/>
    </style:style>
    <style:style style:name="Tabela1.A1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18cm solid #000000" fo:border-bottom="0.018cm solid #000000" style:writing-mode="lr-tb">
        <style:background-image/>
      </style:table-cell-properties>
    </style:style>
    <style:style style:name="Tabela1.H1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18cm solid #000000" fo:border-bottom="0.018cm solid #000000" style:writing-mode="lr-tb">
        <style:background-image/>
      </style:table-cell-properties>
    </style:style>
    <style:style style:name="Tabela1.A2" style:family="table-cell">
      <style:table-cell-properties style:vertical-align="top" fo:background-color="#ffffff" fo:padding-left="0.097cm" fo:padding-right="0.097cm" fo:padding-top="0cm" fo:padding-bottom="0cm" fo:border-left="0.018cm solid #000000" fo:border-right="none" fo:border-top="0.002cm solid #000000" fo:border-bottom="0.018cm solid #000000" style:writing-mode="lr-tb">
        <style:background-image/>
      </style:table-cell-properties>
    </style:style>
    <style:style style:name="Tabela1.H2" style:family="table-cell">
      <style:table-cell-properties style:vertical-align="top" fo:background-color="#ffffff" fo:padding-left="0.097cm" fo:padding-right="0.097cm" fo:padding-top="0cm" fo:padding-bottom="0cm" fo:border-left="0.018cm solid #000000" fo:border-right="0.002cm solid #000000" fo:border-top="0.002cm solid #000000" fo:border-bottom="0.018cm solid #000000" style:writing-mode="lr-tb">
        <style:background-image/>
      </style:table-cell-properties>
    </style:style>
    <style:style style:name="Tabela1.10" style:family="table-row">
      <style:table-row-properties style:min-row-height="2.831cm" style:keep-together="true" fo:keep-together="auto"/>
    </style:style>
    <style:style style:name="Tabela1.11" style:family="table-row">
      <style:table-row-properties style:min-row-height="0.99cm" style:keep-together="true" fo:keep-together="auto"/>
    </style:style>
    <style:style style:name="Tabela2" style:family="table">
      <style:table-properties style:width="24.003cm" fo:margin-left="-0.191cm" fo:margin-top="0cm" fo:margin-bottom="0cm" table:align="left"/>
    </style:style>
    <style:style style:name="Tabela2.A" style:family="table-column">
      <style:table-column-properties style:column-width="2.999cm"/>
    </style:style>
    <style:style style:name="Tabela2.B" style:family="table-column">
      <style:table-column-properties style:column-width="2.997cm"/>
    </style:style>
    <style:style style:name="Tabela2.H" style:family="table-column">
      <style:table-column-properties style:column-width="3.018cm"/>
    </style:style>
    <style:style style:name="Tabela2.1" style:family="table-row">
      <style:table-row-properties style:min-row-height="0.002cm" style:keep-together="true" fo:keep-together="auto"/>
    </style:style>
    <style:style style:name="Tabela2.A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2.10" style:family="table-row">
      <style:table-row-properties style:min-row-height="2.831cm" style:keep-together="true" fo:keep-together="auto"/>
    </style:style>
    <style:style style:name="Tabela2.11" style:family="table-row">
      <style:table-row-properties style:min-row-height="0.99cm" style:keep-together="true" fo:keep-together="auto"/>
    </style:style>
    <style:style style:name="Tabela4" style:family="table">
      <style:table-properties style:width="24.003cm" fo:margin-left="-0.191cm" fo:margin-top="0cm" fo:margin-bottom="0cm" table:align="left"/>
    </style:style>
    <style:style style:name="Tabela4.A" style:family="table-column">
      <style:table-column-properties style:column-width="2.999cm"/>
    </style:style>
    <style:style style:name="Tabela4.B" style:family="table-column">
      <style:table-column-properties style:column-width="2.997cm"/>
    </style:style>
    <style:style style:name="Tabela4.H" style:family="table-column">
      <style:table-column-properties style:column-width="3.018cm"/>
    </style:style>
    <style:style style:name="Tabela4.1" style:family="table-row">
      <style:table-row-properties style:min-row-height="0.002cm" style:keep-together="true" fo:keep-together="auto"/>
    </style:style>
    <style:style style:name="Tabela4.A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4.10" style:family="table-row">
      <style:table-row-properties style:min-row-height="2.831cm" style:keep-together="true" fo:keep-together="auto"/>
    </style:style>
    <style:style style:name="Tabela4.11" style:family="table-row">
      <style:table-row-properties style:min-row-height="0.99cm" style:keep-together="true" fo:keep-together="auto"/>
    </style:style>
    <style:style style:name="Tabela11" style:family="table">
      <style:table-properties style:width="24.003cm" fo:margin-left="-0.191cm" fo:margin-top="0cm" fo:margin-bottom="0cm" table:align="left"/>
    </style:style>
    <style:style style:name="Tabela11.A" style:family="table-column">
      <style:table-column-properties style:column-width="2.999cm"/>
    </style:style>
    <style:style style:name="Tabela11.B" style:family="table-column">
      <style:table-column-properties style:column-width="2.997cm"/>
    </style:style>
    <style:style style:name="Tabela11.H" style:family="table-column">
      <style:table-column-properties style:column-width="3.018cm"/>
    </style:style>
    <style:style style:name="Tabela11.1" style:family="table-row">
      <style:table-row-properties style:min-row-height="0.002cm" style:keep-together="true" fo:keep-together="auto"/>
    </style:style>
    <style:style style:name="Tabela11.A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11.10" style:family="table-row">
      <style:table-row-properties style:min-row-height="2.831cm" style:keep-together="true" fo:keep-together="auto"/>
    </style:style>
    <style:style style:name="Tabela11.11" style:family="table-row">
      <style:table-row-properties style:min-row-height="0.99cm" style:keep-together="true" fo:keep-together="auto"/>
    </style:style>
    <style:style style:name="Tabela5" style:family="table">
      <style:table-properties style:width="24.012cm" fo:margin-left="-0.288cm" fo:margin-top="0cm" fo:margin-bottom="0cm" table:align="left"/>
    </style:style>
    <style:style style:name="Tabela5.A" style:family="table-column">
      <style:table-column-properties style:column-width="3cm"/>
    </style:style>
    <style:style style:name="Tabela5.B" style:family="table-column">
      <style:table-column-properties style:column-width="2.997cm"/>
    </style:style>
    <style:style style:name="Tabela5.C" style:family="table-column">
      <style:table-column-properties style:column-width="2.999cm"/>
    </style:style>
    <style:style style:name="Tabela5.D" style:family="table-column">
      <style:table-column-properties style:column-width="3.007cm"/>
    </style:style>
    <style:style style:name="Tabela5.E" style:family="table-column">
      <style:table-column-properties style:column-width="2.992cm"/>
    </style:style>
    <style:style style:name="Tabela5.G" style:family="table-column">
      <style:table-column-properties style:column-width="3.014cm"/>
    </style:style>
    <style:style style:name="Tabela5.H" style:family="table-column">
      <style:table-column-properties style:column-width="3.004cm"/>
    </style:style>
    <style:style style:name="Tabela5.1" style:family="table-row">
      <style:table-row-properties style:min-row-height="0.041cm" style:keep-together="true" fo:keep-together="auto"/>
    </style:style>
    <style:style style:name="Tabela5.A1" style:family="table-cell">
      <style:table-cell-properties style:vertical-align=""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5.H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5.10" style:family="table-row">
      <style:table-row-properties style:min-row-height="2.831cm" style:keep-together="true" fo:keep-together="auto"/>
    </style:style>
    <style:style style:name="Tabela5.11" style:family="table-row">
      <style:table-row-properties style:min-row-height="0.99cm" style:keep-together="true" fo:keep-together="auto"/>
    </style:style>
    <style:style style:name="Tabela6" style:family="table">
      <style:table-properties style:width="24.005cm" fo:margin-left="-0.288cm" fo:margin-right="-0.776cm" fo:margin-top="0cm" fo:margin-bottom="0cm" table:align="margins"/>
    </style:style>
    <style:style style:name="Tabela6.A" style:family="table-column">
      <style:table-column-properties style:column-width="2.997cm" style:rel-column-width="8181*"/>
    </style:style>
    <style:style style:name="Tabela6.B" style:family="table-column">
      <style:table-column-properties style:column-width="3.041cm" style:rel-column-width="8302*"/>
    </style:style>
    <style:style style:name="Tabela6.C" style:family="table-column">
      <style:table-column-properties style:column-width="3.062cm" style:rel-column-width="8359*"/>
    </style:style>
    <style:style style:name="Tabela6.D" style:family="table-column">
      <style:table-column-properties style:column-width="2.9cm" style:rel-column-width="7916*"/>
    </style:style>
    <style:style style:name="Tabela6.E" style:family="table-column">
      <style:table-column-properties style:column-width="2.992cm" style:rel-column-width="8167*"/>
    </style:style>
    <style:style style:name="Tabela6.F" style:family="table-column">
      <style:table-column-properties style:column-width="2.999cm" style:rel-column-width="8186*"/>
    </style:style>
    <style:style style:name="Tabela6.G" style:family="table-column">
      <style:table-column-properties style:column-width="3.014cm" style:rel-column-width="8229*"/>
    </style:style>
    <style:style style:name="Tabela6.H" style:family="table-column">
      <style:table-column-properties style:column-width="3.002cm" style:rel-column-width="8195*"/>
    </style:style>
    <style:style style:name="Tabela6.1" style:family="table-row">
      <style:table-row-properties style:min-row-height="0.041cm" style:keep-together="true" fo:keep-together="auto"/>
    </style:style>
    <style:style style:name="Tabela6.A1" style:family="table-cell">
      <style:table-cell-properties style:vertical-align=""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6.H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6.10" style:family="table-row">
      <style:table-row-properties style:min-row-height="2.831cm" style:keep-together="true" fo:keep-together="auto"/>
    </style:style>
    <style:style style:name="Tabela6.11" style:family="table-row">
      <style:table-row-properties style:min-row-height="0.99cm" style:keep-together="true" fo:keep-together="auto"/>
    </style:style>
    <style:style style:name="Tabela7" style:family="table">
      <style:table-properties style:width="24.012cm" fo:margin-left="-0.288cm" fo:margin-top="0cm" fo:margin-bottom="0cm" table:align="left"/>
    </style:style>
    <style:style style:name="Tabela7.A" style:family="table-column">
      <style:table-column-properties style:column-width="3cm"/>
    </style:style>
    <style:style style:name="Tabela7.B" style:family="table-column">
      <style:table-column-properties style:column-width="2.997cm"/>
    </style:style>
    <style:style style:name="Tabela7.C" style:family="table-column">
      <style:table-column-properties style:column-width="2.999cm"/>
    </style:style>
    <style:style style:name="Tabela7.D" style:family="table-column">
      <style:table-column-properties style:column-width="3.007cm"/>
    </style:style>
    <style:style style:name="Tabela7.E" style:family="table-column">
      <style:table-column-properties style:column-width="2.992cm"/>
    </style:style>
    <style:style style:name="Tabela7.G" style:family="table-column">
      <style:table-column-properties style:column-width="3.014cm"/>
    </style:style>
    <style:style style:name="Tabela7.H" style:family="table-column">
      <style:table-column-properties style:column-width="3.004cm"/>
    </style:style>
    <style:style style:name="Tabela7.1" style:family="table-row">
      <style:table-row-properties style:min-row-height="0.041cm" style:keep-together="true" fo:keep-together="auto"/>
    </style:style>
    <style:style style:name="Tabela7.A1" style:family="table-cell">
      <style:table-cell-properties style:vertical-align=""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7.H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7.10" style:family="table-row">
      <style:table-row-properties style:min-row-height="2.831cm" style:keep-together="true" fo:keep-together="auto"/>
    </style:style>
    <style:style style:name="Tabela7.11" style:family="table-row">
      <style:table-row-properties style:min-row-height="0.99cm" style:keep-together="true" fo:keep-together="auto"/>
    </style:style>
    <style:style style:name="Tabela8" style:family="table">
      <style:table-properties style:width="24.012cm" fo:margin-left="-0.288cm" fo:margin-top="0cm" fo:margin-bottom="0cm" table:align="left"/>
    </style:style>
    <style:style style:name="Tabela8.A" style:family="table-column">
      <style:table-column-properties style:column-width="3cm"/>
    </style:style>
    <style:style style:name="Tabela8.B" style:family="table-column">
      <style:table-column-properties style:column-width="2.997cm"/>
    </style:style>
    <style:style style:name="Tabela8.C" style:family="table-column">
      <style:table-column-properties style:column-width="2.999cm"/>
    </style:style>
    <style:style style:name="Tabela8.D" style:family="table-column">
      <style:table-column-properties style:column-width="3.007cm"/>
    </style:style>
    <style:style style:name="Tabela8.E" style:family="table-column">
      <style:table-column-properties style:column-width="2.992cm"/>
    </style:style>
    <style:style style:name="Tabela8.G" style:family="table-column">
      <style:table-column-properties style:column-width="3.014cm"/>
    </style:style>
    <style:style style:name="Tabela8.H" style:family="table-column">
      <style:table-column-properties style:column-width="3.004cm"/>
    </style:style>
    <style:style style:name="Tabela8.1" style:family="table-row">
      <style:table-row-properties style:min-row-height="0.041cm" style:keep-together="true" fo:keep-together="auto"/>
    </style:style>
    <style:style style:name="Tabela8.A1" style:family="table-cell">
      <style:table-cell-properties style:vertical-align="" fo:background-color="#ffffff" fo:padding-left="0.191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a8.H1" style:family="table-cell">
      <style:table-cell-properties style:vertical-align="" fo:background-color="#ffffff" fo:padding-left="0.191cm" fo:padding-right="0.191cm" fo:padding-top="0cm" fo:padding-bottom="0cm" fo:border="0.018cm solid #000001">
        <style:background-image/>
      </style:table-cell-properties>
    </style:style>
    <style:style style:name="Tabela8.10" style:family="table-row">
      <style:table-row-properties style:min-row-height="2.831cm" style:keep-together="true" fo:keep-together="auto"/>
    </style:style>
    <style:style style:name="Tabela8.11" style:family="table-row">
      <style:table-row-properties style:min-row-height="0.99cm" style:keep-together="true" fo:keep-together="auto"/>
    </style:style>
    <style:style style:name="P1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2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mbria" fo:font-size="8pt" fo:font-style="normal" style:text-underline-style="none" fo:font-weight="normal" style:font-name-asian="Cambria1" style:font-size-asian="8pt" style:font-style-asian="normal" style:font-weight-asian="normal" style:font-name-complex="Cambria1" style:font-size-complex="8pt"/>
    </style:style>
    <style:style style:name="P3" style:family="paragraph" style:parent-style-name="Standard">
      <style:paragraph-properties fo:margin-left="0cm" fo:margin-right="0cm" fo:margin-top="0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mbria" fo:font-size="8pt" fo:font-style="normal" style:text-underline-style="none" fo:font-weight="normal" style:font-name-asian="Cambria1" style:font-size-asian="8pt" style:font-style-asian="normal" style:font-weight-asian="normal" style:font-name-complex="Cambria1" style:font-size-complex="8pt"/>
    </style:style>
    <style:style style:name="P4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mbria" fo:font-size="8pt" fo:font-style="normal" style:text-underline-style="none" fo:font-weight="bold" style:font-name-asian="Cambria1" style:font-size-asian="8pt" style:font-style-asian="normal" style:font-weight-asian="bold" style:font-name-complex="Cambria1" style:font-size-complex="8pt"/>
    </style:style>
    <style:style style:name="P5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/>
    </style:style>
    <style:style style:name="P6" style:family="paragraph" style:parent-style-name="Standard">
      <style:paragraph-properties fo:margin-left="0cm" fo:margin-right="0cm" fo:margin-top="0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/>
    </style:style>
    <style:style style:name="P7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bold" style:font-name-asian="Times New Roman1" style:font-size-asian="9pt" style:font-style-asian="normal" style:font-weight-asian="bold" style:font-name-complex="Times New Roman1" style:font-size-complex="9pt"/>
    </style:style>
    <style:style style:name="P8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9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/>
    </style:style>
    <style:style style:name="P10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7pt" fo:font-style="normal" style:text-underline-style="none" fo:font-weight="bold" style:font-name-asian="Times New Roman1" style:font-size-asian="7pt" style:font-style-asian="normal" style:font-weight-asian="bold" style:font-name-complex="Times New Roman1" style:font-size-complex="7pt"/>
    </style:style>
    <style:style style:name="P11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/>
    </style:style>
    <style:style style:name="P12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11pt" fo:font-style="normal" style:text-underline-style="none" fo:font-weight="bold" style:font-name-asian="Calibri1" style:font-size-asian="11pt" style:font-style-asian="normal" style:font-weight-asian="bold" style:font-name-complex="Calibri1" style:font-size-complex="11pt"/>
    </style:style>
    <style:style style:name="P13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 style:text-autospace="none">
        <style:background-image/>
      </style:paragraph-properties>
      <style:text-properties fo:font-variant="normal" fo:text-transform="none" fo:color="#000000" style:text-line-through-style="none" style:text-position="0% 100%" style:font-name="Calibri" fo:font-size="11pt" fo:language="zxx" fo:country="none" fo:font-style="normal" style:text-underline-style="none" fo:font-weight="normal" style:font-name-asian="Calibri1" style:font-size-asian="11pt" style:font-style-asian="normal" style:font-weight-asian="normal" style:font-name-complex="Calibri1" style:font-size-complex="11pt"/>
    </style:style>
    <style:style style:name="P14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8pt" fo:font-style="normal" style:text-underline-style="none" fo:font-weight="bold" style:font-name-asian="Calibri1" style:font-size-asian="8pt" style:font-style-asian="normal" style:font-weight-asian="bold" style:font-name-complex="Calibri1" style:font-size-complex="8pt"/>
    </style:style>
    <style:style style:name="P15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8pt" fo:font-style="normal" style:text-underline-style="none" fo:font-weight="bold" style:font-name-asian="Calibri1" style:font-size-asian="8pt" style:font-style-asian="normal" style:font-weight-asian="bold" style:font-name-complex="Calibri1" style:font-size-complex="8pt" style:font-weight-complex="bold"/>
    </style:style>
    <style:style style:name="P16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7pt" fo:font-style="normal" style:text-underline-style="none" fo:font-weight="bold" style:font-name-asian="Calibri1" style:font-size-asian="7pt" style:font-style-asian="normal" style:font-weight-asian="bold" style:font-name-complex="Calibri1" style:font-size-complex="7pt"/>
    </style:style>
    <style:style style:name="P17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P18" style:family="paragraph" style:parent-style-name="Standard">
      <style:paragraph-properties fo:margin-left="0cm" fo:margin-right="0cm" fo:margin-top="0cm" fo:margin-bottom="0cm" fo:line-height="100%" fo:text-align="start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P19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10pt" fo:font-style="normal" style:text-underline-style="none" fo:font-weight="bold" style:font-name-asian="Calibri1" style:font-size-asian="10pt" style:font-style-asian="normal" style:font-weight-asian="bold" style:font-name-complex="Calibri1" style:font-size-complex="10pt"/>
    </style:style>
    <style:style style:name="P20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normal" style:font-name-asian="Liberation Serif2" style:font-size-asian="12pt" style:font-style-asian="normal" style:font-weight-asian="normal" style:font-name-complex="Liberation Serif2" style:font-size-complex="12pt"/>
    </style:style>
    <style:style style:name="P21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bold" style:font-name-asian="Liberation Serif2" style:font-size-asian="12pt" style:font-style-asian="normal" style:font-weight-asian="bold" style:font-name-complex="Liberation Serif2" style:font-size-complex="12pt"/>
    </style:style>
    <style:style style:name="P22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bold" style:font-name-asian="Liberation Serif2" style:font-size-asian="8pt" style:font-style-asian="normal" style:font-weight-asian="bold" style:font-name-complex="Liberation Serif2" style:font-size-complex="8pt"/>
    </style:style>
    <style:style style:name="P23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bold" style:font-name-asian="Liberation Serif2" style:font-size-asian="8pt" style:font-style-asian="normal" style:font-weight-asian="bold" style:font-name-complex="Liberation Serif2" style:font-size-complex="8pt" style:font-weight-complex="bold"/>
    </style:style>
    <style:style style:name="P24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normal" style:font-name-asian="Liberation Serif2" style:font-size-asian="8pt" style:font-style-asian="normal" style:font-weight-asian="normal" style:font-name-complex="Liberation Serif2" style:font-size-complex="8pt"/>
    </style:style>
    <style:style style:name="P25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P26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bold" style:font-name-asian="Liberation Serif2" style:font-size-asian="9pt" style:font-style-asian="normal" style:font-weight-asian="bold" style:font-name-complex="Liberation Serif2" style:font-size-complex="9pt"/>
    </style:style>
    <style:style style:name="P27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7pt" fo:font-style="normal" style:text-underline-style="none" fo:font-weight="bold" style:font-name-asian="Liberation Serif2" style:font-size-asian="7pt" style:font-style-asian="normal" style:font-weight-asian="bold" style:font-name-complex="Liberation Serif2" style:font-size-complex="7pt"/>
    </style:style>
    <style:style style:name="P28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0pt" fo:font-style="normal" style:text-underline-style="none" fo:font-weight="bold" style:font-name-asian="Liberation Serif2" style:font-size-asian="10pt" style:font-style-asian="normal" style:font-weight-asian="bold" style:font-name-complex="Liberation Serif2" style:font-size-complex="10pt"/>
    </style:style>
    <style:style style:name="P29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size="8pt" style:font-size-asian="8pt" style:font-size-complex="8pt"/>
    </style:style>
    <style:style style:name="P30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style:font-name="Liberation Serif" fo:font-size="9pt" fo:font-weight="bold" style:font-name-asian="Liberation Serif2" style:font-size-asian="9pt" style:font-weight-asian="bold" style:font-name-complex="Liberation Serif2" style:font-size-complex="9pt"/>
    </style:style>
    <style:style style:name="P31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style:font-name="Liberation Serif" fo:font-size="9pt" style:font-name-asian="Liberation Serif2" style:font-size-asian="9pt" style:font-name-complex="Liberation Serif2" style:font-size-complex="9pt"/>
    </style:style>
    <style:style style:name="P32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/>
    </style:style>
    <style:style style:name="P33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34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bold" style:font-name-asian="Times New Roman1" style:font-size-asian="8pt" style:font-style-asian="normal" style:font-weight-asian="bold" style:font-name-complex="Times New Roman1" style:font-size-complex="8pt"/>
    </style:style>
    <style:style style:name="P35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Cambria" fo:font-size="8pt" fo:font-style="normal" style:text-underline-style="none" fo:font-weight="bold" style:font-name-asian="Cambria1" style:font-size-asian="8pt" style:font-style-asian="normal" style:font-weight-asian="bold" style:font-name-complex="Cambria1" style:font-size-complex="8pt"/>
    </style:style>
    <style:style style:name="P36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bold" style:font-name-asian="Liberation Serif2" style:font-size-asian="12pt" style:font-style-asian="normal" style:font-weight-asian="bold" style:font-name-complex="Liberation Serif2" style:font-size-complex="12pt"/>
    </style:style>
    <style:style style:name="P37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normal" style:font-name-asian="Liberation Serif2" style:font-size-asian="12pt" style:font-style-asian="normal" style:font-weight-asian="normal" style:font-name-complex="Liberation Serif2" style:font-size-complex="12pt"/>
    </style:style>
    <style:style style:name="P38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P39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bold" style:font-name-asian="Liberation Serif2" style:font-size-asian="9pt" style:font-style-asian="normal" style:font-weight-asian="bold" style:font-name-complex="Liberation Serif2" style:font-size-complex="9pt" style:font-weight-complex="bold"/>
    </style:style>
    <style:style style:name="P40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normal" style:font-name-asian="Liberation Serif2" style:font-size-asian="8pt" style:font-style-asian="normal" style:font-weight-asian="normal" style:font-name-complex="Liberation Serif2" style:font-size-complex="8pt"/>
    </style:style>
    <style:style style:name="P41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8pt" fo:font-style="normal" style:text-underline-style="none" fo:font-weight="bold" style:font-name-asian="Liberation Serif2" style:font-size-asian="8pt" style:font-style-asian="normal" style:font-weight-asian="bold" style:font-name-complex="Liberation Serif2" style:font-size-complex="8pt" style:font-weight-complex="bold"/>
    </style:style>
    <style:style style:name="P42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P43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/>
    </style:style>
    <style:style style:name="P44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</style:style>
    <style:style style:name="P45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style:font-name="Liberation Serif" fo:font-size="9pt" style:font-name-asian="Liberation Serif2" style:font-size-asian="9pt" style:font-name-complex="Liberation Serif2" style:font-size-complex="9pt"/>
    </style:style>
    <style:style style:name="P46" style:family="paragraph" style:parent-style-name="Standard">
      <style:paragraph-properties fo:margin-left="0cm" fo:margin-right="0cm" fo:margin-top="0cm" fo:margin-bottom="0.247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</style:style>
    <style:style style:name="P47" style:family="paragraph" style:parent-style-name="Standard">
      <style:paragraph-properties fo:margin-left="0cm" fo:margin-right="0cm" fo:margin-top="0cm" fo:margin-bottom="0.247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P48" style:family="paragraph" style:parent-style-name="Standard">
      <style:paragraph-properties fo:margin-left="0cm" fo:margin-right="0cm" fo:margin-top="0cm" fo:margin-bottom="0.353cm" fo:line-height="115%" fo:text-align="center" style:justify-single-word="false" fo:keep-together="auto" fo:orphans="2" fo:widows="2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P49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Liberation Serif1" fo:font-size="12pt" fo:language="zxx" fo:country="none" style:font-size-asian="12pt" style:font-name-complex="Liberation Serif1" style:font-size-complex="12pt"/>
    </style:style>
    <style:style style:name="P50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Liberation Serif1" fo:font-size="12pt" fo:language="zxx" fo:country="none" fo:font-weight="bold" style:font-size-asian="12pt" style:font-weight-asian="bold" style:font-name-complex="Liberation Serif1" style:font-size-complex="12pt"/>
    </style:style>
    <style:style style:name="P51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Liberation Serif1" fo:font-size="9pt" fo:language="zxx" fo:country="none" style:font-size-asian="9pt" style:font-name-complex="Liberation Serif1" style:font-size-complex="9pt"/>
    </style:style>
    <style:style style:name="P52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</style:style>
    <style:style style:name="P53" style:family="paragraph" style:parent-style-name="Standard">
      <style:paragraph-properties fo:margin-top="0cm" fo:margin-bottom="0cm" fo:line-height="100%" fo:text-align="center" style:justify-single-word="false" fo:orphans="0" fo:widows="0" style:text-autospace="none" style:snap-to-layout-grid="false"/>
    </style:style>
    <style:style style:name="P54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fo:font-size="8pt" fo:language="zxx" fo:country="none" fo:font-weight="bold" style:font-size-asian="8pt" style:font-weight-asian="bold" style:font-name-complex="Calibri2" style:font-size-complex="8pt" style:font-weight-complex="bold"/>
    </style:style>
    <style:style style:name="P55" style:family="paragraph" style:parent-style-name="Standard">
      <style:paragraph-properties fo:margin-top="0cm" fo:margin-bottom="0cm" fo:line-height="100%" fo:text-align="center" style:justify-single-word="false" fo:orphans="0" fo:widows="0" style:text-autospace="none" style:snap-to-layout-grid="false"/>
      <style:text-properties fo:font-size="8pt" fo:language="zxx" fo:country="none" fo:font-weight="bold" style:font-size-asian="8pt" style:font-weight-asian="bold" style:font-name-complex="Calibri2" style:font-size-complex="8pt" style:font-weight-complex="bold"/>
    </style:style>
    <style:style style:name="P56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9pt" fo:language="zxx" fo:country="none" style:font-size-asian="9pt" style:font-name-complex="Times New Roman" style:font-size-complex="9pt"/>
    </style:style>
    <style:style style:name="P57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9pt" fo:language="zxx" fo:country="none" fo:font-weight="bold" style:font-size-asian="9pt" style:font-weight-asian="bold" style:font-name-complex="Times New Roman" style:font-size-complex="9pt"/>
    </style:style>
    <style:style style:name="P58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9pt" fo:language="zxx" fo:country="none" fo:font-weight="bold" style:font-size-asian="9pt" style:font-weight-asian="bold" style:font-name-complex="Times New Roman" style:font-size-complex="9pt" style:font-weight-complex="bold"/>
    </style:style>
    <style:style style:name="P59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9pt" fo:language="zxx" fo:country="none" fo:font-weight="normal" style:font-size-asian="9pt" style:font-weight-asian="normal" style:font-name-complex="Times New Roman" style:font-size-complex="9pt" style:font-weight-complex="normal"/>
    </style:style>
    <style:style style:name="P60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language="zxx" fo:country="none" style:font-name-complex="Times New Roman"/>
    </style:style>
    <style:style style:name="P61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8pt" fo:language="zxx" fo:country="none" style:font-size-asian="8pt" style:font-name-complex="Times New Roman" style:font-size-complex="8pt"/>
    </style:style>
    <style:style style:name="P62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fo:language="zxx" fo:country="none" style:font-name-complex="Calibri2"/>
    </style:style>
    <style:style style:name="P63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fo:font-size="9pt" fo:language="zxx" fo:country="none" style:font-size-asian="9pt" style:font-name-complex="Calibri2" style:font-size-complex="9pt"/>
    </style:style>
    <style:style style:name="P64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fo:font-weight="bold" style:font-weight-asian="bold" style:font-weight-complex="bold"/>
    </style:style>
    <style:style style:name="P65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Cambria" fo:font-size="8pt" fo:language="zxx" fo:country="none" fo:font-weight="bold" style:font-size-asian="8pt" style:font-weight-asian="bold" style:font-name-complex="Cambria" style:font-size-complex="8pt" style:font-weight-complex="bold"/>
    </style:style>
    <style:style style:name="P66" style:family="paragraph" style:parent-style-name="Standard">
      <style:paragraph-properties fo:margin-top="0cm" fo:margin-bottom="0cm" fo:line-height="100%" fo:text-align="center" style:justify-single-word="false" fo:orphans="0" fo:widows="0" style:text-autospace="none" style:snap-to-layout-grid="false"/>
      <style:text-properties style:font-name="Cambria" fo:font-size="8pt" fo:language="zxx" fo:country="none" fo:font-weight="bold" style:font-size-asian="8pt" style:font-weight-asian="bold" style:font-name-complex="Cambria" style:font-size-complex="8pt" style:font-weight-complex="bold"/>
    </style:style>
    <style:style style:name="P67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Cambria" fo:font-size="8pt" fo:language="zxx" fo:country="none" fo:font-weight="bold" style:font-size-asian="8pt" style:font-weight-asian="bold" style:font-name-complex="Cambria" style:font-size-complex="8pt"/>
    </style:style>
    <style:style style:name="P68" style:family="paragraph" style:parent-style-name="Standard">
      <style:paragraph-properties fo:margin-top="0cm" fo:margin-bottom="0cm" fo:line-height="100%" fo:text-align="center" style:justify-single-word="false" fo:orphans="0" fo:widows="0" style:text-autospace="none" style:snap-to-layout-grid="false"/>
      <style:text-properties style:font-name="Cambria" fo:font-size="8pt" fo:language="zxx" fo:country="none" fo:font-weight="bold" style:font-size-asian="8pt" style:font-weight-asian="bold" style:font-name-complex="Cambria" style:font-size-complex="8pt"/>
    </style:style>
    <style:style style:name="P69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Cambria" fo:font-size="8pt" fo:language="zxx" fo:country="none" style:font-size-asian="8pt" style:font-name-complex="Cambria" style:font-size-complex="8pt"/>
    </style:style>
    <style:style style:name="P70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Cambria" fo:font-size="8pt" fo:language="zxx" fo:country="none" style:font-size-asian="8pt" style:font-name-complex="Cambria" style:font-size-complex="8pt" style:font-weight-complex="bold"/>
    </style:style>
    <style:style style:name="P71" style:family="paragraph" style:parent-style-name="Standard">
      <style:paragraph-properties fo:margin-top="0cm" fo:margin-bottom="0.247cm" fo:line-height="100%" fo:text-align="center" style:justify-single-word="false" fo:orphans="0" fo:widows="0" style:text-autospace="none"/>
    </style:style>
    <style:style style:name="P72" style:family="paragraph" style:parent-style-name="Standard">
      <style:paragraph-properties fo:margin-top="0cm" fo:margin-bottom="0.247cm" fo:line-height="100%" fo:text-align="center" style:justify-single-word="false" fo:orphans="0" fo:widows="0" style:text-autospace="none"/>
      <style:text-properties fo:color="#000000" style:font-name="Cambria" fo:font-size="8pt" fo:language="zxx" fo:country="none" fo:font-weight="bold" style:font-size-asian="8pt" style:font-weight-asian="bold" style:font-name-complex="Cambria" style:font-size-complex="8pt" style:font-weight-complex="bold"/>
    </style:style>
    <style:style style:name="P73" style:family="paragraph" style:parent-style-name="Standard" style:master-page-name="Standard">
      <style:paragraph-properties fo:margin-top="0cm" fo:margin-bottom="0cm" fo:line-height="100%" fo:text-align="center" style:justify-single-word="false" fo:orphans="0" fo:widows="0" style:page-number="auto" style:text-autospace="none"/>
      <style:text-properties style:font-name="Liberation Serif1" fo:font-size="12pt" fo:language="zxx" fo:country="none" fo:font-weight="bold" style:font-size-asian="12pt" style:font-weight-asian="bold" style:font-name-complex="Liberation Serif1" style:font-size-complex="12pt"/>
    </style:style>
    <style:style style:name="P74" style:family="paragraph" style:parent-style-name="Standard">
      <style:paragraph-properties fo:margin-top="0cm" fo:margin-bottom="0cm" fo:line-height="100%" fo:text-align="center" style:justify-single-word="false" fo:orphans="0" fo:widows="0" style:text-autospace="none"/>
      <style:text-properties style:font-name="Times New Roman" fo:font-size="9pt" fo:language="zxx" fo:country="none" fo:font-weight="bold" style:font-size-asian="9pt" style:font-weight-asian="bold" style:font-name-complex="Times New Roman" style:font-size-complex="9pt" style:font-weight-complex="bold"/>
    </style:style>
    <style:style style:name="P75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76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/>
    </style:style>
    <style:style style:name="P77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normal" style:font-name-asian="Liberation Serif2" style:font-size-asian="12pt" style:font-style-asian="normal" style:font-weight-asian="normal" style:font-name-complex="Liberation Serif2" style:font-size-complex="12pt"/>
    </style:style>
    <style:style style:name="P78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language="zxx" fo:country="none" fo:font-style="normal" style:text-underline-style="none" fo:font-weight="bold" style:font-name-asian="Liberation Serif2" style:font-size-asian="12pt" style:font-style-asian="normal" style:font-weight-asian="bold" style:font-name-complex="Liberation Serif2" style:font-size-complex="12pt"/>
    </style:style>
    <style:style style:name="P79" style:family="paragraph" style:parent-styl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P80" style:family="paragraph" style:parent-style-name="Standard">
      <style:paragraph-properties fo:margin-left="0cm" fo:margin-right="0cm" fo:margin-top="0cm" fo:margin-bottom="0cm" fo:line-height="100%" fo:text-align="center" style:justify-single-word="false" fo:keep-together="auto" fo:orphans="0" fo:widows="0" fo:text-indent="0cm" style:auto-text-indent="false" fo:background-color="#ffffff" fo:padding="0cm" fo:border="none" fo:keep-with-next="auto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P81" style:family="paragraph" style:parent-style-name="Standard" style:master-pag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style:page-number="auto" fo:background-color="#ffffff" fo:padding="0cm" fo:border="none">
        <style:background-image/>
      </style:paragraph-properties>
    </style:style>
    <style:style style:name="P82" style:family="paragraph" style:parent-style-name="Standard" style:master-page-name="Standard">
      <style:paragraph-properties fo:margin-left="0cm" fo:margin-right="0cm" fo:margin-top="0cm" fo:margin-bottom="0cm" fo:line-height="100%" fo:text-align="center" style:justify-single-word="false" fo:orphans="0" fo:widows="0" fo:text-indent="0cm" style:auto-text-indent="false" style:page-number="auto" fo:background-color="#ffffff" fo:padding="0cm" fo:border="none">
        <style:background-image/>
      </style:paragraph-properties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bold" style:font-name-asian="Liberation Serif2" style:font-size-asian="12pt" style:font-style-asian="normal" style:font-weight-asian="bold" style:font-name-complex="Liberation Serif2" style:font-size-complex="12pt"/>
    </style:style>
    <style:style style:name="T1" style:family="text"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normal" style:font-name-asian="Liberation Serif2" style:font-size-asian="12pt" style:font-style-asian="normal" style:font-weight-asian="normal" style:font-name-complex="Liberation Serif2" style:font-size-complex="12pt"/>
    </style:style>
    <style:style style:name="T2" style:family="text">
      <style:text-properties fo:font-variant="normal" fo:text-transform="none" fo:color="#000000" style:text-line-through-style="none" style:text-position="0% 100%" style:font-name="Liberation Serif" fo:font-size="12pt" fo:font-style="normal" style:text-underline-style="none" fo:font-weight="bold" style:font-name-asian="Liberation Serif2" style:font-size-asian="12pt" style:font-style-asian="normal" style:font-weight-asian="bold" style:font-name-complex="Liberation Serif2" style:font-size-complex="12pt"/>
    </style:style>
    <style:style style:name="T3" style:family="text"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normal" style:font-name-asian="Liberation Serif2" style:font-size-asian="9pt" style:font-style-asian="normal" style:font-weight-asian="normal" style:font-name-complex="Liberation Serif2" style:font-size-complex="9pt"/>
    </style:style>
    <style:style style:name="T4" style:family="text">
      <style:text-properties fo:font-variant="normal" fo:text-transform="none" fo:color="#000000" style:text-line-through-style="none" style:text-position="0% 100%" style:font-name="Liberation Serif" fo:font-size="9pt" fo:font-style="normal" style:text-underline-style="none" fo:font-weight="bold" style:font-name-asian="Liberation Serif2" style:font-size-asian="9pt" style:font-style-asian="normal" style:font-weight-asian="bold" style:font-name-complex="Liberation Serif2" style:font-size-complex="9pt"/>
    </style:style>
    <style:style style:name="T5" style:family="text">
      <style:text-properties fo:font-variant="normal" fo:text-transform="none" fo:color="#000000" style:text-line-through-style="none" style:text-position="0% 100%" style:font-name="Calibri" fo:font-size="9pt" fo:font-style="normal" style:text-underline-style="none" fo:font-weight="normal" style:font-name-asian="Calibri1" style:font-size-asian="9pt" style:font-style-asian="normal" style:font-weight-asian="normal" style:font-name-complex="Calibri1" style:font-size-complex="9pt"/>
    </style:style>
    <style:style style:name="T6" style:family="text"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normal" style:font-name-asian="Times New Roman1" style:font-size-asian="9pt" style:font-style-asian="normal" style:font-weight-asian="normal" style:font-name-complex="Times New Roman1" style:font-size-complex="9pt"/>
    </style:style>
    <style:style style:name="T7" style:family="text">
      <style:text-properties fo:font-variant="normal" fo:text-transform="none" fo:color="#000000" style:text-line-through-style="none" style:text-position="0% 100%" style:font-name="Times New Roman" fo:font-size="9pt" fo:font-style="normal" style:text-underline-style="none" fo:font-weight="bold" style:font-name-asian="Times New Roman1" style:font-size-asian="9pt" style:font-style-asian="normal" style:font-weight-asian="bold" style:font-name-complex="Times New Roman1" style:font-size-complex="9pt"/>
    </style:style>
    <style:style style:name="T8" style:family="text">
      <style:text-properties fo:font-variant="normal" fo:text-transform="none" fo:color="#000000" style:text-line-through-styl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/>
    </style:style>
    <style:style style:name="T9" style:family="text">
      <style:text-properties fo:font-variant="normal" fo:text-transform="none" fo:color="#000000" style:text-line-through-style="none" style:text-position="0% 100%" style:font-name="Times New Roman" fo:font-style="normal" style:text-underline-style="none" fo:font-weight="bold" style:font-name-asian="Times New Roman1" style:font-style-asian="normal" style:font-weight-asian="bold" style:font-name-complex="Times New Roman1"/>
    </style:style>
    <style:style style:name="T10" style:family="text">
      <style:text-properties fo:font-variant="normal" fo:text-transform="none" fo:color="#000000" style:text-line-through-style="none" style:text-position="0% 100%" style:font-name="Times New Roman" fo:font-style="normal" style:text-underline-style="none" fo:font-weight="normal" style:font-name-asian="Times New Roman1" style:font-style-asian="normal" style:font-weight-asian="normal" style:font-name-complex="Times New Roman1"/>
    </style:style>
    <style:style style:name="T11" style:family="text">
      <style:text-properties style:font-name="Liberation Serif" fo:font-size="12pt" fo:font-weight="bold" style:font-name-asian="Liberation Serif2" style:font-size-asian="12pt" style:font-weight-asian="bold" style:font-name-complex="Liberation Serif2" style:font-size-complex="12pt"/>
    </style:style>
    <style:style style:name="T12" style:family="text">
      <style:text-properties style:font-name="Liberation Serif" fo:font-size="9pt" fo:font-weight="bold" style:font-name-asian="Liberation Serif2" style:font-size-asian="9pt" style:font-weight-asian="bold" style:font-name-complex="Liberation Serif2" style:font-size-complex="9pt"/>
    </style:style>
    <style:style style:name="T13" style:family="text">
      <style:text-properties style:font-name="Liberation Serif" fo:font-size="9pt" style:font-name-asian="Liberation Serif2" style:font-size-asian="9pt" style:font-name-complex="Liberation Serif2" style:font-size-complex="9pt"/>
    </style:style>
    <style:style style:name="T14" style:family="text">
      <style:text-properties style:font-name="Times New Roman" fo:font-size="9pt" fo:language="zxx" fo:country="none" fo:font-weight="bold" style:font-size-asian="9pt" style:font-weight-asian="bold" style:font-name-complex="Times New Roman" style:font-size-complex="9pt"/>
    </style:style>
    <style:style style:name="T15" style:family="text">
      <style:text-properties style:font-name="Times New Roman" fo:font-size="9pt" fo:language="zxx" fo:country="none" style:font-size-asian="9pt" style:font-name-complex="Times New Roman" style:font-size-complex="9pt"/>
    </style:style>
    <style:style style:name="T16" style:family="text">
      <style:text-properties style:font-name="Times New Roman" fo:font-size="9pt" style:font-size-asian="9pt" style:font-name-complex="Times New Roman" style:font-size-complex="9pt"/>
    </style:style>
    <style:style style:name="T17" style:family="text">
      <style:text-properties style:font-name="Times New Roman" style:font-name-asian="Times New Roman1" style:font-name-complex="Times New Roman1"/>
    </style:style>
    <style:style style:name="T18" style:family="text">
      <style:text-properties style:font-name="Times New Roman" fo:font-weight="normal" style:font-name-asian="Times New Roman1" style:font-weight-asian="normal" style:font-name-complex="Times New Roman1"/>
    </style:style>
    <style:style style:name="T19" style:family="text">
      <style:text-properties style:font-name="Liberation Serif1" fo:font-size="12pt" fo:language="zxx" fo:country="none" style:font-size-asian="12pt" style:font-name-complex="Liberation Serif1" style:font-size-complex="12pt"/>
    </style:style>
    <style:style style:name="T20" style:family="text">
      <style:text-properties style:font-name="Liberation Serif1" fo:font-size="12pt" fo:language="zxx" fo:country="none" fo:font-weight="bold" style:font-size-asian="12pt" style:font-weight-asian="bold" style:font-name-complex="Liberation Serif1" style:font-size-complex="12pt"/>
    </style:style>
    <style:style style:name="T21" style:family="text">
      <style:text-properties style:font-name="Liberation Serif1" fo:font-size="9pt" fo:language="zxx" fo:country="none" style:font-size-asian="9pt" style:font-name-complex="Liberation Serif1" style:font-size-complex="9pt"/>
    </style:style>
    <style:style style:name="T22" style:family="text">
      <style:text-properties style:font-name="Liberation Serif1" fo:font-size="9pt" style:font-size-asian="9pt" style:font-name-complex="Liberation Serif1" style:font-size-complex="9pt"/>
    </style:style>
    <style:style style:name="T23" style:family="text">
      <style:text-properties fo:color="#000000" style:font-name="Liberation Serif1" fo:font-size="9pt" fo:language="zxx" fo:country="none" style:font-size-asian="9pt" style:font-name-complex="Liberation Serif1" style:font-size-complex="9pt"/>
    </style:style>
    <style:style style:name="T24" style:family="text">
      <style:text-properties fo:color="#000000" fo:font-size="9pt" fo:language="zxx" fo:country="none" style:font-size-asian="9pt" style:font-name-complex="Calibri2" style:font-size-complex="9pt"/>
    </style:style>
    <style:style style:name="T25" style:family="text">
      <style:text-properties fo:font-size="9pt" fo:language="zxx" fo:country="none" style:font-size-asian="9pt" style:font-name-complex="Calibri2" style:font-size-complex="9pt"/>
    </style:style>
    <style:style style:name="T26" style:family="text">
      <style:text-properties fo:font-size="9pt" style:font-size-asian="9pt" style:font-name-complex="Calibri2" style:font-size-complex="9pt"/>
    </style:style>
    <style:style style:name="T27" style:family="text">
      <style:text-properties fo:font-weight="bold" style:font-weight-asian="bold"/>
    </style:style>
    <style:style style:name="T28" style:family="text">
      <style:text-properties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3">WTOREK 11.08.2026</text:p>
      <text:p text:style-name="P49">ALERGENY:</text:p>
      <text:p text:style-name="P71"><text:span text:style-name="T23">1.Zbo</text:span><text:span text:style-name="T24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9" table:style-name="Tabela9">
        <table:table-column table:style-name="Tabela9.A" table:number-columns-repeated="7"/>
        <table:table-column table:style-name="Tabela9.H"/>
        <table:table-row table:style-name="Tabela9.1">
          <table:table-cell table:style-name="Tabela9.A1" office:value-type="string">
            <text:p text:style-name="P2"/>
            <text:p text:style-name="P4">DIETA PODSTAWOWA</text:p>
            <text:p text:style-name="P35">D01, C01</text:p>
          </table:table-cell>
          <table:table-cell table:style-name="Tabela9.A1" office:value-type="string">
            <text:p text:style-name="P3"/>
            <text:p text:style-name="P4">DIETA</text:p>
            <text:p text:style-name="P4">ŁATWOSTRAWNA</text:p>
            <text:p text:style-name="P35">D02,C02</text:p>
          </table:table-cell>
          <table:table-cell table:style-name="Tabela9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9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9.A1" office:value-type="string">
            <text:p text:style-name="P2"/>
            <text:p text:style-name="P4">DIETA BOGATOBIAŁKOWA</text:p>
            <text:p text:style-name="P35">D07</text:p>
          </table:table-cell>
          <table:table-cell table:style-name="Tabela9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9.A1" office:value-type="string">
            <text:p text:style-name="P2"/>
            <text:p text:style-name="P4">DIETA</text:p>
            <text:p text:style-name="P4">BRAT</text:p>
          </table:table-cell>
          <table:table-cell table:style-name="Tabela9.H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9.1">
          <table:table-cell table:style-name="Tabela9.A2" office:value-type="string">
            <text:p text:style-name="P54">ŚNIADANIE</text:p>
          </table:table-cell>
          <table:table-cell table:style-name="Tabela9.A2" office:value-type="string">
            <text:p text:style-name="P54">ŚNIADANIE</text:p>
          </table:table-cell>
          <table:table-cell table:style-name="Tabela9.A2" office:value-type="string">
            <text:p text:style-name="P54">ŚNIADANIE</text:p>
          </table:table-cell>
          <table:table-cell table:style-name="Tabela9.A2" office:value-type="string">
            <text:p text:style-name="P54">ŚNIADANIE</text:p>
          </table:table-cell>
          <table:table-cell table:style-name="Tabela9.A2" office:value-type="string">
            <text:p text:style-name="P54">ŚNIADANIE</text:p>
          </table:table-cell>
          <table:table-cell table:style-name="Tabela9.A2" office:value-type="string">
            <text:p text:style-name="P54">ŚNIADANIE</text:p>
          </table:table-cell>
          <table:table-cell table:style-name="Tabela9.A2" office:value-type="string">
            <text:p text:style-name="P54">ŚNIADANIE</text:p>
          </table:table-cell>
          <table:table-cell table:style-name="Tabela9.H2" office:value-type="string">
            <text:p text:style-name="P54">ŚNIADANIE</text:p>
          </table:table-cell>
        </table:table-row>
        <table:table-row table:style-name="Tabela9.1">
          <table:table-cell table:style-name="Tabela9.A2" office:value-type="string">
            <text:p text:style-name="P56">Chleb żytni 90g</text:p>
            <text:p text:style-name="P56">Masło ekstra 10g</text:p>
            <text:p text:style-name="P56">Kawa zbożowa z mlekiem 250ml</text:p>
            <text:p text:style-name="P56">Wędlina drobiowa 40g</text:p>
            <text:p text:style-name="P56">Ser żółty 40g</text:p>
            <text:p text:style-name="P59">Pomidor 50g</text:p>
            <text:p text:style-name="P59">Sałata 10g</text:p>
            <text:p text:style-name="P57">*(1,7)</text:p>
            <text:p text:style-name="P57">II śniadanie: C01 3tc – kanapka z wędliną</text:p>
          </table:table-cell>
          <table:table-cell table:style-name="Tabela9.A2" office:value-type="string">
            <text:p text:style-name="P56">Chleb żytni 90g</text:p>
            <text:p text:style-name="P56">Masło ekstra 10g</text:p>
            <text:p text:style-name="P56">Kawa zbożowa z mlekiem 250ml</text:p>
            <text:p text:style-name="P56">Wędlina drobiowa 40g</text:p>
            <text:p text:style-name="P59">Dżem 50g</text:p>
            <text:p text:style-name="P59">Pomidor 50g</text:p>
            <text:p text:style-name="P59">Sałata 10g</text:p>
            <text:p text:style-name="P57">*(1,7)</text:p>
            <text:p text:style-name="P56"/>
          </table:table-cell>
          <table:table-cell table:style-name="Tabela9.A2" office:value-type="string">
            <text:p text:style-name="P56">Chleb razowy 105g</text:p>
            <text:p text:style-name="P56">Masło ekstra 10g</text:p>
            <text:p text:style-name="P56">Kawa zbożowa z mlekiem 250ml</text:p>
            <text:p text:style-name="P56">Wędlina drobiowa 40g</text:p>
            <text:p text:style-name="P56">Ser żółty 40g</text:p>
            <text:p text:style-name="P59">Pomidor 50g</text:p>
            <text:p text:style-name="P59">Sałata 10g</text:p>
            <text:p text:style-name="P58">*(1,7)</text:p>
            <text:p text:style-name="P64"><text:span text:style-name="T15">II śniadanie: </text:span><text:span text:style-name="T15">Kiwi 1szt.</text:span></text:p>
          </table:table-cell>
          <table:table-cell table:style-name="Tabela9.A2" office:value-type="string">
            <text:p text:style-name="P56">Chleb pszenny 90g</text:p>
            <text:p text:style-name="P56">Masło ekstra 10g</text:p>
            <text:p text:style-name="P56">Kawa zbożowa z mlekiem 250ml</text:p>
            <text:p text:style-name="P56">Wędlina drobiowa 40g</text:p>
            <text:p text:style-name="P59">Dżem 50g</text:p>
            <text:p text:style-name="P59">Pomidor 50g</text:p>
            <text:p text:style-name="P59">Sałata 10g</text:p>
            <text:p text:style-name="P57">*(1,7)</text:p>
            <text:p text:style-name="P56"/>
          </table:table-cell>
          <table:table-cell table:style-name="Tabela9.A2" office:value-type="string">
            <text:p text:style-name="P56">Chleb żytni 120g</text:p>
            <text:p text:style-name="P56">Masło ekstra 15g</text:p>
            <text:p text:style-name="P56">Kawa zbożowa z mlekiem 250ml</text:p>
            <text:p text:style-name="P56">Wędlina drobiowa 40g</text:p>
            <text:p text:style-name="P56">Ser żółty 50g</text:p>
            <text:p text:style-name="P59">Pomidor 50g</text:p>
            <text:p text:style-name="P59">Sałata 10g</text:p>
            <text:p text:style-name="P57">*(1,7)</text:p>
            <text:p text:style-name="P56"/>
            <text:p text:style-name="P64"><text:span text:style-name="T15">II śniadanie: </text:span><text:span text:style-name="T15">kefir 200ml</text:span></text:p>
            <text:p text:style-name="P57"/>
          </table:table-cell>
          <table:table-cell table:style-name="Tabela9.A2" office:value-type="string">
            <text:p text:style-name="P56">Chleb żytni 90g</text:p>
            <text:p text:style-name="P56">Masło ekstra 10g</text:p>
            <text:p text:style-name="P56">Kawa zbożowa 250ml</text:p>
            <text:p text:style-name="P56">Wędlina drobiowa 40g</text:p>
            <text:p text:style-name="P59">Ser żółty 50g</text:p>
            <text:p text:style-name="P59">Pomidor 50g</text:p>
            <text:p text:style-name="P59">Sałata 10g</text:p>
            <text:p text:style-name="P57">*(1,7)</text:p>
            <text:p text:style-name="P56"/>
          </table:table-cell>
          <table:table-cell table:style-name="Tabela9.A2" office:value-type="string">
            <text:p text:style-name="P56">Chleb pszenny 90g</text:p>
            <text:p text:style-name="P56">Masło ekstra 10g</text:p>
            <text:p text:style-name="P56">Kawa zbożowa 250ml</text:p>
            <text:p text:style-name="P56">Wędlina drobiowa 40g</text:p>
            <text:p text:style-name="P56">*(1,7)</text:p>
            <text:p text:style-name="P56"/>
          </table:table-cell>
          <table:table-cell table:style-name="Tabela9.H2" office:value-type="string">
            <text:p text:style-name="P56">Chleb pszenny 90g</text:p>
            <text:p text:style-name="P56">Masło ekstra 10g</text:p>
            <text:p text:style-name="P56">Kawa zbożowa z mlekiem 250ml</text:p>
            <text:p text:style-name="P56">Wędlina drobiowa 40g</text:p>
            <text:p text:style-name="P56">*(1,7)</text:p>
            <text:p text:style-name="P56"/>
          </table:table-cell>
        </table:table-row>
        <table:table-row table:style-name="Tabela9.1">
          <table:table-cell table:style-name="Tabela9.A2" office:value-type="string">
            <text:p text:style-name="P54">OBIAD</text:p>
          </table:table-cell>
          <table:table-cell table:style-name="Tabela9.A2" office:value-type="string">
            <text:p text:style-name="P54">OBIAD</text:p>
          </table:table-cell>
          <table:table-cell table:style-name="Tabela9.A2" office:value-type="string">
            <text:p text:style-name="P54">OBIAD</text:p>
          </table:table-cell>
          <table:table-cell table:style-name="Tabela9.A2" office:value-type="string">
            <text:p text:style-name="P54">OBIAD</text:p>
          </table:table-cell>
          <table:table-cell table:style-name="Tabela9.A2" office:value-type="string">
            <text:p text:style-name="P54">OBIAD</text:p>
          </table:table-cell>
          <table:table-cell table:style-name="Tabela9.A2" office:value-type="string">
            <text:p text:style-name="P54">OBIAD</text:p>
          </table:table-cell>
          <table:table-cell table:style-name="Tabela9.A2" office:value-type="string">
            <text:p text:style-name="P54">OBIAD</text:p>
          </table:table-cell>
          <table:table-cell table:style-name="Tabela9.H2" office:value-type="string">
            <text:p text:style-name="P54">OBIAD</text:p>
          </table:table-cell>
        </table:table-row>
        <table:table-row table:style-name="Tabela9.1">
          <table:table-cell table:style-name="Tabela9.A2" office:value-type="string">
            <text:p text:style-name="P61">Zupa <text:s/>pomidorowa z makaronem 300ml</text:p>
            <text:p text:style-name="P61">Klops z mięsa drobiowego gotowany w sosie 120g</text:p>
            <text:p text:style-name="P61">Ziemniaki 200g</text:p>
            <text:p text:style-name="P61">Buraczki tarte gotowane 120g</text:p>
            <text:p text:style-name="P61">*(1,3,7,9)</text:p>
            <text:p text:style-name="P61"/>
          </table:table-cell>
          <table:table-cell table:style-name="Tabela9.A2" office:value-type="string">
            <text:p text:style-name="P61">Zupa <text:s/>pomidorowa z makaronem 300ml</text:p>
            <text:p text:style-name="P61">Klops z mięsa drobiowego gotowany w sosie 120g</text:p>
            <text:p text:style-name="P61">Ziemniaki 200g</text:p>
            <text:p text:style-name="P61">Buraczki tarte gotowane 120g</text:p>
            <text:p text:style-name="P61">*(1,3,7,9)</text:p>
            <text:p text:style-name="P61"/>
          </table:table-cell>
          <table:table-cell table:style-name="Tabela9.A2" office:value-type="string">
            <text:p text:style-name="P61">Zupa <text:s/>pomidorowa z makaronem 300ml</text:p>
            <text:p text:style-name="P61">Klops z mięsa drobiowego gotowany w sosie 120g</text:p>
            <text:p text:style-name="P61">Ziemniaki 200g</text:p>
            <text:p text:style-name="P61">Buraczki tarte gotowane 120g</text:p>
            <text:p text:style-name="P61">*(1,3,7,9)</text:p>
          </table:table-cell>
          <table:table-cell table:style-name="Tabela9.A2" office:value-type="string">
            <text:p text:style-name="P61">Zupa <text:s/>pomidorowa z makaronem b/śmietany 300ml</text:p>
            <text:p text:style-name="P61">Klops z mięsa drobiowego gotowany w sosie 120g</text:p>
            <text:p text:style-name="P61">Ziemniaki 200g</text:p>
            <text:p text:style-name="P61">Buraczki tarte gotowane 120g</text:p>
            <text:p text:style-name="P61">*(1,3,7,9)</text:p>
            <text:p text:style-name="P61"/>
          </table:table-cell>
          <table:table-cell table:style-name="Tabela9.A2" office:value-type="string">
            <text:p text:style-name="P61">Zupa <text:s/>pomidorowa z makaronem 300ml</text:p>
            <text:p text:style-name="P61">Klops z mięsa drobiowego gotowany w sosie 120g</text:p>
            <text:p text:style-name="P61">Ziemniaki 200g</text:p>
            <text:p text:style-name="P61">Buraczki tarte gotowane 120g</text:p>
            <text:p text:style-name="P61">*(1,3,7,9)</text:p>
            <text:p text:style-name="P61"/>
          </table:table-cell>
          <table:table-cell table:style-name="Tabela9.A2" office:value-type="string">
            <text:p text:style-name="P61">Zupa <text:s/>pomidorowa z makaronem 300ml</text:p>
            <text:p text:style-name="P61">Klops z mięsa drobiowego gotowany w sosie 120g</text:p>
            <text:p text:style-name="P61">Ziemniaki 200g</text:p>
            <text:p text:style-name="P61">Buraczki tarte gotowane 120g</text:p>
            <text:p text:style-name="P61">*(1,3,7,9)</text:p>
            <text:p text:style-name="P61"/>
          </table:table-cell>
          <table:table-cell table:style-name="Tabela9.A2" office:value-type="string">
            <text:p text:style-name="P61">Zupa <text:s/>marchwianka z makaronem <text:s/>b/śmietany 300ml</text:p>
            <text:p text:style-name="P61">Klops z mięsa drobiowego gotowany w sosie 120g</text:p>
            <text:p text:style-name="P61">Ziemniaki 200g</text:p>
            <text:p text:style-name="P61">Buraczki tarte gotowane 120g</text:p>
            <text:p text:style-name="P61">*(1,3,7,9)</text:p>
          </table:table-cell>
          <table:table-cell table:style-name="Tabela9.H2" office:value-type="string">
            <text:p text:style-name="P61">Zupa <text:s/>marchwianka z makaronem b/śmietany 300ml</text:p>
            <text:p text:style-name="P61">Klops z mięsa drobiowego gotowany w sosie 120g</text:p>
            <text:p text:style-name="P61">Ziemniaki 200g</text:p>
            <text:p text:style-name="P61">Buraczki tarte gotowane 120g</text:p>
            <text:p text:style-name="P61">*(1,3,7,9)</text:p>
          </table:table-cell>
        </table:table-row>
        <table:table-row table:style-name="Tabela9.1">
          <table:table-cell table:style-name="Tabela9.A2" office:value-type="string">
            <text:p text:style-name="P54">PODWIECZOREK</text:p>
          </table:table-cell>
          <table:table-cell table:style-name="Tabela9.A2" office:value-type="string">
            <text:p text:style-name="P54">PODWIECZOREK</text:p>
          </table:table-cell>
          <table:table-cell table:style-name="Tabela9.A2" office:value-type="string">
            <text:p text:style-name="P54">PODWIECZOREK</text:p>
          </table:table-cell>
          <table:table-cell table:style-name="Tabela9.A2" office:value-type="string">
            <text:p text:style-name="P54">PODWIECZOREK</text:p>
          </table:table-cell>
          <table:table-cell table:style-name="Tabela9.A2" office:value-type="string">
            <text:p text:style-name="P54">PODWIECZOREK</text:p>
          </table:table-cell>
          <table:table-cell table:style-name="Tabela9.A2" office:value-type="string">
            <text:p text:style-name="P54">PODWIECZOREK</text:p>
          </table:table-cell>
          <table:table-cell table:style-name="Tabela9.A2" office:value-type="string">
            <text:p text:style-name="P54">PODWIECZOREK</text:p>
          </table:table-cell>
          <table:table-cell table:style-name="Tabela9.H2" office:value-type="string">
            <text:p text:style-name="P54">PODWIECZOREK</text:p>
          </table:table-cell>
        </table:table-row>
        <table:table-row table:style-name="Tabela9.1">
          <table:table-cell table:style-name="Tabela9.A2" office:value-type="string">
            <text:p text:style-name="P51">Wafelek bez czekolady 1 szt. *1,3,7</text:p>
            <text:p text:style-name="P51"/>
            <text:p text:style-name="P51"/>
          </table:table-cell>
          <table:table-cell table:style-name="Tabela9.A2" office:value-type="string">
            <text:p text:style-name="P51">Wafelek bez czekolady 1 szt. *1,3,7</text:p>
          </table:table-cell>
          <table:table-cell table:style-name="Tabela9.A2" office:value-type="string">
            <text:p text:style-name="P51">Kefir 200g *7</text:p>
          </table:table-cell>
          <table:table-cell table:style-name="Tabela9.A2" office:value-type="string">
            <text:p text:style-name="P51">Wafelek bez czekolady 1 szt. *1,3,7</text:p>
          </table:table-cell>
          <table:table-cell table:style-name="Tabela9.A2" office:value-type="string">
            <text:p text:style-name="P51">Wafelek bez czekolady 1 szt. *1,3,7</text:p>
          </table:table-cell>
          <table:table-cell table:style-name="Tabela9.A2" office:value-type="string">
            <text:p text:style-name="P51">Wafelek bez czekolady 1 szt. *1,3,7</text:p>
          </table:table-cell>
          <table:table-cell table:style-name="Tabela9.A2" office:value-type="string">
            <text:p text:style-name="P51">Herbatniki maślane 50g *1,3,7</text:p>
          </table:table-cell>
          <table:table-cell table:style-name="Tabela9.H2" office:value-type="string">
            <text:p text:style-name="P51">Herbatniki maślane 50g *1,3,7</text:p>
          </table:table-cell>
        </table:table-row>
        <text:soft-page-break/>
        <table:table-row table:style-name="Tabela9.1">
          <table:table-cell table:style-name="Tabela9.A2" office:value-type="string">
            <text:p text:style-name="P2"/>
            <text:p text:style-name="P4">DIETA PODSTAWOWA</text:p>
            <text:p text:style-name="P35">D01, C01</text:p>
          </table:table-cell>
          <table:table-cell table:style-name="Tabela9.A2" office:value-type="string">
            <text:p text:style-name="P3"/>
            <text:p text:style-name="P4">DIETA</text:p>
            <text:p text:style-name="P4">ŁATWOSTRAWNA</text:p>
            <text:p text:style-name="P35">D02,C02</text:p>
          </table:table-cell>
          <table:table-cell table:style-name="Tabela9.A2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9.A2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9.A2" office:value-type="string">
            <text:p text:style-name="P2"/>
            <text:p text:style-name="P4">DIETA BOGATOBIAŁKOWA</text:p>
            <text:p text:style-name="P35">D07</text:p>
          </table:table-cell>
          <table:table-cell table:style-name="Tabela9.A2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9.A2" office:value-type="string">
            <text:p text:style-name="P2"/>
            <text:p text:style-name="P4">DIETA</text:p>
            <text:p text:style-name="P4">BRAT</text:p>
          </table:table-cell>
          <table:table-cell table:style-name="Tabela9.H2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9.1">
          <table:table-cell table:style-name="Tabela9.A2" office:value-type="string">
            <text:p text:style-name="P54">KOLACJA</text:p>
          </table:table-cell>
          <table:table-cell table:style-name="Tabela9.A2" office:value-type="string">
            <text:p text:style-name="P54">KOLACJA</text:p>
          </table:table-cell>
          <table:table-cell table:style-name="Tabela9.A2" office:value-type="string">
            <text:p text:style-name="P54">KOLACJA</text:p>
          </table:table-cell>
          <table:table-cell table:style-name="Tabela9.A2" office:value-type="string">
            <text:p text:style-name="P54">KOLACJA</text:p>
          </table:table-cell>
          <table:table-cell table:style-name="Tabela9.A2" office:value-type="string">
            <text:p text:style-name="P54">KOLACJA</text:p>
          </table:table-cell>
          <table:table-cell table:style-name="Tabela9.A2" office:value-type="string">
            <text:p text:style-name="P54">KOLACJA</text:p>
          </table:table-cell>
          <table:table-cell table:style-name="Tabela9.A2" office:value-type="string">
            <text:p text:style-name="P54">KOLACJA</text:p>
          </table:table-cell>
          <table:table-cell table:style-name="Tabela9.H2" office:value-type="string">
            <text:p text:style-name="P54">KOLACJA</text:p>
          </table:table-cell>
        </table:table-row>
        <table:table-row table:style-name="Tabela9.10">
          <table:table-cell table:style-name="Tabela9.A2" office:value-type="string">
            <text:p text:style-name="P52"><text:span text:style-name="T21">Chleb </text:span><text:span text:style-name="T25">żytni 90g </text:span></text:p>
            <text:p text:style-name="P52"><text:span text:style-name="T21">Mas</text:span><text:span text:style-name="T25">ło ekstra 10g</text:span></text:p>
            <text:p text:style-name="P63">Kawa zbożowa 250g</text:p>
            <text:p text:style-name="P51">Polędwica sopocka 50g</text:p>
            <text:p text:style-name="P51">Jajko gotowane 1szt.</text:p>
            <text:p text:style-name="P51">Sałata 10g</text:p>
            <text:p text:style-name="P51">Pomidor 50g</text:p>
            <text:p text:style-name="P51">*(1,3,7)</text:p>
          </table:table-cell>
          <table:table-cell table:style-name="Tabela9.A2" office:value-type="string">
            <text:p text:style-name="P52"><text:span text:style-name="T21">Chleb </text:span><text:span text:style-name="T25">żytni 90g</text:span></text:p>
            <text:p text:style-name="P52"><text:span text:style-name="T21">Mas</text:span><text:span text:style-name="T25">ło ekstra 10g</text:span></text:p>
            <text:p text:style-name="P51">Kawa zbożowa <text:s/>250g</text:p>
            <text:p text:style-name="P51">Polędwica sopocka 50g</text:p>
            <text:p text:style-name="P51">Jajko gotowane 1szt.</text:p>
            <text:p text:style-name="P51">Sałata 10g</text:p>
            <text:p text:style-name="P51">Pomidor 50g</text:p>
            <text:p text:style-name="P51">*(1,3,7)</text:p>
          </table:table-cell>
          <table:table-cell table:style-name="Tabela9.A2" office:value-type="string">
            <text:p text:style-name="P52"><text:span text:style-name="T21">Chleb </text:span><text:span text:style-name="T25">razowy 105g</text:span></text:p>
            <text:p text:style-name="P52"><text:span text:style-name="T25">M</text:span><text:span text:style-name="T21">as</text:span><text:span text:style-name="T25">ło ekstra 10g</text:span></text:p>
            <text:p text:style-name="P63">Kawa zbożowa 250g</text:p>
            <text:p text:style-name="P51">Polędwica sopocka 50g</text:p>
            <text:p text:style-name="P51">Jajko gotowane 1szt.</text:p>
            <text:p text:style-name="P51">Sałata 10g</text:p>
            <text:p text:style-name="P51">Pomidor 50g</text:p>
            <text:p text:style-name="P51">*(1,3,7)</text:p>
          </table:table-cell>
          <table:table-cell table:style-name="Tabela9.A2" office:value-type="string">
            <text:p text:style-name="P52"><text:span text:style-name="T21">Chleb </text:span><text:span text:style-name="T25">pszenny 90g</text:span></text:p>
            <text:p text:style-name="P52"><text:span text:style-name="T21">Mas</text:span><text:span text:style-name="T25">ło ekstra 10g</text:span></text:p>
            <text:p text:style-name="P51">Kawa zbożowa 250g</text:p>
            <text:p text:style-name="P51">Polędwica sopocka 50g</text:p>
            <text:p text:style-name="P51">Białko jajka gotowane 2szt.</text:p>
            <text:p text:style-name="P51">Sałata 10g</text:p>
            <text:p text:style-name="P51">Pomidor 50g</text:p>
            <text:p text:style-name="P51">*(1,3,7)</text:p>
          </table:table-cell>
          <table:table-cell table:style-name="Tabela9.A2" office:value-type="string">
            <text:p text:style-name="P52"><text:span text:style-name="T21">Chleb żytni </text:span><text:span text:style-name="T25">90g</text:span></text:p>
            <text:p text:style-name="P52"><text:span text:style-name="T21">Mas</text:span><text:span text:style-name="T25">ło ekstra 15g</text:span></text:p>
            <text:p text:style-name="P63">Kawa zbożowa 250g</text:p>
            <text:p text:style-name="P51">Polędwica sopocka 50g</text:p>
            <text:p text:style-name="P51">Jajko gotowane 1szt.</text:p>
            <text:p text:style-name="P51">Sałata 10g</text:p>
            <text:p text:style-name="P51">Pomidor 50g</text:p>
            <text:p text:style-name="P51">*(1,3,7)</text:p>
          </table:table-cell>
          <table:table-cell table:style-name="Tabela9.A2" office:value-type="string">
            <text:p text:style-name="P52"><text:span text:style-name="T21">Chleb </text:span><text:span text:style-name="T25">żytni 90g </text:span></text:p>
            <text:p text:style-name="P52"><text:span text:style-name="T21">Mas</text:span><text:span text:style-name="T25">ło ekstra 10g</text:span></text:p>
            <text:p text:style-name="P51">Kawa zbożowa <text:s/>250g</text:p>
            <text:p text:style-name="P51">Polędwica sopocka 50g</text:p>
            <text:p text:style-name="P51">Jajko gotowane 1szt.</text:p>
            <text:p text:style-name="P51">Sałata 10g</text:p>
            <text:p text:style-name="P51">Pomidor 50g</text:p>
            <text:p text:style-name="P51">*(1,3,7)</text:p>
          </table:table-cell>
          <table:table-cell table:style-name="Tabela9.A2" office:value-type="string">
            <text:p text:style-name="P52"><text:span text:style-name="T21">Chleb </text:span><text:span text:style-name="T25">pszenny 90g</text:span></text:p>
            <text:p text:style-name="P52"><text:span text:style-name="T21">Mas</text:span><text:span text:style-name="T25">ło ekstra 10g</text:span></text:p>
            <text:p text:style-name="P51">Kawa zbożowa 250g</text:p>
            <text:p text:style-name="P51">Polędwica miodowa 40g</text:p>
            <text:p text:style-name="P51">Banan 1szt.</text:p>
            <text:p text:style-name="P51">*(1,7)</text:p>
          </table:table-cell>
          <table:table-cell table:style-name="Tabela9.H2" office:value-type="string">
            <text:p text:style-name="P52"><text:span text:style-name="T21">Chleb </text:span><text:span text:style-name="T25">pszenny 90g </text:span></text:p>
            <text:p text:style-name="P52"><text:span text:style-name="T21">Mas</text:span><text:span text:style-name="T25">ło ekstra 10g</text:span></text:p>
            <text:p text:style-name="P51">Kawa zbożowa 250g</text:p>
            <text:p text:style-name="P51">Polędwica sopocka 50g</text:p>
            <text:p text:style-name="P51">Banan 1szt.</text:p>
            <text:p text:style-name="P51">*(1,3,7)</text:p>
          </table:table-cell>
        </table:table-row>
        <table:table-row table:style-name="Tabela9.11">
          <table:table-cell table:style-name="Tabela9.A2" office:value-type="string">
            <text:p text:style-name="P51">Energia: 2187kcal</text:p>
            <text:p text:style-name="P52"><text:span text:style-name="T21">Bia</text:span><text:span text:style-name="T25">łko og</text:span><text:span text:style-name="T22">ó</text:span><text:span text:style-name="T26">łem: 108,38g</text:span></text:p>
            <text:p text:style-name="P52"><text:span text:style-name="T21">W</text:span><text:span text:style-name="T25">ęglowodany og</text:span><text:span text:style-name="T22">ó</text:span><text:span text:style-name="T26">łem: 266,4g</text:span></text:p>
            <text:p text:style-name="P52"><text:span text:style-name="T21">W</text:span><text:span text:style-name="T25">ęglowodany przyswajalne: 46,33g</text:span></text:p>
            <text:p text:style-name="P52"><text:span text:style-name="T21">T</text:span><text:span text:style-name="T25">łuszcz: 69,73g</text:span></text:p>
            <text:p text:style-name="P52"><text:span text:style-name="T21">Kwasy t</text:span><text:span text:style-name="T25">łuszczowe nasycone: 31,77g</text:span></text:p>
            <text:p text:style-name="P52"><text:span text:style-name="T21">B</text:span><text:span text:style-name="T25">łonnik pokarmowy: 48,96g</text:span></text:p>
            <text:p text:style-name="P51">Sól:,2,41g</text:p>
          </table:table-cell>
          <table:table-cell table:style-name="Tabela9.A2" office:value-type="string">
            <text:p text:style-name="P51">Energia: 2126kcal</text:p>
            <text:p text:style-name="P52"><text:span text:style-name="T21">Bia</text:span><text:span text:style-name="T25">łko og</text:span><text:span text:style-name="T22">ó</text:span><text:span text:style-name="T26">łem: <text:s/>109,08g</text:span></text:p>
            <text:p text:style-name="P52"><text:span text:style-name="T21">W</text:span><text:span text:style-name="T25">ęglowodany og</text:span><text:span text:style-name="T22">ó</text:span><text:span text:style-name="T26">łem: 261,66g</text:span></text:p>
            <text:p text:style-name="P52"><text:span text:style-name="T21">W</text:span><text:span text:style-name="T25">ęglowodany przyswajalne: 46,11g</text:span></text:p>
            <text:p text:style-name="P52"><text:span text:style-name="T21">T</text:span><text:span text:style-name="T25">łuszcz: 64,94g</text:span></text:p>
            <text:p text:style-name="P52"><text:span text:style-name="T21">Kwasy t</text:span><text:span text:style-name="T25">łuszczowe nasycone: 31,09g</text:span></text:p>
            <text:p text:style-name="P52"><text:span text:style-name="T21">B</text:span><text:span text:style-name="T25">łonnik pokarmowy: 45,42g</text:span></text:p>
            <text:p text:style-name="P51">Sól: 2,32g</text:p>
          </table:table-cell>
          <table:table-cell table:style-name="Tabela9.A2" office:value-type="string">
            <text:p text:style-name="P51">Energia: 2127kcal</text:p>
            <text:p text:style-name="P52"><text:span text:style-name="T21">Bia</text:span><text:span text:style-name="T25">łko og</text:span><text:span text:style-name="T22">ó</text:span><text:span text:style-name="T26">łem: 103,66g</text:span></text:p>
            <text:p text:style-name="P52"><text:span text:style-name="T21">W</text:span><text:span text:style-name="T25">ęglowodany og</text:span><text:span text:style-name="T22">ó</text:span><text:span text:style-name="T26">łem: 250,23g</text:span></text:p>
            <text:p text:style-name="P52"><text:span text:style-name="T21">W</text:span><text:span text:style-name="T25">ęglowodany przyswajalne: 33,84g</text:span></text:p>
            <text:p text:style-name="P52"><text:span text:style-name="T21">T</text:span><text:span text:style-name="T25">łuszcz: 68,94g</text:span></text:p>
            <text:p text:style-name="P52"><text:span text:style-name="T21">Kwasy t</text:span><text:span text:style-name="T25">łuszczowe nasycone: 31,18g</text:span></text:p>
            <text:p text:style-name="P52"><text:span text:style-name="T21">B</text:span><text:span text:style-name="T25">łonnik pokarmowy: 46,77g</text:span></text:p>
            <text:p text:style-name="P51">Sól: 2,74g</text:p>
          </table:table-cell>
          <table:table-cell table:style-name="Tabela9.A2" office:value-type="string">
            <text:p text:style-name="P51">Energia: 2026 kcal</text:p>
            <text:p text:style-name="P52"><text:span text:style-name="T21">Bia</text:span><text:span text:style-name="T25">łko og</text:span><text:span text:style-name="T22">ó</text:span><text:span text:style-name="T26">łem: 103,08g</text:span></text:p>
            <text:p text:style-name="P52"><text:span text:style-name="T21">W</text:span><text:span text:style-name="T25">ęglowodany og</text:span><text:span text:style-name="T22">ó</text:span><text:span text:style-name="T26">łem: 241,66g</text:span></text:p>
            <text:p text:style-name="P52"><text:span text:style-name="T21">W</text:span><text:span text:style-name="T25">ęglowodany przyswajalne: 44,51g</text:span></text:p>
            <text:p text:style-name="P52"><text:span text:style-name="T21">T</text:span><text:span text:style-name="T25">łuszcz: 54,94g</text:span></text:p>
            <text:p text:style-name="P52"><text:span text:style-name="T21">Kwasy t</text:span><text:span text:style-name="T25">łuszczowe nasycone: 29,09g</text:span></text:p>
            <text:p text:style-name="P52"><text:span text:style-name="T21">B</text:span><text:span text:style-name="T25">łonnik pokarmowy: 35,42g</text:span></text:p>
            <text:p text:style-name="P51">Sól: 2,22g</text:p>
          </table:table-cell>
          <table:table-cell table:style-name="Tabela9.A2" office:value-type="string">
            <text:p text:style-name="P51">Energia: 2232 kcal</text:p>
            <text:p text:style-name="P52"><text:span text:style-name="T21">Bia</text:span><text:span text:style-name="T25">łko og</text:span><text:span text:style-name="T22">ó</text:span><text:span text:style-name="T26">łem: 114,34g</text:span></text:p>
            <text:p text:style-name="P52"><text:span text:style-name="T21">W</text:span><text:span text:style-name="T25">ęglowodany og</text:span><text:span text:style-name="T22">ó</text:span><text:span text:style-name="T26">łem: 279,75g</text:span></text:p>
            <text:p text:style-name="P52"><text:span text:style-name="T21">W</text:span><text:span text:style-name="T25">ęglowodany przyswajalne: 56g</text:span></text:p>
            <text:p text:style-name="P52"><text:span text:style-name="T21">T</text:span><text:span text:style-name="T25">łuszcz: 64,2g</text:span></text:p>
            <text:p text:style-name="P52"><text:span text:style-name="T21">Kwasy t</text:span><text:span text:style-name="T25">łuszczowe nasycone: 32,66g</text:span></text:p>
            <text:p text:style-name="P52"><text:span text:style-name="T21">B</text:span><text:span text:style-name="T25">łonnik pokarmowy: 47,53g</text:span></text:p>
            <text:p text:style-name="P51">Sól: 2,85g</text:p>
          </table:table-cell>
          <table:table-cell table:style-name="Tabela9.A2" office:value-type="string">
            <text:p text:style-name="P51">Energia: 2126kcal</text:p>
            <text:p text:style-name="P52"><text:span text:style-name="T21">Bia</text:span><text:span text:style-name="T25">łko og</text:span><text:span text:style-name="T22">ó</text:span><text:span text:style-name="T26">łem: <text:s/>109,08g</text:span></text:p>
            <text:p text:style-name="P52"><text:span text:style-name="T21">W</text:span><text:span text:style-name="T25">ęglowodany og</text:span><text:span text:style-name="T22">ó</text:span><text:span text:style-name="T26">łem: 261,66g</text:span></text:p>
            <text:p text:style-name="P52"><text:span text:style-name="T21">W</text:span><text:span text:style-name="T25">ęglowodany przyswajalne: 46,11g</text:span></text:p>
            <text:p text:style-name="P52"><text:span text:style-name="T21">T</text:span><text:span text:style-name="T25">łuszcz: 64,94g</text:span></text:p>
            <text:p text:style-name="P52"><text:span text:style-name="T21">Kwasy t</text:span><text:span text:style-name="T25">łuszczowe nasycone: 31,09g</text:span></text:p>
            <text:p text:style-name="P52"><text:span text:style-name="T21">B</text:span><text:span text:style-name="T25">łonnik pokarmowy: 45,42g</text:span></text:p>
            <text:p text:style-name="P51">Sól: 2,32g</text:p>
          </table:table-cell>
          <table:table-cell table:style-name="Tabela9.A2" office:value-type="string">
            <text:p text:style-name="P51">Energia: 1548 kcal</text:p>
            <text:p text:style-name="P52"><text:span text:style-name="T21">Bia</text:span><text:span text:style-name="T25">łko og</text:span><text:span text:style-name="T22">ó</text:span><text:span text:style-name="T26">łem: 62,01g</text:span></text:p>
            <text:p text:style-name="P52"><text:span text:style-name="T21">W</text:span><text:span text:style-name="T25">ęglowodany og</text:span><text:span text:style-name="T22">ó</text:span><text:span text:style-name="T26">łem: 160,41g</text:span></text:p>
            <text:p text:style-name="P52"><text:span text:style-name="T21">W</text:span><text:span text:style-name="T25">ęglowodany przyswajalne: 30g</text:span></text:p>
            <text:p text:style-name="P52"><text:span text:style-name="T21">T</text:span><text:span text:style-name="T25">łuszcz: 39,03g</text:span></text:p>
            <text:p text:style-name="P52"><text:span text:style-name="T21">Kwasy t</text:span><text:span text:style-name="T25">łuszczowe nasycone: 26,77g</text:span></text:p>
            <text:p text:style-name="P52"><text:span text:style-name="T21">B</text:span><text:span text:style-name="T25">łonnik pokarmowy: 21,14g</text:span></text:p>
            <text:p text:style-name="P51">Sól: 1,12g</text:p>
          </table:table-cell>
          <table:table-cell table:style-name="Tabela9.H2" office:value-type="string">
            <text:p text:style-name="P51">Energia: 1852 kcal</text:p>
            <text:p text:style-name="P52"><text:span text:style-name="T21">Bia</text:span><text:span text:style-name="T25">łko og</text:span><text:span text:style-name="T22">ó</text:span><text:span text:style-name="T26">łem: 92,85g</text:span></text:p>
            <text:p text:style-name="P52"><text:span text:style-name="T21">W</text:span><text:span text:style-name="T25">ęglowodany og</text:span><text:span text:style-name="T22">ó</text:span><text:span text:style-name="T26">łem: 226,95g</text:span></text:p>
            <text:p text:style-name="P52"><text:span text:style-name="T21">W</text:span><text:span text:style-name="T25">ęglowodany przyswajalne: 40,11g</text:span></text:p>
            <text:p text:style-name="P52"><text:span text:style-name="T21">T</text:span><text:span text:style-name="T25">łuszcz: 47,93g</text:span></text:p>
            <text:p text:style-name="P52"><text:span text:style-name="T21">Kwasy t</text:span><text:span text:style-name="T25">łuszczowe nasycone: 23,63g</text:span></text:p>
            <text:p text:style-name="P52"><text:span text:style-name="T21">B</text:span><text:span text:style-name="T25">łonnik pokarmowy: 30,01g</text:span></text:p>
            <text:p text:style-name="P51">Sól: 1,23</text:p>
          </table:table-cell>
        </table:table-row>
      </table:table>
      <text:p text:style-name="P62"/>
      <text:p text:style-name="P62"/>
      <text:p text:style-name="P49"/>
      <text:p text:style-name="P49"/>
      <text:p text:style-name="P73">ŚRODA 12.08.2026</text:p>
      <text:p text:style-name="P49">ALERGENY:</text:p>
      <text:p text:style-name="P72">1.Zbo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p>
      <table:table table:name="Tabela10" table:style-name="Tabela10">
        <table:table-column table:style-name="Tabela10.A" table:number-columns-repeated="7"/>
        <table:table-column table:style-name="Tabela10.H"/>
        <table:table-row table:style-name="Tabela10.1">
          <table:table-cell table:style-name="Tabela10.A1" office:value-type="string">
            <text:p text:style-name="P53"/>
            <text:p text:style-name="P65">DIETA PODSTAWOWA</text:p>
            <text:p text:style-name="P65">D01, C01</text:p>
          </table:table-cell>
          <table:table-cell table:style-name="Tabela10.A1" office:value-type="string">
            <text:p text:style-name="P66"/>
            <text:p text:style-name="P65">DIETA</text:p>
            <text:p text:style-name="P65">ŁATWOSTRAWNA</text:p>
            <text:p text:style-name="P65">D02, D03</text:p>
          </table:table-cell>
          <table:table-cell table:style-name="Tabela10.A1" office:value-type="string">
            <text:p text:style-name="P68"/>
            <text:p text:style-name="P67">DIETA Z OGRANICZENIEM ŁATWO PRZYSWAJALNYCH WĘGLOWODANÓW</text:p>
            <text:p text:style-name="P67">D03, C03</text:p>
          </table:table-cell>
          <table:table-cell table:style-name="Tabela10.A1" office:value-type="string">
            <text:p text:style-name="P66"/>
            <text:p text:style-name="P65">DIETA ŁATWOSTRAWNA Z OGRANICZENIEM TŁUSZCZU</text:p>
            <text:p text:style-name="P65">D05</text:p>
            <text:p text:style-name="P69"/>
          </table:table-cell>
          <table:table-cell table:style-name="Tabela10.A1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10.A1" office:value-type="string">
            <text:p text:style-name="P66"/>
            <text:p text:style-name="P65">DIETA</text:p>
            <text:p text:style-name="P65"><text:s/>DZIECIĘCA</text:p>
            <text:p text:style-name="P65">P01</text:p>
          </table:table-cell>
          <table:table-cell table:style-name="Tabela10.A1" office:value-type="string">
            <text:p text:style-name="P66"/>
            <text:p text:style-name="P65">DIETA</text:p>
            <text:p text:style-name="P65"><text:s/>BRAT</text:p>
          </table:table-cell>
          <table:table-cell table:style-name="Tabela10.H1" office:value-type="string">
            <text:p text:style-name="P66"/>
            <text:p text:style-name="P65">DIETA</text:p>
            <text:p text:style-name="P65"><text:s/>OSZCZEDZAJACA</text:p>
          </table:table-cell>
        </table:table-row>
        <table:table-row table:style-name="Tabela10.1">
          <table:table-cell table:style-name="Tabela10.A2" office:value-type="string">
            <text:p text:style-name="P54">ŚNIADANIE</text:p>
          </table:table-cell>
          <table:table-cell table:style-name="Tabela10.A2" office:value-type="string">
            <text:p text:style-name="P54">ŚNIADANIE</text:p>
          </table:table-cell>
          <table:table-cell table:style-name="Tabela10.A2" office:value-type="string">
            <text:p text:style-name="P54">ŚNIADANIE</text:p>
          </table:table-cell>
          <table:table-cell table:style-name="Tabela10.A2" office:value-type="string">
            <text:p text:style-name="P54">ŚNIADANIE</text:p>
          </table:table-cell>
          <table:table-cell table:style-name="Tabela10.A2" office:value-type="string">
            <text:p text:style-name="P54">ŚNIADANIE</text:p>
          </table:table-cell>
          <table:table-cell table:style-name="Tabela10.A2" office:value-type="string">
            <text:p text:style-name="P54">ŚNIADANIE</text:p>
          </table:table-cell>
          <table:table-cell table:style-name="Tabela10.A2" office:value-type="string">
            <text:p text:style-name="P54">ŚNIADANIE</text:p>
          </table:table-cell>
          <table:table-cell table:style-name="Tabela10.H2" office:value-type="string">
            <text:p text:style-name="P54">ŚNIADANIE</text:p>
          </table:table-cell>
        </table:table-row>
        <table:table-row table:style-name="Tabela10.1">
          <table:table-cell table:style-name="Tabela10.A2" office:value-type="string">
            <text:p text:style-name="P56">Chleb żytni 90g</text:p>
            <text:p text:style-name="P56">Masło ekstra 10g</text:p>
            <text:p text:style-name="P56">Kawa zbożowa z mlekiem 250ml</text:p>
            <text:p text:style-name="P56">Serek topiony 20g</text:p>
            <text:p text:style-name="P56">Polędwica sopocka 40g</text:p>
            <text:p text:style-name="P56">Roszponka z pomidorem i sosem sałatkowym 70g</text:p>
            <text:p text:style-name="P56">*(1,3,7)</text:p>
            <text:p text:style-name="P58">II śniadanie C01 3tc – kanapka z wędliną</text:p>
            <text:p text:style-name="P58">drobiową</text:p>
          </table:table-cell>
          <table:table-cell table:style-name="Tabela10.A2" office:value-type="string">
            <text:p text:style-name="P56">Chleb żytni 90g </text:p>
            <text:p text:style-name="P56">Masło ekstra 10g</text:p>
            <text:p text:style-name="P56">Kawa zbożowa z mlekiem 250ml</text:p>
            <text:p text:style-name="P56">Serek topiony 20g</text:p>
            <text:p text:style-name="P56">Polędwica sopocka 40g</text:p>
            <text:p text:style-name="P56">Roszponka z pomidorem i sosem sałatkowym 70g</text:p>
            <text:p text:style-name="P56">*(1,3,7)</text:p>
          </table:table-cell>
          <table:table-cell table:style-name="Tabela10.A2" office:value-type="string">
            <text:p text:style-name="P56">Chleb razowy 105g </text:p>
            <text:p text:style-name="P56">Masło ekstra 10g</text:p>
            <text:p text:style-name="P56">Kawa zbożowa z mlekiem 250ml</text:p>
            <text:p text:style-name="P56">Serek topiony 20g</text:p>
            <text:p text:style-name="P56">Polędwica sopocka 40g</text:p>
            <text:p text:style-name="P56">Roszponka z pomidorem i sosem sałatkowym 70g</text:p>
            <text:p text:style-name="P56">*(1,3,7)</text:p>
            <text:p text:style-name="P57">II śniadanie: </text:p>
            <text:p text:style-name="P56">Plastry ogórka zielonego z koperkiem 70g</text:p>
          </table:table-cell>
          <table:table-cell table:style-name="Tabela10.A2" office:value-type="string">
            <text:p text:style-name="P56">Chleb pszenny 90g <text:s/></text:p>
            <text:p text:style-name="P56">Masło ekstra 10g</text:p>
            <text:p text:style-name="P56">Kawa zbożowa z mlekiem 250ml</text:p>
            <text:p text:style-name="P56">Serek twarogowy Delisser 20g</text:p>
            <text:p text:style-name="P56">Polędwica sopocka 40g</text:p>
            <text:p text:style-name="P56">Roszponka z pomidorem i sosem sałatkowym 70g</text:p>
            <text:p text:style-name="P56">*(1,3,7)</text:p>
            <text:p text:style-name="P56"/>
          </table:table-cell>
          <table:table-cell table:style-name="Tabela10.A2" office:value-type="string">
            <text:p text:style-name="P56">Chleb żytni 120g </text:p>
            <text:p text:style-name="P56">Masło ekstra 10g</text:p>
            <text:p text:style-name="P56">Kawa zbożowa z mlekiem 250ml</text:p>
            <text:p text:style-name="P56">Serek topiony 20g</text:p>
            <text:p text:style-name="P56">Polędwica sopocka 40g</text:p>
            <text:p text:style-name="P56">Roszponka z pomidorem i sosem sałatkowym 70g</text:p>
            <text:p text:style-name="P56">*(1,3,7)</text:p>
            <text:p text:style-name="P52"><text:span text:style-name="T14">II śniadanie: </text:span><text:span text:style-name="T15">Serek wiejski 100g</text:span></text:p>
            <text:p text:style-name="P57"/>
          </table:table-cell>
          <table:table-cell table:style-name="Tabela10.A2" office:value-type="string">
            <text:p text:style-name="P56">Chleb żytni 90g </text:p>
            <text:p text:style-name="P56">Masło ekstra 10g</text:p>
            <text:p text:style-name="P56">Kawa zbożowa z mlekiem 250ml</text:p>
            <text:p text:style-name="P56">Serek topiony 20g</text:p>
            <text:p text:style-name="P56">Polędwica sopocka 40g</text:p>
            <text:p text:style-name="P56">Pomidor 50g</text:p>
            <text:p text:style-name="P56">Sałata 10g</text:p>
            <text:p text:style-name="P56">*(1,3,7)</text:p>
          </table:table-cell>
          <table:table-cell table:style-name="Tabela10.A2" office:value-type="string">
            <text:p text:style-name="P56">Chleb pszenny 90g <text:s/></text:p>
            <text:p text:style-name="P56">Masło ekstra 10g</text:p>
            <text:p text:style-name="P56">Kawa inka 250ml</text:p>
            <text:p text:style-name="P56">Polędwica sopocka 50g</text:p>
            <text:p text:style-name="P56">Jabłko parzone 1 szt. </text:p>
            <text:p text:style-name="P56">*(1,7)</text:p>
            <text:p text:style-name="P56"/>
          </table:table-cell>
          <table:table-cell table:style-name="Tabela10.H2" office:value-type="string">
            <text:p text:style-name="P56">Chleb pszenny 90g <text:s/></text:p>
            <text:p text:style-name="P56">Masło ekstra 10g</text:p>
            <text:p text:style-name="P56">Kawa zbożowa z mlekiem 250ml</text:p>
            <text:p text:style-name="P56">Polędwica sopocka 50g</text:p>
            <text:p text:style-name="P56">Jabłko parzone 1 szt. </text:p>
            <text:p text:style-name="P56">*(1,7)</text:p>
            <text:p text:style-name="P56"/>
          </table:table-cell>
        </table:table-row>
        <table:table-row table:style-name="Tabela10.1">
          <table:table-cell table:style-name="Tabela10.A2" office:value-type="string">
            <text:p text:style-name="P54">OBIAD</text:p>
          </table:table-cell>
          <table:table-cell table:style-name="Tabela10.A2" office:value-type="string">
            <text:p text:style-name="P54">OBIAD</text:p>
          </table:table-cell>
          <table:table-cell table:style-name="Tabela10.A2" office:value-type="string">
            <text:p text:style-name="P54">OBIAD</text:p>
          </table:table-cell>
          <table:table-cell table:style-name="Tabela10.A2" office:value-type="string">
            <text:p text:style-name="P54">OBIAD</text:p>
          </table:table-cell>
          <table:table-cell table:style-name="Tabela10.A2" office:value-type="string">
            <text:p text:style-name="P54">OBIAD</text:p>
          </table:table-cell>
          <table:table-cell table:style-name="Tabela10.A2" office:value-type="string">
            <text:p text:style-name="P54">OBIAD</text:p>
          </table:table-cell>
          <table:table-cell table:style-name="Tabela10.A2" office:value-type="string">
            <text:p text:style-name="P54">OBIAD</text:p>
          </table:table-cell>
          <table:table-cell table:style-name="Tabela10.H2" office:value-type="string">
            <text:p text:style-name="P54">OBIAD</text:p>
          </table:table-cell>
        </table:table-row>
        <table:table-row table:style-name="Tabela10.1">
          <table:table-cell table:style-name="Tabela10.A2" office:value-type="string">
            <text:p text:style-name="P56">Zupa kalafiorowa ziemniakami 300ml</text:p>
            <text:p text:style-name="P56">Filet z kurczaka gotowany w sosie koperkowym 120g</text:p>
            <text:p text:style-name="P56">Ryż <text:s/>200g</text:p>
            <text:p text:style-name="P56">Surówka z marchewki 120g</text:p>
            <text:p text:style-name="P56">*(1,7,9)</text:p>
            <text:p text:style-name="P56"/>
            <text:p text:style-name="P56"/>
          </table:table-cell>
          <table:table-cell table:style-name="Tabela10.A2" office:value-type="string">
            <text:p text:style-name="P56">Zupa kalafiorowa ziemniakami 300ml</text:p>
            <text:p text:style-name="P56">Filet z kurczaka gotowany w sosie koperkowym 120g</text:p>
            <text:p text:style-name="P56">Ryż <text:s/>200g</text:p>
            <text:p text:style-name="P56">Surówka z marchewki 120g</text:p>
            <text:p text:style-name="P56">*(1,7,9)</text:p>
          </table:table-cell>
          <table:table-cell table:style-name="Tabela10.A2" office:value-type="string">
            <text:p text:style-name="P56">Zupa kalafiorowa ziemniakami 300ml</text:p>
            <text:p text:style-name="P56">Filet z kurczaka gotowany w sosie koperkowym 120g</text:p>
            <text:p text:style-name="P56">Ryż <text:s/>200g</text:p>
            <text:p text:style-name="P56">Surówka z marchewki 120g</text:p>
            <text:p text:style-name="P56">*(1,7,9)</text:p>
          </table:table-cell>
          <table:table-cell table:style-name="Tabela10.A2" office:value-type="string">
            <text:p text:style-name="P56">Zupa <text:s/>ziemniacza b/śmietany 300ml</text:p>
            <text:p text:style-name="P56">Filet z kurczaka gotowany w sosie koperkowym 120g</text:p>
            <text:p text:style-name="P56">Ryż <text:s/>200g</text:p>
            <text:p text:style-name="P56">Surówka z marchewki 120g</text:p>
            <text:p text:style-name="P56">*(1,7,9)</text:p>
          </table:table-cell>
          <table:table-cell table:style-name="Tabela10.A2" office:value-type="string">
            <text:p text:style-name="P56">Zupa kalafiorowa ziemniakami 300ml</text:p>
            <text:p text:style-name="P56">Filet z kurczaka gotowany w sosie koperkowym 120g</text:p>
            <text:p text:style-name="P56">Ryż <text:s/>200g</text:p>
            <text:p text:style-name="P56">Surówka z marchewki 120g</text:p>
            <text:p text:style-name="P56">*(1,7,9)</text:p>
          </table:table-cell>
          <table:table-cell table:style-name="Tabela10.A2" office:value-type="string">
            <text:p text:style-name="P56">Zupa kalafiorowa ziemniakami 300ml</text:p>
            <text:p text:style-name="P56">Filet z kurczaka gotowany w sosie koperkowym 120g</text:p>
            <text:p text:style-name="P56">Ryż <text:s/>200g</text:p>
            <text:p text:style-name="P56">Surówka z marchewki 120g</text:p>
            <text:p text:style-name="P56">*(1,7,9)</text:p>
          </table:table-cell>
          <table:table-cell table:style-name="Tabela10.A2" office:value-type="string">
            <text:p text:style-name="P56">Zupa <text:s/>ziemniacza b/śmietany 300ml</text:p>
            <text:p text:style-name="P56">Filet z kurczaka gotowany w sosie koperkowym 120g</text:p>
            <text:p text:style-name="P56">Ryż <text:s/>200g</text:p>
            <text:p text:style-name="P56">Marchew gotowana 120g</text:p>
            <text:p text:style-name="P56">*(1,7,9)</text:p>
          </table:table-cell>
          <table:table-cell table:style-name="Tabela10.H2" office:value-type="string">
            <text:p text:style-name="P56">Zupa <text:s/>ziemniacza b/śmietany 300ml</text:p>
            <text:p text:style-name="P56">Filet z kurczaka gotowany w sosie koperkowym 120g</text:p>
            <text:p text:style-name="P56">Ryż <text:s/>200g</text:p>
            <text:p text:style-name="P56">Marchew gotowana 120g</text:p>
            <text:p text:style-name="P56">*(1,7,9)</text:p>
          </table:table-cell>
        </table:table-row>
        <table:table-row table:style-name="Tabela10.1">
          <table:table-cell table:style-name="Tabela10.A2" office:value-type="string">
            <text:p text:style-name="P65">PODWIECZOREK</text:p>
          </table:table-cell>
          <table:table-cell table:style-name="Tabela10.A2" office:value-type="string">
            <text:p text:style-name="P65">PODWIECZOREK</text:p>
          </table:table-cell>
          <table:table-cell table:style-name="Tabela10.A2" office:value-type="string">
            <text:p text:style-name="P65">PODWIECZOREK</text:p>
          </table:table-cell>
          <table:table-cell table:style-name="Tabela10.A2" office:value-type="string">
            <text:p text:style-name="P65">PODWIECZOREK</text:p>
          </table:table-cell>
          <table:table-cell table:style-name="Tabela10.A2" office:value-type="string">
            <text:p text:style-name="P65">PODWIECZOREK</text:p>
          </table:table-cell>
          <table:table-cell table:style-name="Tabela10.A2" office:value-type="string">
            <text:p text:style-name="P65">PODWIECZOREK</text:p>
          </table:table-cell>
          <table:table-cell table:style-name="Tabela10.A2" office:value-type="string">
            <text:p text:style-name="P65">PODWIECZOREK</text:p>
          </table:table-cell>
          <table:table-cell table:style-name="Tabela10.H2" office:value-type="string">
            <text:p text:style-name="P65">PODWIECZOREK</text:p>
          </table:table-cell>
        </table:table-row>
        <table:table-row table:style-name="Tabela10.1">
          <table:table-cell table:style-name="Tabela10.A2" office:value-type="string">
            <text:p text:style-name="P56">Jogurt owcowy 100g *7</text:p>
            <text:p text:style-name="P60"/>
          </table:table-cell>
          <table:table-cell table:style-name="Tabela10.A2" office:value-type="string">
            <text:p text:style-name="P56">Jogurt owcowy 100g *7</text:p>
          </table:table-cell>
          <table:table-cell table:style-name="Tabela10.A2" office:value-type="string">
            <text:p text:style-name="P56">Jogurt naturalny <text:s/>100g *7</text:p>
          </table:table-cell>
          <table:table-cell table:style-name="Tabela10.A2" office:value-type="string">
            <text:p text:style-name="P56">Jogurt owcowy 100g *7</text:p>
          </table:table-cell>
          <table:table-cell table:style-name="Tabela10.A2" office:value-type="string">
            <text:p text:style-name="P56">Jogurt owcowy 100g *7</text:p>
          </table:table-cell>
          <table:table-cell table:style-name="Tabela10.A2" office:value-type="string">
            <text:p text:style-name="P56">Jogurt owcowy 100g *7</text:p>
          </table:table-cell>
          <table:table-cell table:style-name="Tabela10.A2" office:value-type="string">
            <text:p text:style-name="P56">Banan 1 szt.</text:p>
            <text:p text:style-name="P56"/>
          </table:table-cell>
          <table:table-cell table:style-name="Tabela10.H2" office:value-type="string">
            <text:p text:style-name="P56">Banan 1 szt.</text:p>
            <text:p text:style-name="P56"/>
          </table:table-cell>
        </table:table-row>
        <text:soft-page-break/>
        <table:table-row table:style-name="Tabela10.1">
          <table:table-cell table:style-name="Tabela10.A2" office:value-type="string">
            <text:p text:style-name="P66"/>
            <text:p text:style-name="P65">DIETA PODSTAWOWA</text:p>
            <text:p text:style-name="P65">D01, C01</text:p>
          </table:table-cell>
          <table:table-cell table:style-name="Tabela10.A2" office:value-type="string">
            <text:p text:style-name="P66"/>
            <text:p text:style-name="P65">DIETA</text:p>
            <text:p text:style-name="P65">ŁATWOSTRAWNA</text:p>
            <text:p text:style-name="P65">D02, C02</text:p>
          </table:table-cell>
          <table:table-cell table:style-name="Tabela10.A2" office:value-type="string">
            <text:p text:style-name="P68"/>
            <text:p text:style-name="P67">DIETA Z OGRANICZENIEM ŁATWO PRZYSWAJALNYCH WĘGLOWODANÓW</text:p>
            <text:p text:style-name="P67">D03, C03</text:p>
          </table:table-cell>
          <table:table-cell table:style-name="Tabela10.A2" office:value-type="string">
            <text:p text:style-name="P66"/>
            <text:p text:style-name="P65">DIETA ŁATWOSTRAWN Z OGRANICZENIEM TŁUSZCZU</text:p>
            <text:p text:style-name="P65">D05</text:p>
            <text:p text:style-name="P69"/>
          </table:table-cell>
          <table:table-cell table:style-name="Tabela10.A2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10.A2" office:value-type="string">
            <text:p text:style-name="P66"/>
            <text:p text:style-name="P65">DIETA</text:p>
            <text:p text:style-name="P65">DZIECIĘCA P01</text:p>
          </table:table-cell>
          <table:table-cell table:style-name="Tabela10.A2" office:value-type="string">
            <text:p text:style-name="P66"/>
            <text:p text:style-name="P65">DIETA</text:p>
            <text:p text:style-name="P65"><text:s/>BRAT</text:p>
          </table:table-cell>
          <table:table-cell table:style-name="Tabela10.H2" office:value-type="string">
            <text:p text:style-name="P66"/>
            <text:p text:style-name="P65">DIETA</text:p>
            <text:p text:style-name="P65"><text:s/>OSZCZEDZAJĄCA</text:p>
          </table:table-cell>
        </table:table-row>
        <table:table-row table:style-name="Tabela10.1">
          <table:table-cell table:style-name="Tabela10.A2" office:value-type="string">
            <text:p text:style-name="P54">KOLACJA</text:p>
          </table:table-cell>
          <table:table-cell table:style-name="Tabela10.A2" office:value-type="string">
            <text:p text:style-name="P54">KOLACJA</text:p>
          </table:table-cell>
          <table:table-cell table:style-name="Tabela10.A2" office:value-type="string">
            <text:p text:style-name="P54">KOLACJA</text:p>
          </table:table-cell>
          <table:table-cell table:style-name="Tabela10.A2" office:value-type="string">
            <text:p text:style-name="P54">KOLACJA</text:p>
          </table:table-cell>
          <table:table-cell table:style-name="Tabela10.A2" office:value-type="string">
            <text:p text:style-name="P54">KOLACJA</text:p>
          </table:table-cell>
          <table:table-cell table:style-name="Tabela10.A2" office:value-type="string">
            <text:p text:style-name="P54">KOLACJA</text:p>
          </table:table-cell>
          <table:table-cell table:style-name="Tabela10.A2" office:value-type="string">
            <text:p text:style-name="P55"/>
          </table:table-cell>
          <table:table-cell table:style-name="Tabela10.H2" office:value-type="string">
            <text:p text:style-name="P55"/>
          </table:table-cell>
        </table:table-row>
        <table:table-row table:style-name="Tabela10.10">
          <table:table-cell table:style-name="Tabela10.A2" office:value-type="string">
            <text:p text:style-name="P56">Chleb żytni 90g (3kromki)</text:p>
            <text:p text:style-name="P56">Masło ekstra 10g</text:p>
            <text:p text:style-name="P56">Kawa zbożowa 250g</text:p>
            <text:p text:style-name="P56">Kiełbasa szynkowa z indyka 50g</text:p>
            <text:p text:style-name="P56">Pomidor 50g</text:p>
            <text:p text:style-name="P56">Sałata 10g</text:p>
            <text:p text:style-name="P56">Pasztet drobiowy 50g</text:p>
            <text:p text:style-name="P56">*(1,7)</text:p>
          </table:table-cell>
          <table:table-cell table:style-name="Tabela10.A2" office:value-type="string">
            <text:p text:style-name="P56">Chleb żytni 90g (3kromki)</text:p>
            <text:p text:style-name="P56">Masło ekstra 10g</text:p>
            <text:p text:style-name="P56">Kawa zbożowa 250g</text:p>
            <text:p text:style-name="P56">Kiełbasa szynkowa z indyka 50g</text:p>
            <text:p text:style-name="P56">Pomidor 50g</text:p>
            <text:p text:style-name="P56">Sałata 10g</text:p>
            <text:p text:style-name="P56">Pasztet drobiowy 50g</text:p>
            <text:p text:style-name="P56">*(1,7)</text:p>
          </table:table-cell>
          <table:table-cell table:style-name="Tabela10.A2" office:value-type="string">
            <text:p text:style-name="P56">Chleb razowy 105g (3kromki)</text:p>
            <text:p text:style-name="P56">Masło ekstra 10g</text:p>
            <text:p text:style-name="P56">Kawa zbożowa 250g</text:p>
            <text:p text:style-name="P56">Kiełbasa szynkowa z indyka 50g</text:p>
            <text:p text:style-name="P56">Pomidor 50g</text:p>
            <text:p text:style-name="P56">Sałata 10g</text:p>
            <text:p text:style-name="P56">Pasztet drobiowy 50g</text:p>
            <text:p text:style-name="P56">*(1,7)</text:p>
          </table:table-cell>
          <table:table-cell table:style-name="Tabela10.A2" office:value-type="string">
            <text:p text:style-name="P56">Chleb pszenny 90g (3kromki)</text:p>
            <text:p text:style-name="P56">Masło ekstra 10g</text:p>
            <text:p text:style-name="P56">Kawa zbożowa <text:s/>250g</text:p>
            <text:p text:style-name="P56">Kiełbasa szynkowa z indyka 50g</text:p>
            <text:p text:style-name="P56">Pomidor 50g</text:p>
            <text:p text:style-name="P56">Sałata 10g</text:p>
            <text:p text:style-name="P56">Serek Almette 50g</text:p>
            <text:p text:style-name="P56">*(1,7)</text:p>
          </table:table-cell>
          <table:table-cell table:style-name="Tabela10.A2" office:value-type="string">
            <text:p text:style-name="P56">Chleb żytni 90g (3kromki)</text:p>
            <text:p text:style-name="P56">Masło ekstra 15g</text:p>
            <text:p text:style-name="P56">Kawa zbożowa 250g</text:p>
            <text:p text:style-name="P56">Kiełbasa szynkowa z indyka 50g</text:p>
            <text:p text:style-name="P56">Pomidor 50g</text:p>
            <text:p text:style-name="P56">Sałata 10g</text:p>
            <text:p text:style-name="P56">Pasztet drobiowy 50g</text:p>
            <text:p text:style-name="P56">*(1,7)</text:p>
          </table:table-cell>
          <table:table-cell table:style-name="Tabela10.A2" office:value-type="string">
            <text:p text:style-name="P56">Chleb żytni 90g (3kromki)</text:p>
            <text:p text:style-name="P56">Masło ekstra 10g</text:p>
            <text:p text:style-name="P56">Kawa zbożowa 250g</text:p>
            <text:p text:style-name="P56">Kiełbasa szynkowa z indyka 50g</text:p>
            <text:p text:style-name="P56">Pomidor 50g</text:p>
            <text:p text:style-name="P56">Sałata 10g</text:p>
            <text:p text:style-name="P56">Pasztet drobiowy 50g</text:p>
            <text:p text:style-name="P56">*(1,7)</text:p>
          </table:table-cell>
          <table:table-cell table:style-name="Tabela10.A2" office:value-type="string">
            <text:p text:style-name="P56">Chleb pszenny 60g (2kromki)</text:p>
            <text:p text:style-name="P56">Masło ekstra 10g</text:p>
            <text:p text:style-name="P56">Kawa zbożowa 250g</text:p>
            <text:p text:style-name="P56">Kiełbasa szynkowa z indyka 50g</text:p>
            <text:p text:style-name="P56">Sałata 10g</text:p>
            <text:p text:style-name="P56">*(1,7)</text:p>
          </table:table-cell>
          <table:table-cell table:style-name="Tabela10.H2" office:value-type="string">
            <text:p text:style-name="P56">Chleb pszenny 90g (3kromki)</text:p>
            <text:p text:style-name="P56">Masło ekstra 10g</text:p>
            <text:p text:style-name="P56">Kawa zbożowa 250g</text:p>
            <text:p text:style-name="P56">Kiełbasa szynkowa z indyka 50g</text:p>
            <text:p text:style-name="P56">Sałata 10g</text:p>
            <text:p text:style-name="P56">*(1,7)</text:p>
          </table:table-cell>
        </table:table-row>
        <table:table-row table:style-name="Tabela10.11">
          <table:table-cell table:style-name="Tabela10.A2" office:value-type="string">
            <text:p text:style-name="P56">Energia: 2131kcal</text:p>
            <text:p text:style-name="P52"><text:span text:style-name="T15">Białko og</text:span><text:span text:style-name="T16">ółem: 107,8g</text:span></text:p>
            <text:p text:style-name="P52"><text:span text:style-name="T15">Węglowodany og</text:span><text:span text:style-name="T16">ółem: 278,2g</text:span></text:p>
            <text:p text:style-name="P56">Węglowodany przyswajalne: 42,3g</text:p>
            <text:p text:style-name="P56">Tłuszcz: 60,32g</text:p>
            <text:p text:style-name="P56">Kwasy tłuszczowe nasycone: 28,72g</text:p>
            <text:p text:style-name="P56">Błonnik pokarmowy: 48,38g</text:p>
            <text:p text:style-name="P56">Sól: 4,53g</text:p>
          </table:table-cell>
          <table:table-cell table:style-name="Tabela10.A2" office:value-type="string">
            <text:p text:style-name="P56">Energia: 2037kcal</text:p>
            <text:p text:style-name="P52"><text:span text:style-name="T15">Białko og</text:span><text:span text:style-name="T16">ółem: <text:s/>110,22 g</text:span></text:p>
            <text:p text:style-name="P52"><text:span text:style-name="T15">Węglowodany og</text:span><text:span text:style-name="T16">ółem: 272,62g</text:span></text:p>
            <text:p text:style-name="P56">Węglowodany przyswajalne: 41,46g</text:p>
            <text:p text:style-name="P56">Tłuszcz: 60,05g</text:p>
            <text:p text:style-name="P56">Kwasy tłuszczowe nasycone: 27,91g</text:p>
            <text:p text:style-name="P56">Błonnik pokarmowy: 57,08g</text:p>
            <text:p text:style-name="P56">Sól: 4,05g</text:p>
          </table:table-cell>
          <table:table-cell table:style-name="Tabela10.A2" office:value-type="string">
            <text:p text:style-name="P56">Energia: 2119kcal</text:p>
            <text:p text:style-name="P52"><text:span text:style-name="T15">Białko og</text:span><text:span text:style-name="T16">ółem: 106,55g</text:span></text:p>
            <text:p text:style-name="P52"><text:span text:style-name="T15">Węglowodany og</text:span><text:span text:style-name="T16">ółem: 260,57g</text:span></text:p>
            <text:p text:style-name="P56">Węglowodany przyswajalne: 38,25g</text:p>
            <text:p text:style-name="P56">Tłuszcz: 55,26g</text:p>
            <text:p text:style-name="P56">Kwasy tłuszczowe nasycone: 24,6g</text:p>
            <text:p text:style-name="P56">Błonnik pokarmowy: 37,47g</text:p>
            <text:p text:style-name="P56">Sól: 4,19g</text:p>
          </table:table-cell>
          <table:table-cell table:style-name="Tabela10.A2" office:value-type="string">
            <text:p text:style-name="P56">Energia: 2007kcal</text:p>
            <text:p text:style-name="P52"><text:span text:style-name="T15">Białko og</text:span><text:span text:style-name="T16">ółem: 110,22g</text:span></text:p>
            <text:p text:style-name="P52"><text:span text:style-name="T15">Węglowodany og</text:span><text:span text:style-name="T16">ółem: 272,62g</text:span></text:p>
            <text:p text:style-name="P56">Węglowodany przyswajalne: 41,46g</text:p>
            <text:p text:style-name="P56">Tłuszcz: 50,05g</text:p>
            <text:p text:style-name="P56">Kwasy tłuszczowe nasycone: 22,91g</text:p>
            <text:p text:style-name="P56">Błonnik pokarmowy: 57,08g</text:p>
            <text:p text:style-name="P56">Sól: 4,05g</text:p>
          </table:table-cell>
          <table:table-cell table:style-name="Tabela10.A2" office:value-type="string">
            <text:p text:style-name="P56">Energia: 2221 kcal</text:p>
            <text:p text:style-name="P52"><text:span text:style-name="T15">Białko og</text:span><text:span text:style-name="T16">ółem: 114,74g</text:span></text:p>
            <text:p text:style-name="P52"><text:span text:style-name="T15">Węglowodany og</text:span><text:span text:style-name="T16">ółem: 290,29g</text:span></text:p>
            <text:p text:style-name="P56">Węglowodany przyswajalne: 49,06g</text:p>
            <text:p text:style-name="P56">Tłuszcz: 61,55g</text:p>
            <text:p text:style-name="P56">Kwasy tłuszczowe nasycone: 28,93g</text:p>
            <text:p text:style-name="P56">Błonnik pokarmowy: 55,6g</text:p>
            <text:p text:style-name="P56">Sól: 4,6g</text:p>
          </table:table-cell>
          <table:table-cell table:style-name="Tabela10.A2" office:value-type="string">
            <text:p text:style-name="P56">Energia: 2037kcal</text:p>
            <text:p text:style-name="P52"><text:span text:style-name="T15">Białko og</text:span><text:span text:style-name="T16">ółem: <text:s/>110,22 g</text:span></text:p>
            <text:p text:style-name="P52"><text:span text:style-name="T15">Węglowodany og</text:span><text:span text:style-name="T16">ółem: 272,62g</text:span></text:p>
            <text:p text:style-name="P56">Węglowodany przyswajalne: 41,46g</text:p>
            <text:p text:style-name="P56">Tłuszcz: 60,05g</text:p>
            <text:p text:style-name="P56">Kwasy tłuszczowe nasycone: 27,91g</text:p>
            <text:p text:style-name="P56">Błonnik pokarmowy: 57,08g</text:p>
            <text:p text:style-name="P56">Sól: 4,05g</text:p>
          </table:table-cell>
          <table:table-cell table:style-name="Tabela10.A2" office:value-type="string">
            <text:p text:style-name="P56">Energia: 1611kcal</text:p>
            <text:p text:style-name="P52"><text:span text:style-name="T15">Białko og</text:span><text:span text:style-name="T16">ółem: 77,53g</text:span></text:p>
            <text:p text:style-name="P52"><text:span text:style-name="T15">Węglowodany og</text:span><text:span text:style-name="T16">ółem: 200,11g</text:span></text:p>
            <text:p text:style-name="P56">Węglowodany przyswajalne: 27,66g</text:p>
            <text:p text:style-name="P56">Tłuszcz: 36,75g</text:p>
            <text:p text:style-name="P56">Kwasy tłuszczowe nasycone: 17,61g</text:p>
            <text:p text:style-name="P56">Błonnik pokarmowy: 42,09g</text:p>
            <text:p text:style-name="P56">Sól: 2,78g</text:p>
          </table:table-cell>
          <table:table-cell table:style-name="Tabela10.H2" office:value-type="string">
            <text:p text:style-name="P56">Energia: 2007kcal</text:p>
            <text:p text:style-name="P52"><text:span text:style-name="T15">Białko og</text:span><text:span text:style-name="T16">ółem: 110,22g</text:span></text:p>
            <text:p text:style-name="P52"><text:span text:style-name="T15">Węglowodany og</text:span><text:span text:style-name="T16">ółem: 272,62g</text:span></text:p>
            <text:p text:style-name="P56">Węglowodany przyswajalne: 41,46g</text:p>
            <text:p text:style-name="P56">Tłuszcz: 50,05g</text:p>
            <text:p text:style-name="P56">Kwasy tłuszczowe nasycone: 22,91g</text:p>
            <text:p text:style-name="P56">Błonnik pokarmowy: 57,08g</text:p>
            <text:p text:style-name="P56">Sól: 4,05g</text:p>
          </table:table-cell>
        </table:table-row>
      </table:table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52"><text:soft-page-break/><text:span text:style-name="T19"><text:s/></text:span><text:span text:style-name="T20">CZWARTEK 13.08.2026</text:span></text:p>
      <text:p text:style-name="P50"/>
      <text:p text:style-name="P49">ALERGENY:</text:p>
      <text:p text:style-name="P72">1.Zbo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p>
      <table:table table:name="Tabela1" table:style-name="Tabela1">
        <table:table-column table:style-name="Tabela1.A" table:number-columns-repeated="7"/>
        <table:table-column table:style-name="Tabela1.H"/>
        <table:table-row table:style-name="Tabela1.1">
          <table:table-cell table:style-name="Tabela1.A1" office:value-type="string">
            <text:p text:style-name="P53"/>
            <text:p text:style-name="P65">DIETA PODSTAWOWA</text:p>
            <text:p text:style-name="P65">D01, C01</text:p>
          </table:table-cell>
          <table:table-cell table:style-name="Tabela1.A1" office:value-type="string">
            <text:p text:style-name="P66"/>
            <text:p text:style-name="P65">DIETA</text:p>
            <text:p text:style-name="P65">ŁATWOSTRAWNA</text:p>
            <text:p text:style-name="P65">D02, D03</text:p>
          </table:table-cell>
          <table:table-cell table:style-name="Tabela1.A1" office:value-type="string">
            <text:p text:style-name="P68"/>
            <text:p text:style-name="P67">DIETA</text:p>
            <text:p text:style-name="P67">Z OGRANICZENIEM ŁATWO PRZYSWAJALNYCH WĘGLOWODANÓW</text:p>
            <text:p text:style-name="P67">D03, C03</text:p>
          </table:table-cell>
          <table:table-cell table:style-name="Tabela1.A1" office:value-type="string">
            <text:p text:style-name="P66"/>
            <text:p text:style-name="P65">DIETA ŁATWOSTRAWNA Z OGRANICZENIEM TŁUSZCZU</text:p>
            <text:p text:style-name="P65">D05</text:p>
            <text:p text:style-name="P69"/>
          </table:table-cell>
          <table:table-cell table:style-name="Tabela1.A1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1.A1" office:value-type="string">
            <text:p text:style-name="P66"/>
            <text:p text:style-name="P65">DIETA</text:p>
            <text:p text:style-name="P65"><text:s/>DZIECIĘCA</text:p>
            <text:p text:style-name="P65">P01</text:p>
          </table:table-cell>
          <table:table-cell table:style-name="Tabela1.A1" office:value-type="string">
            <text:p text:style-name="P66"/>
            <text:p text:style-name="P65">DIETA</text:p>
            <text:p text:style-name="P65"><text:s/>BRAT</text:p>
          </table:table-cell>
          <table:table-cell table:style-name="Tabela1.H1" office:value-type="string">
            <text:p text:style-name="P66"/>
            <text:p text:style-name="P65">DIETA</text:p>
            <text:p text:style-name="P65"><text:s/>OSZCZEDZAJACA</text:p>
          </table:table-cell>
        </table:table-row>
        <table:table-row table:style-name="Tabela1.1">
          <table:table-cell table:style-name="Tabela1.A2" office:value-type="string">
            <text:p text:style-name="P70">ŚNIADANIE</text:p>
          </table:table-cell>
          <table:table-cell table:style-name="Tabela1.A2" office:value-type="string">
            <text:p text:style-name="P70">ŚNIADANIE</text:p>
          </table:table-cell>
          <table:table-cell table:style-name="Tabela1.A2" office:value-type="string">
            <text:p text:style-name="P70">ŚNIADANIE</text:p>
          </table:table-cell>
          <table:table-cell table:style-name="Tabela1.A2" office:value-type="string">
            <text:p text:style-name="P70">ŚNIADANIE</text:p>
          </table:table-cell>
          <table:table-cell table:style-name="Tabela1.A2" office:value-type="string">
            <text:p text:style-name="P70">ŚNIADANIE</text:p>
          </table:table-cell>
          <table:table-cell table:style-name="Tabela1.A2" office:value-type="string">
            <text:p text:style-name="P70">ŚNIADANIE</text:p>
          </table:table-cell>
          <table:table-cell table:style-name="Tabela1.A2" office:value-type="string">
            <text:p text:style-name="P70">ŚNIADANIE</text:p>
          </table:table-cell>
          <table:table-cell table:style-name="Tabela1.H2" office:value-type="string">
            <text:p text:style-name="P70">ŚNIADANIE</text:p>
          </table:table-cell>
        </table:table-row>
        <table:table-row table:style-name="Tabela1.1">
          <table:table-cell table:style-name="Tabela1.A2" office:value-type="string">
            <text:p text:style-name="P56">Chleb żytni jasny 90g</text:p>
            <text:p text:style-name="P56">Masło ekstra 10g</text:p>
            <text:p text:style-name="P56">Kawa zbożowa z mlekiem 250ml</text:p>
            <text:p text:style-name="P56">Ser topiony w plastrach 40g (2szt)</text:p>
            <text:p text:style-name="P56">Parówka drobiowa na ciepło 2 szt. 100g</text:p>
            <text:p text:style-name="P56">Ogórek <text:s/>30g</text:p>
            <text:p text:style-name="P56">Pomidor 40g</text:p>
            <text:p text:style-name="P56">*(1,7)</text:p>
            <text:p text:style-name="P58">II śniadanie C01 3tc – kanapka z wędliną wieprzową </text:p>
            <text:p text:style-name="P58"/>
            <text:p text:style-name="P58"/>
          </table:table-cell>
          <table:table-cell table:style-name="Tabela1.A2" office:value-type="string">
            <text:p text:style-name="P56">Chleb żytni 90g</text:p>
            <text:p text:style-name="P56">Masło ekstra 10g</text:p>
            <text:p text:style-name="P56">Kawa zbożowa z mlekiem 250ml</text:p>
            <text:p text:style-name="P56">Ser topiony w plastrach 40g (2szt)</text:p>
            <text:p text:style-name="P56">Parówka drobiowa na ciepło 2 szt. 100g</text:p>
            <text:p text:style-name="P56">Pomidor <text:s/>40g</text:p>
            <text:p text:style-name="P56">Sałata 10g</text:p>
            <text:p text:style-name="P56">*(1,7)</text:p>
          </table:table-cell>
          <table:table-cell table:style-name="Tabela1.A2" office:value-type="string">
            <text:p text:style-name="P56">Chleb razowy 105g </text:p>
            <text:p text:style-name="P56">Masło ekstra 10g</text:p>
            <text:p text:style-name="P56">Kawa zbożowa z mlekiem 250ml</text:p>
            <text:p text:style-name="P56">Ser topiony w plastrach 40g (2szt.)</text:p>
            <text:p text:style-name="P56">Parówka drobiowa na ciepło 2 szt. 100g</text:p>
            <text:p text:style-name="P56">Ogórek <text:s/>30g</text:p>
            <text:p text:style-name="P56">Pomidor 40g</text:p>
            <text:p text:style-name="P56">*(1,7)</text:p>
            <text:p text:style-name="P57">II śniadanie: Sok pomidorowy 300ml</text:p>
          </table:table-cell>
          <table:table-cell table:style-name="Tabela1.A2" office:value-type="string">
            <text:p text:style-name="P56">Chleb pszenny 90g </text:p>
            <text:p text:style-name="P56">Masło ekstra 10g</text:p>
            <text:p text:style-name="P56">Kawa zbożowa z mlekiem 250ml</text:p>
            <text:p text:style-name="P56">Polędwica miodowa <text:s/>50g</text:p>
            <text:p text:style-name="P56">Twarożek Almette 50g</text:p>
            <text:p text:style-name="P56">Pomidor <text:s/>40g</text:p>
            <text:p text:style-name="P56">Sałata 10g</text:p>
            <text:p text:style-name="P56">*(1,7)</text:p>
          </table:table-cell>
          <table:table-cell table:style-name="Tabela1.A2" office:value-type="string">
            <text:p text:style-name="P56">Chleb żytni 120g </text:p>
            <text:p text:style-name="P56">Masło ekstra 10g</text:p>
            <text:p text:style-name="P56">Kawa zbożowa z mlekiem 250ml</text:p>
            <text:p text:style-name="P56">Ser topiony w plastrach 40g (2szt)</text:p>
            <text:p text:style-name="P56">Parówka drobiowa na ciepło 2 szt. 100g Ogórek <text:s/>30g</text:p>
            <text:p text:style-name="P56">Pomidor 40g</text:p>
            <text:p text:style-name="P56">*(1,7)</text:p>
            <text:p text:style-name="P52"><text:span text:style-name="T14">II śniadanie: </text:span><text:span text:style-name="T15">Jogurt naturalny 100g </text:span></text:p>
            <text:p text:style-name="P56">*(7)</text:p>
          </table:table-cell>
          <table:table-cell table:style-name="Tabela1.A2" office:value-type="string">
            <text:p text:style-name="P56">Chleb żytni 90g </text:p>
            <text:p text:style-name="P56">Masło ekstra 10g</text:p>
            <text:p text:style-name="P56">Kawa zbożowa z mlekiem 250ml</text:p>
            <text:p text:style-name="P56">Ser topiony w plastrach 40g (2szt)</text:p>
            <text:p text:style-name="P56">Parówka drobiowa na ciepło 2 szt. 100g</text:p>
            <text:p text:style-name="P56">Pomidor <text:s/>40g</text:p>
            <text:p text:style-name="P56">Sałata 10g</text:p>
            <text:p text:style-name="P56">*(1,7)</text:p>
          </table:table-cell>
          <table:table-cell table:style-name="Tabela1.A2" office:value-type="string">
            <text:p text:style-name="P56">Chleb pszenny 60g (2kromki)</text:p>
            <text:p text:style-name="P56">Masło ekstra 10g</text:p>
            <text:p text:style-name="P56">Kawa zbożowa <text:s/>250ml</text:p>
            <text:p text:style-name="P56">Polędwica miodowa <text:s/>50g</text:p>
            <text:p text:style-name="P56">Sałata 10g</text:p>
            <text:p text:style-name="P56">*(1,7)</text:p>
            <text:p text:style-name="P56"/>
          </table:table-cell>
          <table:table-cell table:style-name="Tabela1.H2" office:value-type="string">
            <text:p text:style-name="P56">Chleb pszenny 90g (3kromki)</text:p>
            <text:p text:style-name="P56">Masło ekstra 10g</text:p>
            <text:p text:style-name="P56">Kawa zbożowa z mlekiem 250ml</text:p>
            <text:p text:style-name="P56">Polędwica miodowa <text:s/>50g</text:p>
            <text:p text:style-name="P56">Sałata 10g</text:p>
            <text:p text:style-name="P56">*(1,7)</text:p>
            <text:p text:style-name="P56"/>
          </table:table-cell>
        </table:table-row>
        <table:table-row table:style-name="Tabela1.1">
          <table:table-cell table:style-name="Tabela1.A2" office:value-type="string">
            <text:p text:style-name="P54">OBIAD</text:p>
          </table:table-cell>
          <table:table-cell table:style-name="Tabela1.A2" office:value-type="string">
            <text:p text:style-name="P54">OBIAD</text:p>
          </table:table-cell>
          <table:table-cell table:style-name="Tabela1.A2" office:value-type="string">
            <text:p text:style-name="P54">OBIAD</text:p>
          </table:table-cell>
          <table:table-cell table:style-name="Tabela1.A2" office:value-type="string">
            <text:p text:style-name="P54">OBIAD</text:p>
          </table:table-cell>
          <table:table-cell table:style-name="Tabela1.A2" office:value-type="string">
            <text:p text:style-name="P54">OBIAD</text:p>
          </table:table-cell>
          <table:table-cell table:style-name="Tabela1.A2" office:value-type="string">
            <text:p text:style-name="P54">OBIAD</text:p>
          </table:table-cell>
          <table:table-cell table:style-name="Tabela1.A2" office:value-type="string">
            <text:p text:style-name="P54">OBIAD</text:p>
          </table:table-cell>
          <table:table-cell table:style-name="Tabela1.H2" office:value-type="string">
            <text:p text:style-name="P54">OBIAD</text:p>
          </table:table-cell>
        </table:table-row>
        <table:table-row table:style-name="Tabela1.1">
          <table:table-cell table:style-name="Tabela1.A2" office:value-type="string">
            <text:p text:style-name="P56">Zupa koperkowa z ziemniakami 300ml</text:p>
            <text:p text:style-name="P56">Pierogi z serem 5 szt i jogurtem naturalnym</text:p>
            <text:p text:style-name="P56">Banan 1szt.</text:p>
            <text:p text:style-name="P56">*(1,3,7,9)</text:p>
          </table:table-cell>
          <table:table-cell table:style-name="Tabela1.A2" office:value-type="string">
            <text:p text:style-name="P56">Zupa koperkowa z ziemniakami 300ml</text:p>
            <text:p text:style-name="P56">Pierogi z serem 5 szt i jogurtem naturalnym</text:p>
            <text:p text:style-name="P56">Banan 1szt.</text:p>
            <text:p text:style-name="P56">*(1,3,7,9)</text:p>
          </table:table-cell>
          <table:table-cell table:style-name="Tabela1.A2" office:value-type="string">
            <text:p text:style-name="P56">Zupa koperkowa z ziemniakami 300ml</text:p>
            <text:p text:style-name="P56">Pierogi z serem 5 szt i jogurtem naturalnym</text:p>
            <text:p text:style-name="P56">Banan 1szt.</text:p>
            <text:p text:style-name="P56">*(1,3,7,9)</text:p>
          </table:table-cell>
          <table:table-cell table:style-name="Tabela1.A2" office:value-type="string">
            <text:p text:style-name="P56">Zupa koperkowa z ziemniakami b/śmietany 300ml</text:p>
            <text:p text:style-name="P56">Pierogi z serem 5 szt i jogurtem naturalnym</text:p>
            <text:p text:style-name="P56">Banan 1szt.</text:p>
            <text:p text:style-name="P56">*(1,3,7,9)</text:p>
          </table:table-cell>
          <table:table-cell table:style-name="Tabela1.A2" office:value-type="string">
            <text:p text:style-name="P56">Zupa koperkowa z ziemniakami 300ml</text:p>
            <text:p text:style-name="P56">Pierogi z serem 5 szt i jogurtem naturalnym</text:p>
            <text:p text:style-name="P56">Banan 1szt.</text:p>
            <text:p text:style-name="P56">*(1,3,7,9)</text:p>
          </table:table-cell>
          <table:table-cell table:style-name="Tabela1.A2" office:value-type="string">
            <text:p text:style-name="P56">Zupa koperkowa z ziemniakami 300ml</text:p>
            <text:p text:style-name="P56">Pierogi z serem 5 szt i jogurtem naturalnym</text:p>
            <text:p text:style-name="P56">Banan 1szt.</text:p>
            <text:p text:style-name="P56">*(1,3,7,9)</text:p>
          </table:table-cell>
          <table:table-cell table:style-name="Tabela1.A2" office:value-type="string">
            <text:p text:style-name="P56">Zupa koperkowa zziemniakami b/śmietany 300ml</text:p>
            <text:p text:style-name="P56">Filet drobiowy gotowany gotowany w sosie białym 120g</text:p>
            <text:p text:style-name="P56">Ziemniaki 200g</text:p>
            <text:p text:style-name="P56">Sałata lodowa z oliwą 100g</text:p>
            <text:p text:style-name="P56">*(1,7,9)</text:p>
          </table:table-cell>
          <table:table-cell table:style-name="Tabela1.H2" office:value-type="string">
            <text:p text:style-name="P56">Zupa koperkowa z ziemniakami 300ml</text:p>
            <text:p text:style-name="P56">Pierogi z serem 5 szt i jogurtem naturalnym</text:p>
            <text:p text:style-name="P56">Banan 1szt.</text:p>
            <text:p text:style-name="P56">*(1,3,7,9)</text:p>
          </table:table-cell>
        </table:table-row>
        <table:table-row table:style-name="Tabela1.1">
          <table:table-cell table:style-name="Tabela1.A2" office:value-type="string">
            <text:p text:style-name="P54">PODWIECZOREK</text:p>
          </table:table-cell>
          <table:table-cell table:style-name="Tabela1.A2" office:value-type="string">
            <text:p text:style-name="P54">PODWIECZOREK</text:p>
          </table:table-cell>
          <table:table-cell table:style-name="Tabela1.A2" office:value-type="string">
            <text:p text:style-name="P54">PODWIECZOREK</text:p>
          </table:table-cell>
          <table:table-cell table:style-name="Tabela1.A2" office:value-type="string">
            <text:p text:style-name="P54">PODWIECZOREK</text:p>
          </table:table-cell>
          <table:table-cell table:style-name="Tabela1.A2" office:value-type="string">
            <text:p text:style-name="P54">PODWIECZOREK</text:p>
          </table:table-cell>
          <table:table-cell table:style-name="Tabela1.A2" office:value-type="string">
            <text:p text:style-name="P54">PODWIECZOREK</text:p>
          </table:table-cell>
          <table:table-cell table:style-name="Tabela1.A2" office:value-type="string">
            <text:p text:style-name="P54">PODWIECZOREK</text:p>
          </table:table-cell>
          <table:table-cell table:style-name="Tabela1.H2" office:value-type="string">
            <text:p text:style-name="P54">PODWIECZOREK</text:p>
          </table:table-cell>
        </table:table-row>
        <table:table-row table:style-name="Tabela1.1">
          <table:table-cell table:style-name="Tabela1.A2" office:value-type="string">
            <text:p text:style-name="P56">Kefir 150ml</text:p>
            <text:p text:style-name="P60">*(7)</text:p>
          </table:table-cell>
          <table:table-cell table:style-name="Tabela1.A2" office:value-type="string">
            <text:p text:style-name="P56">Kefir 150ml</text:p>
            <text:p text:style-name="P60">*(7)</text:p>
          </table:table-cell>
          <table:table-cell table:style-name="Tabela1.A2" office:value-type="string">
            <text:p text:style-name="P56">Kefir 150ml </text:p>
            <text:p text:style-name="P56"/>
          </table:table-cell>
          <table:table-cell table:style-name="Tabela1.A2" office:value-type="string">
            <text:p text:style-name="P56">Kefir 150ml</text:p>
            <text:p text:style-name="P60">*(7)</text:p>
          </table:table-cell>
          <table:table-cell table:style-name="Tabela1.A2" office:value-type="string">
            <text:p text:style-name="P56">Kefir 150ml</text:p>
            <text:p text:style-name="P60">*(7)</text:p>
          </table:table-cell>
          <table:table-cell table:style-name="Tabela1.A2" office:value-type="string">
            <text:p text:style-name="P56">Herbatniki 50g</text:p>
            <text:p text:style-name="P60"/>
          </table:table-cell>
          <table:table-cell table:style-name="Tabela1.A2" office:value-type="string">
            <text:p text:style-name="P56">Herbatniki 50g</text:p>
          </table:table-cell>
          <table:table-cell table:style-name="Tabela1.H2" office:value-type="string">
            <text:p text:style-name="P56">Kefir 150ml</text:p>
            <text:p text:style-name="P60">*(7)</text:p>
          </table:table-cell>
        </table:table-row>
        <text:soft-page-break/>
        <table:table-row table:style-name="Tabela1.1">
          <table:table-cell table:style-name="Tabela1.A2" office:value-type="string">
            <text:p text:style-name="P53"/>
            <text:p text:style-name="P65">DIETA PODSTAWOWA</text:p>
            <text:p text:style-name="P65">D01, C01</text:p>
          </table:table-cell>
          <table:table-cell table:style-name="Tabela1.A2" office:value-type="string">
            <text:p text:style-name="P66"/>
            <text:p text:style-name="P65">DIETA</text:p>
            <text:p text:style-name="P65">ŁATWOSTRAWNA</text:p>
            <text:p text:style-name="P65">D02, D03</text:p>
          </table:table-cell>
          <table:table-cell table:style-name="Tabela1.A2" office:value-type="string">
            <text:p text:style-name="P68"/>
            <text:p text:style-name="P67">DIETA</text:p>
            <text:p text:style-name="P67">Z OGRANICZENIEM ŁATWO PRZYSWAJALNYCH WĘGLOWODANÓW</text:p>
            <text:p text:style-name="P67">D03, C03</text:p>
          </table:table-cell>
          <table:table-cell table:style-name="Tabela1.A2" office:value-type="string">
            <text:p text:style-name="P66"/>
            <text:p text:style-name="P65">DIETA ŁATWOSTRAWNA Z OGRANICZENIEM TŁUSZCZU</text:p>
            <text:p text:style-name="P65">D05</text:p>
            <text:p text:style-name="P69"/>
          </table:table-cell>
          <table:table-cell table:style-name="Tabela1.A2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1.A2" office:value-type="string">
            <text:p text:style-name="P66"/>
            <text:p text:style-name="P65">DIETA</text:p>
            <text:p text:style-name="P65">DZIECIĘCA </text:p>
            <text:p text:style-name="P65">P01</text:p>
          </table:table-cell>
          <table:table-cell table:style-name="Tabela1.A2" office:value-type="string">
            <text:p text:style-name="P66"/>
            <text:p text:style-name="P65">DIETA</text:p>
            <text:p text:style-name="P65"><text:s/>BRAT</text:p>
          </table:table-cell>
          <table:table-cell table:style-name="Tabela1.H2" office:value-type="string">
            <text:p text:style-name="P66"/>
            <text:p text:style-name="P65">DIETA</text:p>
            <text:p text:style-name="P65"><text:s/>OSZCZEDZAJACA</text:p>
          </table:table-cell>
        </table:table-row>
        <table:table-row table:style-name="Tabela1.1">
          <table:table-cell table:style-name="Tabela1.A2" office:value-type="string">
            <text:p text:style-name="P54">KOLACJA</text:p>
          </table:table-cell>
          <table:table-cell table:style-name="Tabela1.A2" office:value-type="string">
            <text:p text:style-name="P54">KOLACJA</text:p>
          </table:table-cell>
          <table:table-cell table:style-name="Tabela1.A2" office:value-type="string">
            <text:p text:style-name="P54">KOLACJA</text:p>
          </table:table-cell>
          <table:table-cell table:style-name="Tabela1.A2" office:value-type="string">
            <text:p text:style-name="P54">KOLACJA</text:p>
          </table:table-cell>
          <table:table-cell table:style-name="Tabela1.A2" office:value-type="string">
            <text:p text:style-name="P54">KOLACJA</text:p>
          </table:table-cell>
          <table:table-cell table:style-name="Tabela1.A2" office:value-type="string">
            <text:p text:style-name="P54">KOLACJA</text:p>
          </table:table-cell>
          <table:table-cell table:style-name="Tabela1.A2" office:value-type="string">
            <text:p text:style-name="P54">KOLACJA</text:p>
          </table:table-cell>
          <table:table-cell table:style-name="Tabela1.H2" office:value-type="string">
            <text:p text:style-name="P54">KOLACJA</text:p>
          </table:table-cell>
        </table:table-row>
        <table:table-row table:style-name="Tabela1.10">
          <table:table-cell table:style-name="Tabela1.A2" office:value-type="string">
            <text:p text:style-name="P52"><text:span text:style-name="T21">Chleb </text:span><text:span text:style-name="T25">żytni 90g (3kromki)</text:span></text:p>
            <text:p text:style-name="P52"><text:span text:style-name="T21">Mas</text:span><text:span text:style-name="T25">ło ekstra 10g</text:span></text:p>
            <text:p text:style-name="P63">Kawa zbożowa 250g</text:p>
            <text:p text:style-name="P51">Wędlina drobiowa 40g</text:p>
            <text:p text:style-name="P51">Krem orzechowy 25g</text:p>
            <text:p text:style-name="P51">Pomidor 40g</text:p>
            <text:p text:style-name="P51">Sałata 10g</text:p>
            <text:p text:style-name="P51">*(1,7,)</text:p>
          </table:table-cell>
          <table:table-cell table:style-name="Tabela1.A2" office:value-type="string">
            <text:p text:style-name="P52"><text:span text:style-name="T21">Chleb </text:span><text:span text:style-name="T25">żytni 90g (3kromki)</text:span></text:p>
            <text:p text:style-name="P52"><text:span text:style-name="T21">Mas</text:span><text:span text:style-name="T25">ło ekstra 10g</text:span></text:p>
            <text:p text:style-name="P63">Kawa zbożowa 250g</text:p>
            <text:p text:style-name="P51">Wędlina drobiowa 40g</text:p>
            <text:p text:style-name="P51">Krem orzechowy 25g</text:p>
            <text:p text:style-name="P51">Pomidor 40g</text:p>
            <text:p text:style-name="P51">Sałata 10g</text:p>
            <text:p text:style-name="P51">*(1,7,)</text:p>
          </table:table-cell>
          <table:table-cell table:style-name="Tabela1.A2" office:value-type="string">
            <text:p text:style-name="P52"><text:span text:style-name="T21">Chleb </text:span><text:span text:style-name="T25">razowy 105g (3kromki)</text:span></text:p>
            <text:p text:style-name="P52"><text:span text:style-name="T21">Mas</text:span><text:span text:style-name="T25">ło ekstra 10g</text:span></text:p>
            <text:p text:style-name="P63">Kawa zbożowa 250g</text:p>
            <text:p text:style-name="P51">Wędlina drobiowa 40g</text:p>
            <text:p text:style-name="P51">Paprykarz szczeciński 30g</text:p>
            <text:p text:style-name="P51">Pomidor 40g</text:p>
            <text:p text:style-name="P51">Sałata 10g</text:p>
            <text:p text:style-name="P51">*(1,3,7,)</text:p>
          </table:table-cell>
          <table:table-cell table:style-name="Tabela1.A2" office:value-type="string">
            <text:p text:style-name="P52"><text:span text:style-name="T21">Chleb </text:span><text:span text:style-name="T25">pszenny 90g (3kromki)</text:span></text:p>
            <text:p text:style-name="P52"><text:span text:style-name="T21">Mas</text:span><text:span text:style-name="T25">ło ekstra 10g</text:span></text:p>
            <text:p text:style-name="P63">Kawa zbożowa 250g</text:p>
            <text:p text:style-name="P51">Wędlina drobiowa 40g</text:p>
            <text:p text:style-name="P51">Serek wiejski 40g</text:p>
            <text:p text:style-name="P51">Pomidor 40g</text:p>
            <text:p text:style-name="P51">Sałata 10g</text:p>
            <text:p text:style-name="P51">*(1,7,)</text:p>
          </table:table-cell>
          <table:table-cell table:style-name="Tabela1.A2" office:value-type="string">
            <text:p text:style-name="P52"><text:span text:style-name="T21">Chleb żytni </text:span><text:span text:style-name="T25">90g (3kromki)</text:span></text:p>
            <text:p text:style-name="P52"><text:span text:style-name="T21">Mas</text:span><text:span text:style-name="T25">ło ekstra 15g</text:span></text:p>
            <text:p text:style-name="P63">Kawa zbożowa 250g</text:p>
            <text:p text:style-name="P51">Wędlina drobiowa 40g</text:p>
            <text:p text:style-name="P51">Krem orzechowy 25g</text:p>
            <text:p text:style-name="P51">Pomidor 40g</text:p>
            <text:p text:style-name="P51">Sałata 10g</text:p>
            <text:p text:style-name="P51">*(1,7,)</text:p>
          </table:table-cell>
          <table:table-cell table:style-name="Tabela1.A2" office:value-type="string">
            <text:p text:style-name="P52"><text:span text:style-name="T21">Chleb </text:span><text:span text:style-name="T25">żytni 90g (3kromki)</text:span></text:p>
            <text:p text:style-name="P52"><text:span text:style-name="T21">Mas</text:span><text:span text:style-name="T25">ło ekstra 10g</text:span></text:p>
            <text:p text:style-name="P63">Kawa zbożowa 250g</text:p>
            <text:p text:style-name="P51">Wędlina drobiowa 40g</text:p>
            <text:p text:style-name="P51">Krem orzechowy 25g</text:p>
            <text:p text:style-name="P51">Banan 1szt.</text:p>
            <text:p text:style-name="P51">*(1,7,)</text:p>
          </table:table-cell>
          <table:table-cell table:style-name="Tabela1.A2" office:value-type="string">
            <text:p text:style-name="P52"><text:span text:style-name="T21">Chleb </text:span><text:span text:style-name="T25">pszenny 60g (2kromki)</text:span></text:p>
            <text:p text:style-name="P52"><text:span text:style-name="T21">Mas</text:span><text:span text:style-name="T25">ło ekstra 10g</text:span></text:p>
            <text:p text:style-name="P63">Kawa zbożowa 250g</text:p>
            <text:p text:style-name="P51">Wędkina drobiowa 40g</text:p>
            <text:p text:style-name="P51">Banan 1 szt.</text:p>
            <text:p text:style-name="P51">*(1,7)</text:p>
          </table:table-cell>
          <table:table-cell table:style-name="Tabela1.H2" office:value-type="string">
            <text:p text:style-name="P52"><text:span text:style-name="T21">Chleb </text:span><text:span text:style-name="T25">pszenny 90g (3kromki)</text:span></text:p>
            <text:p text:style-name="P52"><text:span text:style-name="T21">Mas</text:span><text:span text:style-name="T25">ło ekstra 10g</text:span></text:p>
            <text:p text:style-name="P63">Kawa zbożowa <text:s/>250g</text:p>
            <text:p text:style-name="P51">Wędlina drobiowa 40g</text:p>
            <text:p text:style-name="P51">Banan 1 szt.</text:p>
            <text:p text:style-name="P51">*(1,7,)</text:p>
          </table:table-cell>
        </table:table-row>
        <table:table-row table:style-name="Tabela1.11">
          <table:table-cell table:style-name="Tabela1.A2" office:value-type="string">
            <text:p text:style-name="P51">Energia: 2125kcal</text:p>
            <text:p text:style-name="P52"><text:span text:style-name="T21">Bia</text:span><text:span text:style-name="T25">łko og</text:span><text:span text:style-name="T22">ó</text:span><text:span text:style-name="T26">łem: 84,43g</text:span></text:p>
            <text:p text:style-name="P52"><text:span text:style-name="T21">W</text:span><text:span text:style-name="T25">ęglowodany og</text:span><text:span text:style-name="T22">ó</text:span><text:span text:style-name="T26">łem: 272,43g</text:span></text:p>
            <text:p text:style-name="P52"><text:span text:style-name="T21">W</text:span><text:span text:style-name="T25">ęglowodany przyswajalne: 46,28g</text:span></text:p>
            <text:p text:style-name="P52"><text:span text:style-name="T21">T</text:span><text:span text:style-name="T25">łuszcz: 66,66g</text:span></text:p>
            <text:p text:style-name="P52"><text:span text:style-name="T21">Kwasy t</text:span><text:span text:style-name="T25">łuszczowe nasycone: 35,46g</text:span></text:p>
            <text:p text:style-name="P52"><text:span text:style-name="T21">B</text:span><text:span text:style-name="T25">łonnik pokarmowy: 40,97g</text:span></text:p>
            <text:p text:style-name="P51">Sól: 5,36g</text:p>
          </table:table-cell>
          <table:table-cell table:style-name="Tabela1.A2" office:value-type="string">
            <text:p text:style-name="P51">Energia: 2124kcal</text:p>
            <text:p text:style-name="P52"><text:span text:style-name="T21">Bia</text:span><text:span text:style-name="T25">łko og</text:span><text:span text:style-name="T22">ó</text:span><text:span text:style-name="T26">łem: <text:s/>80,77g</text:span></text:p>
            <text:p text:style-name="P52"><text:span text:style-name="T21">W</text:span><text:span text:style-name="T25">ęglowodany og</text:span><text:span text:style-name="T22">ó</text:span><text:span text:style-name="T26">łem: 266,66g</text:span></text:p>
            <text:p text:style-name="P52"><text:span text:style-name="T21">W</text:span><text:span text:style-name="T25">ęglowodany przyswajalne:44,99g</text:span></text:p>
            <text:p text:style-name="P52"><text:span text:style-name="T21">T</text:span><text:span text:style-name="T25">łuszcz:64,84g</text:span></text:p>
            <text:p text:style-name="P52"><text:span text:style-name="T21">Kwasy t</text:span><text:span text:style-name="T25">łuszczowe nasycone: 35,15g</text:span></text:p>
            <text:p text:style-name="P52"><text:span text:style-name="T21">B</text:span><text:span text:style-name="T25">łonnik pokarmowy: 48,87g</text:span></text:p>
            <text:p text:style-name="P51">Sól: 4,71g</text:p>
          </table:table-cell>
          <table:table-cell table:style-name="Tabela1.A2" office:value-type="string">
            <text:p text:style-name="P51">Energia: 2190kcal</text:p>
            <text:p text:style-name="P52"><text:span text:style-name="T21">Bia</text:span><text:span text:style-name="T25">łko og</text:span><text:span text:style-name="T22">ó</text:span><text:span text:style-name="T26">łem: 90,89g</text:span></text:p>
            <text:p text:style-name="P52"><text:span text:style-name="T21">W</text:span><text:span text:style-name="T25">ęglowodany og</text:span><text:span text:style-name="T22">ó</text:span><text:span text:style-name="T26">łem: 244,29g</text:span></text:p>
            <text:p text:style-name="P52"><text:span text:style-name="T21">W</text:span><text:span text:style-name="T25">ęglowodany przyswajalne: 45,42g</text:span></text:p>
            <text:p text:style-name="P52"><text:span text:style-name="T21">T</text:span><text:span text:style-name="T25">łuszcz: 44,32g</text:span></text:p>
            <text:p text:style-name="P52"><text:span text:style-name="T21">Kwasy t</text:span><text:span text:style-name="T25">łuszczowe nasycone: 34,71g</text:span></text:p>
            <text:p text:style-name="P52"><text:span text:style-name="T21">B</text:span><text:span text:style-name="T25">łonnik pokarmowy: 39,09g</text:span></text:p>
            <text:p text:style-name="P51">Sól: 4,77g</text:p>
          </table:table-cell>
          <table:table-cell table:style-name="Tabela1.A2" office:value-type="string">
            <text:p text:style-name="P51">Energia: 2024 kcal</text:p>
            <text:p text:style-name="P52"><text:span text:style-name="T21">Bia</text:span><text:span text:style-name="T25">łko og</text:span><text:span text:style-name="T22">ó</text:span><text:span text:style-name="T26">łem: 80,77g</text:span></text:p>
            <text:p text:style-name="P52"><text:span text:style-name="T21">W</text:span><text:span text:style-name="T25">ęglowodany og</text:span><text:span text:style-name="T22">ó</text:span><text:span text:style-name="T26">łem: 246,66g</text:span></text:p>
            <text:p text:style-name="P52"><text:span text:style-name="T21">W</text:span><text:span text:style-name="T25">ęglowodany przyswajalne: 44,99g</text:span></text:p>
            <text:p text:style-name="P52"><text:span text:style-name="T21">T</text:span><text:span text:style-name="T25">łuszcz: 37,84g</text:span></text:p>
            <text:p text:style-name="P52"><text:span text:style-name="T21">Kwasy t</text:span><text:span text:style-name="T25">łuszczowe nasycone: 25,65g</text:span></text:p>
            <text:p text:style-name="P52"><text:span text:style-name="T21">B</text:span><text:span text:style-name="T25">łonnik pokarmowy: 48,87g</text:span></text:p>
            <text:p text:style-name="P51">Sól: 4,71g</text:p>
          </table:table-cell>
          <table:table-cell table:style-name="Tabela1.A2" office:value-type="string">
            <text:p text:style-name="P51">Energia: 2263 kcal</text:p>
            <text:p text:style-name="P52"><text:span text:style-name="T21">Bia</text:span><text:span text:style-name="T25">łko og</text:span><text:span text:style-name="T22">ó</text:span><text:span text:style-name="T26">łem: 102,59g</text:span></text:p>
            <text:p text:style-name="P52"><text:span text:style-name="T21">W</text:span><text:span text:style-name="T25">ęglowodany og</text:span><text:span text:style-name="T22">ó</text:span><text:span text:style-name="T26">łem: 273,01g</text:span></text:p>
            <text:p text:style-name="P52"><text:span text:style-name="T21">W</text:span><text:span text:style-name="T25">ęglowodany przyswajalne: 49,99g</text:span></text:p>
            <text:p text:style-name="P52"><text:span text:style-name="T21">T</text:span><text:span text:style-name="T25">łuszcz: 55,95g</text:span></text:p>
            <text:p text:style-name="P52"><text:span text:style-name="T21">Kwasy t</text:span><text:span text:style-name="T25">łuszczowe nasycone: 36,23g</text:span></text:p>
            <text:p text:style-name="P52"><text:span text:style-name="T21">B</text:span><text:span text:style-name="T25">łonnik pokarmowy: 42,56g</text:span></text:p>
            <text:p text:style-name="P51">Sól: 4,63g</text:p>
          </table:table-cell>
          <table:table-cell table:style-name="Tabela1.A2" office:value-type="string">
            <text:p text:style-name="P51">Energia: 2124kcal</text:p>
            <text:p text:style-name="P52"><text:span text:style-name="T21">Bia</text:span><text:span text:style-name="T25">łko og</text:span><text:span text:style-name="T22">ó</text:span><text:span text:style-name="T26">łem: <text:s/>80,77g</text:span></text:p>
            <text:p text:style-name="P52"><text:span text:style-name="T21">W</text:span><text:span text:style-name="T25">ęglowodany og</text:span><text:span text:style-name="T22">ó</text:span><text:span text:style-name="T26">łem: 266,66g</text:span></text:p>
            <text:p text:style-name="P52"><text:span text:style-name="T21">W</text:span><text:span text:style-name="T25">ęglowodany przyswajalne:44,99g</text:span></text:p>
            <text:p text:style-name="P52"><text:span text:style-name="T21">T</text:span><text:span text:style-name="T25">łuszcz:64,84g</text:span></text:p>
            <text:p text:style-name="P52"><text:span text:style-name="T21">Kwasy t</text:span><text:span text:style-name="T25">łuszczowe nasycone: 35,15g</text:span></text:p>
            <text:p text:style-name="P52"><text:span text:style-name="T21">B</text:span><text:span text:style-name="T25">łonnik pokarmowy: 48,87g</text:span></text:p>
            <text:p text:style-name="P51">Sól: 4,71g</text:p>
          </table:table-cell>
          <table:table-cell table:style-name="Tabela1.A2" office:value-type="string">
            <text:p text:style-name="P51">Energia: 1498 kcal</text:p>
            <text:p text:style-name="P52"><text:span text:style-name="T21">Bia</text:span><text:span text:style-name="T25">łko og</text:span><text:span text:style-name="T22">ó</text:span><text:span text:style-name="T26">łem: 51,53g</text:span></text:p>
            <text:p text:style-name="P52"><text:span text:style-name="T21">W</text:span><text:span text:style-name="T25">ęglowodany og</text:span><text:span text:style-name="T22">ó</text:span><text:span text:style-name="T26">łem: 169,96g</text:span></text:p>
            <text:p text:style-name="P52"><text:span text:style-name="T21">W</text:span><text:span text:style-name="T25">ęglowodany przyswajalne: 29,17g</text:span></text:p>
            <text:p text:style-name="P52"><text:span text:style-name="T21">T</text:span><text:span text:style-name="T25">łuszcz: 30,10g</text:span></text:p>
            <text:p text:style-name="P52"><text:span text:style-name="T21">Kwasy t</text:span><text:span text:style-name="T25">łuszczowe nasycone: 18,34g</text:span></text:p>
            <text:p text:style-name="P52"><text:span text:style-name="T21">B</text:span><text:span text:style-name="T25">łonnik pokarmowy: 21,95g</text:span></text:p>
            <text:p text:style-name="P51">Sól: 3,12g</text:p>
          </table:table-cell>
          <table:table-cell table:style-name="Tabela1.H2" office:value-type="string">
            <text:p text:style-name="P51">Energia: 1876 kcal</text:p>
            <text:p text:style-name="P52"><text:span text:style-name="T21">Bia</text:span><text:span text:style-name="T25">łko og</text:span><text:span text:style-name="T22">ó</text:span><text:span text:style-name="T26">łem: 74,09g</text:span></text:p>
            <text:p text:style-name="P52"><text:span text:style-name="T21">W</text:span><text:span text:style-name="T25">ęglowodany og</text:span><text:span text:style-name="T22">ó</text:span><text:span text:style-name="T26">łem: 220,96g</text:span></text:p>
            <text:p text:style-name="P52"><text:span text:style-name="T21">W</text:span><text:span text:style-name="T25">ęglowodany przyswajalne: 40,09g</text:span></text:p>
            <text:p text:style-name="P52"><text:span text:style-name="T21">T</text:span><text:span text:style-name="T25">łuszcz: 30,12g</text:span></text:p>
            <text:p text:style-name="P52"><text:span text:style-name="T21">Kwasy t</text:span><text:span text:style-name="T25">łuszczowe nasycone: 22,98g</text:span></text:p>
            <text:p text:style-name="P52"><text:span text:style-name="T21">B</text:span><text:span text:style-name="T25">łonnik pokarmowy: 40,12g</text:span></text:p>
            <text:p text:style-name="P51">Sól: 4,16g</text:p>
          </table:table-cell>
        </table:table-row>
      </table:table>
      <text:p text:style-name="P62"/>
      <text:p text:style-name="P62"/>
      <text:p text:style-name="P62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><text:soft-page-break/></text:p>
      <text:p text:style-name="P36">PIĄTEK 14.08.2026</text:p>
      <text:p text:style-name="P20">ALERGENY:</text:p>
      <text:p text:style-name="P46"><text:span text:style-name="T3">1.Zbo</text:span><text:span text:style-name="T5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2" table:style-name="Tabela2">
        <table:table-column table:style-name="Tabela2.A"/>
        <table:table-column table:style-name="Tabela2.B" table:number-columns-repeated="2"/>
        <table:table-column table:style-name="Tabela2.A" table:number-columns-repeated="2"/>
        <table:table-column table:style-name="Tabela2.B"/>
        <table:table-column table:style-name="Tabela2.A"/>
        <table:table-column table:style-name="Tabela2.H"/>
        <table:table-row table:style-name="Tabela2.1">
          <table:table-cell table:style-name="Tabela2.A1" office:value-type="string">
            <text:p text:style-name="P2"/>
            <text:p text:style-name="P4">DIETA PODSTAWOWA</text:p>
            <text:p text:style-name="P35">D01, C01</text:p>
          </table:table-cell>
          <table:table-cell table:style-name="Tabela2.A1" office:value-type="string">
            <text:p text:style-name="P3"/>
            <text:p text:style-name="P4">DIETA</text:p>
            <text:p text:style-name="P4">ŁATWOSTRAWNA</text:p>
            <text:p text:style-name="P35">D02,C02</text:p>
          </table:table-cell>
          <table:table-cell table:style-name="Tabela2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2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2.A1" office:value-type="string">
            <text:p text:style-name="P2"/>
            <text:p text:style-name="P4">DIETA BOGATOBIAŁKOWA</text:p>
            <text:p text:style-name="P35">D07</text:p>
          </table:table-cell>
          <table:table-cell table:style-name="Tabela2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2.A1" office:value-type="string">
            <text:p text:style-name="P2"/>
            <text:p text:style-name="P4">DIETA</text:p>
            <text:p text:style-name="P4">BRAT</text:p>
          </table:table-cell>
          <table:table-cell table:style-name="Tabela2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2.1">
          <table:table-cell table:style-name="Tabela2.A1" office:value-type="string">
            <text:p text:style-name="P14">ŚNIADANIE</text:p>
          </table:table-cell>
          <table:table-cell table:style-name="Tabela2.A1" office:value-type="string">
            <text:p text:style-name="P14">ŚNIADANIE</text:p>
          </table:table-cell>
          <table:table-cell table:style-name="Tabela2.A1" office:value-type="string">
            <text:p text:style-name="P14">ŚNIADANIE</text:p>
          </table:table-cell>
          <table:table-cell table:style-name="Tabela2.A1" office:value-type="string">
            <text:p text:style-name="P14">ŚNIADANIE</text:p>
          </table:table-cell>
          <table:table-cell table:style-name="Tabela2.A1" office:value-type="string">
            <text:p text:style-name="P14">ŚNIADANIE</text:p>
          </table:table-cell>
          <table:table-cell table:style-name="Tabela2.A1" office:value-type="string">
            <text:p text:style-name="P14">ŚNIADANIE</text:p>
          </table:table-cell>
          <table:table-cell table:style-name="Tabela2.A1" office:value-type="string">
            <text:p text:style-name="P14">ŚNIADANIE</text:p>
          </table:table-cell>
          <table:table-cell table:style-name="Tabela2.A1" office:value-type="string">
            <text:p text:style-name="P14">ŚNIADANIE</text:p>
          </table:table-cell>
        </table:table-row>
        <table:table-row table:style-name="Tabela2.1">
          <table:table-cell table:style-name="Tabela2.A1" office:value-type="string">
            <text:p text:style-name="P5">Chleb żytni 90g</text:p>
            <text:p text:style-name="P5">Masło ekstra 10g</text:p>
            <text:p text:style-name="P5">Kawa zbożowa z mlekiem 250ml</text:p>
            <text:p text:style-name="P32">Wędlina wieprzowa 40g</text:p>
            <text:p text:style-name="P5">Jajko gotowane 1szt.</text:p>
            <text:p text:style-name="P5">Papryka 60g</text:p>
            <text:p text:style-name="P5">Sałata 10g</text:p>
            <text:p text:style-name="P5">*(1,7)</text:p>
            <text:p text:style-name="P7">II śniadanie: C01 3tc</text:p>
            <text:p text:style-name="P5">Kanapka z serem</text:p>
          </table:table-cell>
          <table:table-cell table:style-name="Tabela2.A1" office:value-type="string">
            <text:p text:style-name="P5">Chleb żytni 90g </text:p>
            <text:p text:style-name="P5">Masło ekstra 10g</text:p>
            <text:p text:style-name="P5">Kawa zbożowa z mlekiem 250ml</text:p>
            <text:p text:style-name="P32">Wędlina wieprzowa 40g</text:p>
            <text:p text:style-name="P5">Jajko gotowane 1szt.</text:p>
            <text:p text:style-name="P5">Pomidor 60g</text:p>
            <text:p text:style-name="P5">Sałata 10g</text:p>
            <text:p text:style-name="P5">*(1,7)</text:p>
          </table:table-cell>
          <table:table-cell table:style-name="Tabela2.A1" office:value-type="string">
            <text:p text:style-name="P5">Chleb razowy 105g </text:p>
            <text:p text:style-name="P5">Masło ekstra 10g</text:p>
            <text:p text:style-name="P5">Kawa zbożowa z mlekiem 250ml</text:p>
            <text:p text:style-name="P32">Wędlina wieprzowa 40g</text:p>
            <text:p text:style-name="P5">Jajko gotowane 1szt.</text:p>
            <text:p text:style-name="P5">Papryka 60g</text:p>
            <text:p text:style-name="P5">Sałata 10g</text:p>
            <text:p text:style-name="P32">*(1,7)</text:p>
            <text:p text:style-name="P7">II śniadanie:</text:p>
            <text:p text:style-name="P5">Burak gotowany z ziarnami słonecznika 70g</text:p>
            <text:p text:style-name="P32"/>
            <text:p text:style-name="P32"/>
            <text:p text:style-name="P32"/>
          </table:table-cell>
          <table:table-cell table:style-name="Tabela2.A1" office:value-type="string">
            <text:p text:style-name="P5">Chleb pszenny 90g </text:p>
            <text:p text:style-name="P5">Masło ekstra 10g</text:p>
            <text:p text:style-name="P5">Kawa zbożowa z mlekiem 250ml</text:p>
            <text:p text:style-name="P32">Wędlina wieprzowa 40g</text:p>
            <text:p text:style-name="P5">Białko jajka gotowane 2szt.</text:p>
            <text:p text:style-name="P5">Pomidor 60g</text:p>
            <text:p text:style-name="P5">Sałata 10g</text:p>
            <text:p text:style-name="P5">*(1,7)</text:p>
          </table:table-cell>
          <table:table-cell table:style-name="Tabela2.A1" office:value-type="string">
            <text:p text:style-name="P5">Chleb żytni 120g</text:p>
            <text:p text:style-name="P5">Masło ekstra 10g</text:p>
            <text:p text:style-name="P5">Kawa zbożowa z mlekiem 250ml</text:p>
            <text:p text:style-name="P32">Wędlina wieprzowa 40g</text:p>
            <text:p text:style-name="P5">Jajko gotowane 1szt.</text:p>
            <text:p text:style-name="P5">Papryka 60g</text:p>
            <text:p text:style-name="P5">Sałata 10g</text:p>
            <text:p text:style-name="P5">*(1,7)</text:p>
            <text:p text:style-name="P44"><text:span text:style-name="T7">II śniadanie: </text:span><text:span text:style-name="T6">Jogurt *7</text:span></text:p>
            <text:p text:style-name="P6"/>
          </table:table-cell>
          <table:table-cell table:style-name="Tabela2.A1" office:value-type="string">
            <text:p text:style-name="P5">Chleb żytni 90g </text:p>
            <text:p text:style-name="P5">Masło ekstra 10g</text:p>
            <text:p text:style-name="P5">Kakao 250ml</text:p>
            <text:p text:style-name="P32">Wędlina wieprzowa 40g</text:p>
            <text:p text:style-name="P5">Jajko gotowane 1szt.</text:p>
            <text:p text:style-name="P5">Pomidor 60g</text:p>
            <text:p text:style-name="P5">Sałata 10g</text:p>
            <text:p text:style-name="P5">*(1,7)</text:p>
          </table:table-cell>
          <table:table-cell table:style-name="Tabela2.A1" office:value-type="string">
            <text:p text:style-name="P5">Chleb pszenny 90g</text:p>
            <text:p text:style-name="P5">Masło ekstra 10g</text:p>
            <text:p text:style-name="P5">Kawa zbożowa 250ml</text:p>
            <text:p text:style-name="P5">Polędwica drobiowa 40g </text:p>
            <text:p text:style-name="P5">Banan (1szt.)</text:p>
            <text:p text:style-name="P5"><text:s/></text:p>
            <text:p text:style-name="P5">*(1,7)</text:p>
            <text:p text:style-name="P5"/>
          </table:table-cell>
          <table:table-cell table:style-name="Tabela2.A1" office:value-type="string">
            <text:p text:style-name="P5">Chleb pszenny 90g </text:p>
            <text:p text:style-name="P5">Masło ekstra 10g</text:p>
            <text:p text:style-name="P5">Kawa zbożowa z mlekiem 250ml</text:p>
            <text:p text:style-name="P5">Polędwica drobiowa 40g </text:p>
            <text:p text:style-name="P5">Banan (1szt.)</text:p>
            <text:p text:style-name="P5">*(1,7)</text:p>
            <text:p text:style-name="P5"/>
          </table:table-cell>
        </table:table-row>
        <table:table-row table:style-name="Tabela2.1">
          <table:table-cell table:style-name="Tabela2.A1" office:value-type="string">
            <text:p text:style-name="P22">OBIAD</text:p>
          </table:table-cell>
          <table:table-cell table:style-name="Tabela2.A1" office:value-type="string">
            <text:p text:style-name="P22">OBIAD</text:p>
          </table:table-cell>
          <table:table-cell table:style-name="Tabela2.A1" office:value-type="string">
            <text:p text:style-name="P22">OBIAD</text:p>
          </table:table-cell>
          <table:table-cell table:style-name="Tabela2.A1" office:value-type="string">
            <text:p text:style-name="P22">OBIAD</text:p>
          </table:table-cell>
          <table:table-cell table:style-name="Tabela2.A1" office:value-type="string">
            <text:p text:style-name="P22">OBIAD</text:p>
          </table:table-cell>
          <table:table-cell table:style-name="Tabela2.A1" office:value-type="string">
            <text:p text:style-name="P22">OBIAD</text:p>
          </table:table-cell>
          <table:table-cell table:style-name="Tabela2.A1" office:value-type="string">
            <text:p text:style-name="P22">OBIAD</text:p>
          </table:table-cell>
          <table:table-cell table:style-name="Tabela2.A1" office:value-type="string">
            <text:p text:style-name="P22">OBIAD</text:p>
          </table:table-cell>
        </table:table-row>
        <table:table-row table:style-name="Tabela2.1">
          <table:table-cell table:style-name="Tabela2.A1" office:value-type="string">
            <text:p text:style-name="P24">Zupa barszcz biały z makaronem <text:s/>300ml</text:p>
            <text:p text:style-name="P24">Filet rybny z pieca 120g</text:p>
            <text:p text:style-name="P24">Ziemniaki 200g</text:p>
            <text:p text:style-name="P24">Surówka z kapusty kiszonej 120g</text:p>
            <text:p text:style-name="P24">*(1,3,4,7,9)</text:p>
          </table:table-cell>
          <table:table-cell table:style-name="Tabela2.A1" office:value-type="string">
            <text:p text:style-name="P24">Zupa selerowa z makaronem 300ml</text:p>
            <text:p text:style-name="P24">Filet rybny z pieca <text:s/>120g</text:p>
            <text:p text:style-name="P24">Ziemniaki 200g</text:p>
            <text:p text:style-name="P24">Marchew gotowana na ciepło 120g</text:p>
            <text:p text:style-name="P24">*(1,3,4,7,9)</text:p>
          </table:table-cell>
          <table:table-cell table:style-name="Tabela2.A1" office:value-type="string">
            <text:p text:style-name="P24">Zupa selerowa z makaronem 300ml</text:p>
            <text:p text:style-name="P24">Filet rybny z pieca <text:s/>120g</text:p>
            <text:p text:style-name="P24">Ziemniaki 200g</text:p>
            <text:p text:style-name="P24">Surówka z kapusty <text:s/>kiszonej 120g</text:p>
            <text:p text:style-name="P24">*(1,3,4,7,9)</text:p>
          </table:table-cell>
          <table:table-cell table:style-name="Tabela2.A1" office:value-type="string">
            <text:p text:style-name="P24">Zupa selerowa z makaronem b/śmietany 300ml</text:p>
            <text:p text:style-name="P24">Filet rybny z pieca <text:s/>120g</text:p>
            <text:p text:style-name="P24">Ziemniaki 200g</text:p>
            <text:p text:style-name="P24">Marchew gotowana na ciepło</text:p>
            <text:p text:style-name="P24">*(1,3,4,7,9)</text:p>
          </table:table-cell>
          <table:table-cell table:style-name="Tabela2.A1" office:value-type="string">
            <text:p text:style-name="P24">Zupa selerowa z makaronem 300ml</text:p>
            <text:p text:style-name="P24">Filet rybny z pieca <text:s/>120g</text:p>
            <text:p text:style-name="P24">Ziemniaki 200g</text:p>
            <text:p text:style-name="P24">Surówka z kapusty kiszonej 120g</text:p>
            <text:p text:style-name="P24">*(1,3,4,7,9)</text:p>
          </table:table-cell>
          <table:table-cell table:style-name="Tabela2.A1" office:value-type="string">
            <text:p text:style-name="P24">Zupa selerowa z makaronem 300ml</text:p>
            <text:p text:style-name="P24">Filet rybny z pieca <text:s/>120g</text:p>
            <text:p text:style-name="P24">Ziemniaki 200g</text:p>
            <text:p text:style-name="P24">Marchew gotowana na ciepło 120g</text:p>
            <text:p text:style-name="P24">*(1,3,4,7,9)</text:p>
          </table:table-cell>
          <table:table-cell table:style-name="Tabela2.A1" office:value-type="string">
            <text:p text:style-name="P24">Zupa selerowa z makaronem b/śmietany 300ml</text:p>
            <text:p text:style-name="P24">Filet rybny z pieca 120g</text:p>
            <text:p text:style-name="P24">Ziemniaki 200g</text:p>
            <text:p text:style-name="P24">Marchew gotowana na ciepło 120g</text:p>
            <text:p text:style-name="P24">*(1,3,4,7,9)</text:p>
          </table:table-cell>
          <table:table-cell table:style-name="Tabela2.A1" office:value-type="string">
            <text:p text:style-name="P24">Zupa selerowa z makaronem b/śmietany 300ml</text:p>
            <text:p text:style-name="P24">Filet rybny z pieca 120g</text:p>
            <text:p text:style-name="P24">Ziemniaki 200g</text:p>
            <text:p text:style-name="P24">Marchew gotowana na ciepło 120g</text:p>
            <text:p text:style-name="P24">*(1,3,4,7,9)</text:p>
            <text:p text:style-name="P40"/>
          </table:table-cell>
        </table:table-row>
        <table:table-row table:style-name="Tabela2.1">
          <table:table-cell table:style-name="Tabela2.A1" office:value-type="string">
            <text:p text:style-name="P22">PODWIECZOREK</text:p>
          </table:table-cell>
          <table:table-cell table:style-name="Tabela2.A1" office:value-type="string">
            <text:p text:style-name="P22">PODWIECZOREK</text:p>
          </table:table-cell>
          <table:table-cell table:style-name="Tabela2.A1" office:value-type="string">
            <text:p text:style-name="P22">PODWIECZOREK</text:p>
          </table:table-cell>
          <table:table-cell table:style-name="Tabela2.A1" office:value-type="string">
            <text:p text:style-name="P22">PODWIECZOREK</text:p>
          </table:table-cell>
          <table:table-cell table:style-name="Tabela2.A1" office:value-type="string">
            <text:p text:style-name="P22">PODWIECZOREK</text:p>
          </table:table-cell>
          <table:table-cell table:style-name="Tabela2.A1" office:value-type="string">
            <text:p text:style-name="P22">PODWIECZOREK</text:p>
          </table:table-cell>
          <table:table-cell table:style-name="Tabela2.A1" office:value-type="string">
            <text:p text:style-name="P22">PODWIECZOREK</text:p>
          </table:table-cell>
          <table:table-cell table:style-name="Tabela2.A1" office:value-type="string">
            <text:p text:style-name="P22">PODWIECZOREK</text:p>
          </table:table-cell>
        </table:table-row>
        <table:table-row table:style-name="Tabela2.1">
          <table:table-cell table:style-name="Tabela2.A1" office:value-type="string">
            <text:p text:style-name="P24">Arbuz 70g</text:p>
          </table:table-cell>
          <table:table-cell table:style-name="Tabela2.A1" office:value-type="string">
            <text:p text:style-name="P24">Arbuz 70g</text:p>
          </table:table-cell>
          <table:table-cell table:style-name="Tabela2.A1" office:value-type="string">
            <text:p text:style-name="P24">Arbuz 70g</text:p>
          </table:table-cell>
          <table:table-cell table:style-name="Tabela2.A1" office:value-type="string">
            <text:p text:style-name="P24">Banan 1szt.</text:p>
          </table:table-cell>
          <table:table-cell table:style-name="Tabela2.A1" office:value-type="string">
            <text:p text:style-name="P24">Arbuz 70g</text:p>
          </table:table-cell>
          <table:table-cell table:style-name="Tabela2.A1" office:value-type="string">
            <text:p text:style-name="P24">Arbuz 70g</text:p>
          </table:table-cell>
          <table:table-cell table:style-name="Tabela2.A1" office:value-type="string">
            <text:p text:style-name="P24">Banan 1szt.</text:p>
          </table:table-cell>
          <table:table-cell table:style-name="Tabela2.A1" office:value-type="string">
            <text:p text:style-name="P24">Banan 1szt.</text:p>
            <text:p text:style-name="P40"><text:soft-page-break/></text:p>
          </table:table-cell>
        </table:table-row>
        <table:table-row table:style-name="Tabela2.1">
          <table:table-cell table:style-name="Tabela2.A1" office:value-type="string">
            <text:p text:style-name="P2"/>
            <text:p text:style-name="P4">DIETA PODSTAWOWA</text:p>
            <text:p text:style-name="P35">D01, C01</text:p>
          </table:table-cell>
          <table:table-cell table:style-name="Tabela2.A1" office:value-type="string">
            <text:p text:style-name="P3"/>
            <text:p text:style-name="P4">DIETA</text:p>
            <text:p text:style-name="P4">ŁATWOSTRAWNA</text:p>
            <text:p text:style-name="P35">D02,C02</text:p>
          </table:table-cell>
          <table:table-cell table:style-name="Tabela2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2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2.A1" office:value-type="string">
            <text:p text:style-name="P2"/>
            <text:p text:style-name="P4">DIETA BOGATOBIAŁKOWA</text:p>
            <text:p text:style-name="P35">D07</text:p>
          </table:table-cell>
          <table:table-cell table:style-name="Tabela2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2.A1" office:value-type="string">
            <text:p text:style-name="P2"/>
            <text:p text:style-name="P4">DIETA</text:p>
            <text:p text:style-name="P4">BRAT</text:p>
          </table:table-cell>
          <table:table-cell table:style-name="Tabela2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2.1">
          <table:table-cell table:style-name="Tabela2.A1" office:value-type="string">
            <text:p text:style-name="P22">KOLACJA</text:p>
          </table:table-cell>
          <table:table-cell table:style-name="Tabela2.A1" office:value-type="string">
            <text:p text:style-name="P22">KOLACJA</text:p>
          </table:table-cell>
          <table:table-cell table:style-name="Tabela2.A1" office:value-type="string">
            <text:p text:style-name="P22">KOLACJA</text:p>
          </table:table-cell>
          <table:table-cell table:style-name="Tabela2.A1" office:value-type="string">
            <text:p text:style-name="P22">KOLACJA</text:p>
          </table:table-cell>
          <table:table-cell table:style-name="Tabela2.A1" office:value-type="string">
            <text:p text:style-name="P22">KOLACJA</text:p>
          </table:table-cell>
          <table:table-cell table:style-name="Tabela2.A1" office:value-type="string">
            <text:p text:style-name="P23">KOLACJA</text:p>
          </table:table-cell>
          <table:table-cell table:style-name="Tabela2.A1" office:value-type="string">
            <text:p text:style-name="P23">KOLACJA</text:p>
          </table:table-cell>
          <table:table-cell table:style-name="Tabela2.A1" office:value-type="string">
            <text:p text:style-name="P23">KOLACJA</text:p>
          </table:table-cell>
        </table:table-row>
        <table:table-row table:style-name="Tabela2.10">
          <table:table-cell table:style-name="Tabela2.A1" office:value-type="string">
            <text:p text:style-name="P5">Chleb żytni 90g</text:p>
            <text:p text:style-name="P5">Masło ekstra 10g</text:p>
            <text:p text:style-name="P5">Kawa zbożowa 250ml</text:p>
            <text:p text:style-name="P5">Polędwica drobiowa 50g </text:p>
            <text:p text:style-name="P5"><text:s/>Kurczak w galarecie 40g</text:p>
            <text:p text:style-name="P32">Pomidor 50g</text:p>
            <text:p text:style-name="P32">Sałata 10g</text:p>
            <text:p text:style-name="P5">*(1,7)</text:p>
          </table:table-cell>
          <table:table-cell table:style-name="Tabela2.A1" office:value-type="string">
            <text:p text:style-name="P5">Chleb żytni 90g </text:p>
            <text:p text:style-name="P5">Masło ekstra 10g</text:p>
            <text:p text:style-name="P5">Kawa zbożowa 250ml</text:p>
            <text:p text:style-name="P5">Polędwica drobiowa 50g </text:p>
            <text:p text:style-name="P5"><text:s/>Kurczak w galarecie 40g</text:p>
            <text:p text:style-name="P5">Pomidor 50g</text:p>
            <text:p text:style-name="P32">Sałata 10g</text:p>
            <text:p text:style-name="P5">*(1,7)</text:p>
          </table:table-cell>
          <table:table-cell table:style-name="Tabela2.A1" office:value-type="string">
            <text:p text:style-name="P5">Chleb razowy 105g </text:p>
            <text:p text:style-name="P5">Masło ekstra 10g</text:p>
            <text:p text:style-name="P5">Kawa zbożowa 250ml</text:p>
            <text:p text:style-name="P5">Polędwica drobiowa 50g </text:p>
            <text:p text:style-name="P5"><text:s/>Kurczak w galarecie 40g</text:p>
            <text:p text:style-name="P5">Pomidor 50g</text:p>
            <text:p text:style-name="P32">Sałata 10g</text:p>
            <text:p text:style-name="P5">*(1,7)</text:p>
          </table:table-cell>
          <table:table-cell table:style-name="Tabela2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Polędwica drobiowa 50g </text:p>
            <text:p text:style-name="P5"><text:s/>Kurczak w galarecie 40g</text:p>
            <text:p text:style-name="P5">Pomidor 50g</text:p>
            <text:p text:style-name="P32">Sałata 10g</text:p>
            <text:p text:style-name="P5">*(1,7)</text:p>
          </table:table-cell>
          <table:table-cell table:style-name="Tabela2.A1" office:value-type="string">
            <text:p text:style-name="P5">Chleb żytni 90g </text:p>
            <text:p text:style-name="P5">Masło ekstra 10g</text:p>
            <text:p text:style-name="P5">Kawa zbożowa 250ml</text:p>
            <text:p text:style-name="P5">Polędwica drobiowa 50g </text:p>
            <text:p text:style-name="P5"><text:s/>Kurczak w galarecie 40g</text:p>
            <text:p text:style-name="P5">Pomidor 50g</text:p>
            <text:p text:style-name="P32">Sałata 10g</text:p>
            <text:p text:style-name="P5">*(1,7)</text:p>
          </table:table-cell>
          <table:table-cell table:style-name="Tabela2.A1" office:value-type="string">
            <text:p text:style-name="P5">Chleb żytni 90g </text:p>
            <text:p text:style-name="P5">Masło ekstra 10g</text:p>
            <text:p text:style-name="P5">Kawa zbożowa 250ml</text:p>
            <text:p text:style-name="P5">Polędwica drobiowa 50g </text:p>
            <text:p text:style-name="P5">Krem orzechowy 25g</text:p>
            <text:p text:style-name="P5">Pomidor 50g</text:p>
            <text:p text:style-name="P32">Sałata 10g</text:p>
            <text:p text:style-name="P5">*(1,7)</text:p>
          </table:table-cell>
          <table:table-cell table:style-name="Tabela2.A1" office:value-type="string">
            <text:p text:style-name="P5">Chleb pszenny 60g (2kromki)</text:p>
            <text:p text:style-name="P5">Masło ekstra 10g</text:p>
            <text:p text:style-name="P5">Kawa zbożowa 250ml</text:p>
            <text:p text:style-name="P5">Polędwica drobiowa 50g</text:p>
            <text:p text:style-name="P32">Sałata 10g</text:p>
            <text:p text:style-name="P5">*(1)</text:p>
          </table:table-cell>
          <table:table-cell table:style-name="Tabela2.A1" office:value-type="string">
            <text:p text:style-name="P5">Chleb pszenny 90g (3kromki)</text:p>
            <text:p text:style-name="P5">Masło ekstra 10g</text:p>
            <text:p text:style-name="P5">Kawa zbożowa 250ml</text:p>
            <text:p text:style-name="P5">Polędwica drobiowa 50g</text:p>
            <text:p text:style-name="P32">Sałata 10g</text:p>
            <text:p text:style-name="P5">*(1,7)</text:p>
          </table:table-cell>
        </table:table-row>
        <table:table-row table:style-name="Tabela2.11">
          <table:table-cell table:style-name="Tabela2.A1" office:value-type="string">
            <text:p text:style-name="P5">Energia: 2211kcal</text:p>
            <text:p text:style-name="P5">Białko ogółem: 89,84g</text:p>
            <text:p text:style-name="P5">Węglowodany ogółem: 269,64g</text:p>
            <text:p text:style-name="P5">Węglowodany przyswajalne: 56,32g</text:p>
            <text:p text:style-name="P5">Tłuszcz: 59,78g</text:p>
            <text:p text:style-name="P5">Kwasy tłuszczowe nasycone: 26,94g</text:p>
            <text:p text:style-name="P5">Błonnik pokarmowy: 44,08g</text:p>
            <text:p text:style-name="P5">Sól: 1,92g</text:p>
          </table:table-cell>
          <table:table-cell table:style-name="Tabela2.A1" office:value-type="string">
            <text:p text:style-name="P5">Energia: 2171kcal</text:p>
            <text:p text:style-name="P5">Białko ogółem: <text:s/>90,04g</text:p>
            <text:p text:style-name="P5">Węglowodany ogółem: 260,98g</text:p>
            <text:p text:style-name="P5">Węglowodany przyswajalne: 58,14g</text:p>
            <text:p text:style-name="P5">Tłuszcz: 58,49g</text:p>
            <text:p text:style-name="P5">Kwasy tłuszczowe nasycone: 26,54g</text:p>
            <text:p text:style-name="P5">Błonnik pokarmowy: 42,2g</text:p>
            <text:p text:style-name="P5">Sól: 1,88g</text:p>
          </table:table-cell>
          <table:table-cell table:style-name="Tabela2.A1" office:value-type="string">
            <text:p text:style-name="P5">Energia: 2112kcal</text:p>
            <text:p text:style-name="P5">Białko ogółem: 95,9g</text:p>
            <text:p text:style-name="P5">Węglowodany ogółem: 255,08g</text:p>
            <text:p text:style-name="P5">Węglowodany przyswajalne: 51,14g</text:p>
            <text:p text:style-name="P5">Tłuszcz: 58,11g</text:p>
            <text:p text:style-name="P5">Kwasy tłuszczowe nasycone: 26,54g</text:p>
            <text:p text:style-name="P5">Błonnik pokarmowy: 42,24g</text:p>
            <text:p text:style-name="P5">Sól: 1,55g</text:p>
          </table:table-cell>
          <table:table-cell table:style-name="Tabela2.A1" office:value-type="string">
            <text:p text:style-name="P5">Energia: 2088 kcal</text:p>
            <text:p text:style-name="P5">Białko ogółem: 94,23g</text:p>
            <text:p text:style-name="P5">Węglowodany ogółem: 264,57g</text:p>
            <text:p text:style-name="P5">Węglowodany przyswajalne: 52,26g</text:p>
            <text:p text:style-name="P5">Tłuszcz: 43,62g</text:p>
            <text:p text:style-name="P5">Kwasy tłuszczowe nasycone: 19,50g</text:p>
            <text:p text:style-name="P5">Błonnik pokarmowy: 40,15g</text:p>
            <text:p text:style-name="P5">Sól: 1,99g</text:p>
          </table:table-cell>
          <table:table-cell table:style-name="Tabela2.A1" office:value-type="string">
            <text:p text:style-name="P5">Energia: 2350 kcal</text:p>
            <text:p text:style-name="P5">Białko ogółem: 103,35g</text:p>
            <text:p text:style-name="P5">Węglowodany ogółem: 270,22g</text:p>
            <text:p text:style-name="P5">Węglowodany przyswajalne: 66,33g</text:p>
            <text:p text:style-name="P5">Tłuszcz: 59,05g</text:p>
            <text:p text:style-name="P5">Kwasy tłuszczowe nasycone: 26,49g</text:p>
            <text:p text:style-name="P5">Błonnik pokarmowy: 43,89g</text:p>
            <text:p text:style-name="P5">Sól: 1,79g</text:p>
          </table:table-cell>
          <table:table-cell table:style-name="Tabela2.A1" office:value-type="string">
            <text:p text:style-name="P5">Energia: 2171kcal</text:p>
            <text:p text:style-name="P5">Białko ogółem: <text:s/>90,04g</text:p>
            <text:p text:style-name="P5">Węglowodany ogółem: 260,98g</text:p>
            <text:p text:style-name="P5">Węglowodany przyswajalne: 58,14g</text:p>
            <text:p text:style-name="P5">Tłuszcz: 58,49g</text:p>
            <text:p text:style-name="P5">Kwasy tłuszczowe nasycone: 26,54g</text:p>
            <text:p text:style-name="P5">Błonnik pokarmowy: 42,2g</text:p>
            <text:p text:style-name="P5">Sól: 1,88g</text:p>
          </table:table-cell>
          <table:table-cell table:style-name="Tabela2.A1" office:value-type="string">
            <text:p text:style-name="P5">Energia: 1543 kcal</text:p>
            <text:p text:style-name="P5">Białko ogółem: 62,00g</text:p>
            <text:p text:style-name="P5">Węglowodany ogółem: 176,5g</text:p>
            <text:p text:style-name="P5">Węglowodany przyswajalne: 41,87g</text:p>
            <text:p text:style-name="P5">Tłuszcz: 34,98g</text:p>
            <text:p text:style-name="P5">Kwasy tłuszczowe nasycone: 18,43g</text:p>
            <text:p text:style-name="P5">Błonnik pokarmowy: 32,87g</text:p>
            <text:p text:style-name="P5">Sól: 1,75g</text:p>
          </table:table-cell>
          <table:table-cell table:style-name="Tabela2.A1" office:value-type="string">
            <text:p text:style-name="P5">Energia: 1921 kcal</text:p>
            <text:p text:style-name="P5">Białko ogółem: 64,09g</text:p>
            <text:p text:style-name="P5">Węglowodany ogółem: 254,55g</text:p>
            <text:p text:style-name="P5">Węglowodany przyswajalne: 41,07g</text:p>
            <text:p text:style-name="P5">Tłuszcz: 37,99g</text:p>
            <text:p text:style-name="P5">Kwasy tłuszczowe nasycone: 18,21g</text:p>
            <text:p text:style-name="P5">Błonnik pokarmowy: 30,15g</text:p>
            <text:p text:style-name="P5">Sól: 1,760g</text:p>
          </table:table-cell>
        </table:table-row>
      </table:table>
      <text:p text:style-name="P11"/>
      <text:p text:style-name="P11"/>
      <text:p text:style-name="P11"/>
      <text:p text:style-name="P11"/>
      <text:p text:style-name="P21"/>
      <text:p text:style-name="P36"/>
      <text:p text:style-name="P36"/>
      <text:p text:style-name="P36"/>
      <text:p text:style-name="P36"/>
      <text:p text:style-name="P44"><text:soft-page-break/><text:span text:style-name="T2">SOBOTA 15.08</text:span><text:span text:style-name="T11">.2026</text:span></text:p>
      <text:p text:style-name="P20">ALERGENY:</text:p>
      <text:p text:style-name="P46"><text:span text:style-name="T3">1.Zbo</text:span><text:span text:style-name="T5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4" table:style-name="Tabela4">
        <table:table-column table:style-name="Tabela4.A"/>
        <table:table-column table:style-name="Tabela4.B" table:number-columns-repeated="2"/>
        <table:table-column table:style-name="Tabela4.A" table:number-columns-repeated="2"/>
        <table:table-column table:style-name="Tabela4.B"/>
        <table:table-column table:style-name="Tabela4.A"/>
        <table:table-column table:style-name="Tabela4.H"/>
        <table:table-row table:style-name="Tabela4.1">
          <table:table-cell table:style-name="Tabela4.A1" office:value-type="string">
            <text:p text:style-name="P2"/>
            <text:p text:style-name="P4">DIETA PODSTAWOWA</text:p>
            <text:p text:style-name="P35">D01, C01</text:p>
          </table:table-cell>
          <table:table-cell table:style-name="Tabela4.A1" office:value-type="string">
            <text:p text:style-name="P3"/>
            <text:p text:style-name="P4">DIETA</text:p>
            <text:p text:style-name="P4">ŁATWOSTRAWNA</text:p>
            <text:p text:style-name="P35">D02,C02</text:p>
          </table:table-cell>
          <table:table-cell table:style-name="Tabela4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4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4.A1" office:value-type="string">
            <text:p text:style-name="P2"/>
            <text:p text:style-name="P4">DIETA BOGATOBIAŁKOWA</text:p>
            <text:p text:style-name="P35">D07</text:p>
          </table:table-cell>
          <table:table-cell table:style-name="Tabela4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4.A1" office:value-type="string">
            <text:p text:style-name="P2"/>
            <text:p text:style-name="P4">DIETA</text:p>
            <text:p text:style-name="P4">BRAT</text:p>
          </table:table-cell>
          <table:table-cell table:style-name="Tabela4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4.1">
          <table:table-cell table:style-name="Tabela4.A1" office:value-type="string">
            <text:p text:style-name="P14">ŚNIADANIE</text:p>
          </table:table-cell>
          <table:table-cell table:style-name="Tabela4.A1" office:value-type="string">
            <text:p text:style-name="P14">ŚNIADANIE</text:p>
          </table:table-cell>
          <table:table-cell table:style-name="Tabela4.A1" office:value-type="string">
            <text:p text:style-name="P14">ŚNIADANIE</text:p>
          </table:table-cell>
          <table:table-cell table:style-name="Tabela4.A1" office:value-type="string">
            <text:p text:style-name="P14">ŚNIADANIE</text:p>
          </table:table-cell>
          <table:table-cell table:style-name="Tabela4.A1" office:value-type="string">
            <text:p text:style-name="P14">ŚNIADANIE</text:p>
          </table:table-cell>
          <table:table-cell table:style-name="Tabela4.A1" office:value-type="string">
            <text:p text:style-name="P14">ŚNIADANIE</text:p>
          </table:table-cell>
          <table:table-cell table:style-name="Tabela4.A1" office:value-type="string">
            <text:p text:style-name="P14">ŚNIADANIE</text:p>
          </table:table-cell>
          <table:table-cell table:style-name="Tabela4.A1" office:value-type="string">
            <text:p text:style-name="P14">ŚNIADANIE</text:p>
          </table:table-cell>
        </table:table-row>
        <table:table-row table:style-name="Tabela4.1">
          <table:table-cell table:style-name="Tabela4.A1" office:value-type="string">
            <text:p text:style-name="P8">Chleb żytni <text:s/>90g</text:p>
            <text:p text:style-name="P8">Masło ekstra 10g</text:p>
            <text:p text:style-name="P8">Kawa zbożowa z mlekiem 250ml</text:p>
            <text:p text:style-name="P8">Wędlina drobiowa 40g</text:p>
            <text:p text:style-name="P33">Twarożek z koperkiem 50g</text:p>
            <text:p text:style-name="P33">Pomidor 50g</text:p>
            <text:p text:style-name="P33">Sałata 10g</text:p>
            <text:p text:style-name="P8">*(1,7)</text:p>
            <text:p text:style-name="P9">II śniadanie: C01 3tc – kananpka z serkiem topionym</text:p>
            <text:p text:style-name="P34"/>
          </table:table-cell>
          <table:table-cell table:style-name="Tabela4.A1" office:value-type="string">
            <text:p text:style-name="P8">Chleb żytni 90g</text:p>
            <text:p text:style-name="P8">Masło ekstra 10g</text:p>
            <text:p text:style-name="P8">Kawa zbożowa z mlekiem 250ml</text:p>
            <text:p text:style-name="P8">Wędlina drobiowa 40g</text:p>
            <text:p text:style-name="P33">Twarożek z koperkiem 50g</text:p>
            <text:p text:style-name="P33">Pomidor 50g</text:p>
            <text:p text:style-name="P8">Sałata 10g</text:p>
            <text:p text:style-name="P8">*(1,7)</text:p>
            <text:p text:style-name="P8"/>
            <text:p text:style-name="P8"/>
            <text:p text:style-name="P8"/>
          </table:table-cell>
          <table:table-cell table:style-name="Tabela4.A1" office:value-type="string">
            <text:p text:style-name="P8">Chleb razowy 105g</text:p>
            <text:p text:style-name="P8">Masło ekstra 10g</text:p>
            <text:p text:style-name="P8">Kawa zbożowa z mlekiem 250ml</text:p>
            <text:p text:style-name="P8">Wędlina drobiowa 40g</text:p>
            <text:p text:style-name="P33">Twarożek z koperkiem 50g</text:p>
            <text:p text:style-name="P33">Pomidor 50g</text:p>
            <text:p text:style-name="P8">Sałata 10g</text:p>
            <text:p text:style-name="P8">*(1,7)</text:p>
            <text:p text:style-name="P8"/>
            <text:p text:style-name="P29"><text:span text:style-name="T9">II śniadanie: </text:span><text:span text:style-name="T10">ogórek cięty ze szczypiorkiem 60g</text:span></text:p>
            <text:p text:style-name="P33"/>
            <text:p text:style-name="P33"/>
          </table:table-cell>
          <table:table-cell table:style-name="Tabela4.A1" office:value-type="string">
            <text:p text:style-name="P8">Chleb pszenny 90g </text:p>
            <text:p text:style-name="P8">Masło ekstra 10g</text:p>
            <text:p text:style-name="P8">Kawa zbożowa z mlekiem 250ml</text:p>
            <text:p text:style-name="P8">Wędlina drobiowa 40g</text:p>
            <text:p text:style-name="P33">Twarożek z koperkiem 50g</text:p>
            <text:p text:style-name="P33">Pomidor 50g</text:p>
            <text:p text:style-name="P8">Sałata 10g</text:p>
            <text:p text:style-name="P8">*(1,7)</text:p>
            <text:p text:style-name="P8"/>
            <text:p text:style-name="P8"/>
          </table:table-cell>
          <table:table-cell table:style-name="Tabela4.A1" office:value-type="string">
            <text:p text:style-name="P8">Chleb żytni 120g </text:p>
            <text:p text:style-name="P8">Masło ekstra 10g</text:p>
            <text:p text:style-name="P8">Kawa zbożowa z mlekiem 250ml</text:p>
            <text:p text:style-name="P8">Wędlina drobiowa 40g</text:p>
            <text:p text:style-name="P33">Twarożek z koperkiem 50g</text:p>
            <text:p text:style-name="P33">Pomidor 50g</text:p>
            <text:p text:style-name="P8">Sałata 10g</text:p>
            <text:p text:style-name="P8">*(1,7)</text:p>
            <text:p text:style-name="P8"/>
            <text:p text:style-name="P29"><text:span text:style-name="T9">II śniadanie: </text:span><text:span text:style-name="T10">jogurt owocowy 100g *7</text:span></text:p>
            <text:p text:style-name="P8"/>
          </table:table-cell>
          <table:table-cell table:style-name="Tabela4.A1" office:value-type="string">
            <text:p text:style-name="P8">Chleb żytni 90g </text:p>
            <text:p text:style-name="P8">Masło ekstra 10g</text:p>
            <text:p text:style-name="P8">Kawa zbożowa z mlekiem 250ml</text:p>
            <text:p text:style-name="P8">Wędlina drobiowa 40g</text:p>
            <text:p text:style-name="P33">Twarożek z koperkiem 50g</text:p>
            <text:p text:style-name="P33">Pomidor 50g</text:p>
            <text:p text:style-name="P8">Sałata 10g</text:p>
            <text:p text:style-name="P8">*(1,7)</text:p>
            <text:p text:style-name="P8"/>
            <text:p text:style-name="P8"/>
            <text:p text:style-name="P8"/>
            <text:p text:style-name="P8"/>
          </table:table-cell>
          <table:table-cell table:style-name="Tabela4.A1" office:value-type="string">
            <text:p text:style-name="P8">Chleb pszenny 90g </text:p>
            <text:p text:style-name="P8">Masło ekstra 10g</text:p>
            <text:p text:style-name="P8">Kawa zbożowa 250ml</text:p>
            <text:p text:style-name="P8">Polędwica z indyka 40g</text:p>
            <text:p text:style-name="P33">Sałata 10g</text:p>
            <text:p text:style-name="P8">*(1,7)</text:p>
            <text:p text:style-name="P8"/>
          </table:table-cell>
          <table:table-cell table:style-name="Tabela4.A1" office:value-type="string">
            <text:p text:style-name="P8">Chleb pszenny 90g </text:p>
            <text:p text:style-name="P8">Masło ekstra 10g</text:p>
            <text:p text:style-name="P8">Kawa zbożowa z mlekiem 250ml</text:p>
            <text:p text:style-name="P8">Polędwica z indyka 40g</text:p>
            <text:p text:style-name="P8">Twarożek z koperkiem 50 g</text:p>
            <text:p text:style-name="P33">Sałata 10g</text:p>
            <text:p text:style-name="P8">*(1,7)</text:p>
            <text:p text:style-name="P8"/>
          </table:table-cell>
        </table:table-row>
        <table:table-row table:style-name="Tabela4.1">
          <table:table-cell table:style-name="Tabela4.A1" office:value-type="string">
            <text:p text:style-name="P22">OBIAD</text:p>
          </table:table-cell>
          <table:table-cell table:style-name="Tabela4.A1" office:value-type="string">
            <text:p text:style-name="P22">OBIAD</text:p>
          </table:table-cell>
          <table:table-cell table:style-name="Tabela4.A1" office:value-type="string">
            <text:p text:style-name="P22">OBIAD</text:p>
          </table:table-cell>
          <table:table-cell table:style-name="Tabela4.A1" office:value-type="string">
            <text:p text:style-name="P22">OBIAD</text:p>
          </table:table-cell>
          <table:table-cell table:style-name="Tabela4.A1" office:value-type="string">
            <text:p text:style-name="P22">OBIAD</text:p>
          </table:table-cell>
          <table:table-cell table:style-name="Tabela4.A1" office:value-type="string">
            <text:p text:style-name="P22">OBIAD</text:p>
          </table:table-cell>
          <table:table-cell table:style-name="Tabela4.A1" office:value-type="string">
            <text:p text:style-name="P22">OBIAD</text:p>
          </table:table-cell>
          <table:table-cell table:style-name="Tabela4.A1" office:value-type="string">
            <text:p text:style-name="P22">OBIAD</text:p>
          </table:table-cell>
        </table:table-row>
        <table:table-row table:style-name="Tabela4.1">
          <table:table-cell table:style-name="Tabela4.A1" office:value-type="string">
            <text:p text:style-name="P8">Zupa szpinakowa z kluseczkami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8">*(1,3,7,9)</text:p>
          </table:table-cell>
          <table:table-cell table:style-name="Tabela4.A1" office:value-type="string">
            <text:p text:style-name="P8">Zupa szpinakowa z kluseczkami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8">*(1,3,7,9)</text:p>
          </table:table-cell>
          <table:table-cell table:style-name="Tabela4.A1" office:value-type="string">
            <text:p text:style-name="P8">Zupa szpinakowa z kluseczkami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8">*(1,3,7,9)</text:p>
          </table:table-cell>
          <table:table-cell table:style-name="Tabela4.A1" office:value-type="string">
            <text:p text:style-name="P8">Zupa szpinakowa z kluseczkami b/śmietany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8">*(1,3,7,9)</text:p>
          </table:table-cell>
          <table:table-cell table:style-name="Tabela4.A1" office:value-type="string">
            <text:p text:style-name="P8">Zupa szpinakowa z kluseczkami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8">*(1,3,7,9)</text:p>
          </table:table-cell>
          <table:table-cell table:style-name="Tabela4.A1" office:value-type="string">
            <text:p text:style-name="P8">Zupa szpinakowa z kluseczkami 300ml</text:p>
            <text:p text:style-name="P8">Pulpet z mięsa wieprzowego gotowany w sosie pomidorowym 120g</text:p>
            <text:p text:style-name="P8">Ziemniaki 200g</text:p>
            <text:p text:style-name="P8">Sałata lodowa z oliwą 100g</text:p>
            <text:p text:style-name="P24">*(1,3,7,9)</text:p>
          </table:table-cell>
          <table:table-cell table:style-name="Tabela4.A1" office:value-type="string">
            <text:p text:style-name="P8">Zupa szpinakowa z kluseczkami b/śmietany 300ml</text:p>
            <text:p text:style-name="P8">Pulpet z mięsa wieprzowego gotowany w sosie koperkowym <text:s text:c="12"/>120g </text:p>
            <text:p text:style-name="P8">Ziemniaki 200g</text:p>
            <text:p text:style-name="P8">Sałata lodowa z oliwą 100g</text:p>
            <text:p text:style-name="P24">*(1,3,7,9)</text:p>
            <text:p text:style-name="P40"/>
            <text:p text:style-name="P40"/>
          </table:table-cell>
          <table:table-cell table:style-name="Tabela4.A1" office:value-type="string">
            <text:p text:style-name="P8">Zupa szpinakowa z kluseczkami b/śmietany 300ml</text:p>
            <text:p text:style-name="P8">Pulpet z mięsa wieprzowego gotowany w sosie <text:s/>koperkowym <text:s/>120g</text:p>
            <text:p text:style-name="P8">Ziemniaki 200g</text:p>
            <text:p text:style-name="P8">Sałata lodowa z oliwą 100g</text:p>
            <text:p text:style-name="P8">*(1,3,7,9)</text:p>
          </table:table-cell>
        </table:table-row>
        <table:table-row table:style-name="Tabela4.1">
          <table:table-cell table:style-name="Tabela4.A1" office:value-type="string">
            <text:p text:style-name="P22">PODWIECZOREK</text:p>
          </table:table-cell>
          <table:table-cell table:style-name="Tabela4.A1" office:value-type="string">
            <text:p text:style-name="P22">PODWIECZOREK</text:p>
          </table:table-cell>
          <table:table-cell table:style-name="Tabela4.A1" office:value-type="string">
            <text:p text:style-name="P22">PODWIECZOREK</text:p>
          </table:table-cell>
          <table:table-cell table:style-name="Tabela4.A1" office:value-type="string">
            <text:p text:style-name="P22">PODWIECZOREK</text:p>
          </table:table-cell>
          <table:table-cell table:style-name="Tabela4.A1" office:value-type="string">
            <text:p text:style-name="P22">PODWIECZOREK</text:p>
          </table:table-cell>
          <table:table-cell table:style-name="Tabela4.A1" office:value-type="string">
            <text:p text:style-name="P22">PODWIECZOREK</text:p>
          </table:table-cell>
          <table:table-cell table:style-name="Tabela4.A1" office:value-type="string">
            <text:p text:style-name="P22">PODWIECZOREK</text:p>
          </table:table-cell>
          <table:table-cell table:style-name="Tabela4.A1" office:value-type="string">
            <text:p text:style-name="P22">PODWIECZOREK</text:p>
          </table:table-cell>
        </table:table-row>
        <table:table-row table:style-name="Tabela4.1">
          <table:table-cell table:style-name="Tabela4.A1" office:value-type="string">
            <text:p text:style-name="P8">Jabłko 1szt.</text:p>
            <text:p text:style-name="P33"/>
            <text:p text:style-name="P33"/>
            <text:p text:style-name="P33"><text:soft-page-break/></text:p>
          </table:table-cell>
          <table:table-cell table:style-name="Tabela4.A1" office:value-type="string">
            <text:p text:style-name="P8">Jabłko 1szt.</text:p>
          </table:table-cell>
          <table:table-cell table:style-name="Tabela4.A1" office:value-type="string">
            <text:p text:style-name="P8">Jabłko 1szt.</text:p>
          </table:table-cell>
          <table:table-cell table:style-name="Tabela4.A1" office:value-type="string">
            <text:p text:style-name="P8">Jabłko gotowane <text:s/>1szt.</text:p>
          </table:table-cell>
          <table:table-cell table:style-name="Tabela4.A1" office:value-type="string">
            <text:p text:style-name="P8">Jabłko 1szt.</text:p>
          </table:table-cell>
          <table:table-cell table:style-name="Tabela4.A1" office:value-type="string">
            <text:p text:style-name="P8">Jabłko 1szt.</text:p>
          </table:table-cell>
          <table:table-cell table:style-name="Tabela4.A1" office:value-type="string">
            <text:p text:style-name="P8">Jabłko gotowane <text:s/>1szt.</text:p>
          </table:table-cell>
          <table:table-cell table:style-name="Tabela4.A1" office:value-type="string">
            <text:p text:style-name="P8">Jabłko gotowane 1szt.</text:p>
          </table:table-cell>
        </table:table-row>
        <table:table-row table:style-name="Tabela4.1">
          <table:table-cell table:style-name="Tabela4.A1" office:value-type="string">
            <text:p text:style-name="P2"/>
            <text:p text:style-name="P4">DIETA PODSTAWOWA</text:p>
            <text:p text:style-name="P35">D01, C01</text:p>
          </table:table-cell>
          <table:table-cell table:style-name="Tabela4.A1" office:value-type="string">
            <text:p text:style-name="P3"/>
            <text:p text:style-name="P4">DIETA</text:p>
            <text:p text:style-name="P4">ŁATWOSTRAWNA</text:p>
            <text:p text:style-name="P35">D02,C02</text:p>
          </table:table-cell>
          <table:table-cell table:style-name="Tabela4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4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4.A1" office:value-type="string">
            <text:p text:style-name="P2"/>
            <text:p text:style-name="P4">DIETA BOGATOBIAŁKOWA</text:p>
            <text:p text:style-name="P35">D07</text:p>
          </table:table-cell>
          <table:table-cell table:style-name="Tabela4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4.A1" office:value-type="string">
            <text:p text:style-name="P2"/>
            <text:p text:style-name="P4">DIETA</text:p>
            <text:p text:style-name="P4">BRAT</text:p>
          </table:table-cell>
          <table:table-cell table:style-name="Tabela4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4.1">
          <table:table-cell table:style-name="Tabela4.A1" office:value-type="string">
            <text:p text:style-name="P22">KOLACJA</text:p>
          </table:table-cell>
          <table:table-cell table:style-name="Tabela4.A1" office:value-type="string">
            <text:p text:style-name="P22">KOLACJA</text:p>
          </table:table-cell>
          <table:table-cell table:style-name="Tabela4.A1" office:value-type="string">
            <text:p text:style-name="P22">KOLACJA</text:p>
          </table:table-cell>
          <table:table-cell table:style-name="Tabela4.A1" office:value-type="string">
            <text:p text:style-name="P22">KOLACJA</text:p>
          </table:table-cell>
          <table:table-cell table:style-name="Tabela4.A1" office:value-type="string">
            <text:p text:style-name="P22">KOLACJA</text:p>
          </table:table-cell>
          <table:table-cell table:style-name="Tabela4.A1" office:value-type="string">
            <text:p text:style-name="P22">KOLACJA</text:p>
          </table:table-cell>
          <table:table-cell table:style-name="Tabela4.A1" office:value-type="string">
            <text:p text:style-name="P22">KOLACJA</text:p>
          </table:table-cell>
          <table:table-cell table:style-name="Tabela4.A1" office:value-type="string">
            <text:p text:style-name="P22">KOLACJA</text:p>
          </table:table-cell>
        </table:table-row>
        <table:table-row table:style-name="Tabela4.10">
          <table:table-cell table:style-name="Tabela4.A1" office:value-type="string">
            <text:p text:style-name="P5">Chleb żytni 90g </text:p>
            <text:p text:style-name="P5">Masło ekstra 10g</text:p>
            <text:p text:style-name="P5">Kawa zbożowa 250g</text:p>
            <text:p text:style-name="P5">Pasztet drobiowy 60g</text:p>
            <text:p text:style-name="P5">Miód 15g</text:p>
            <text:p text:style-name="P32">Pomidor 50g</text:p>
            <text:p text:style-name="P32">Sałata 10g</text:p>
            <text:p text:style-name="P5">*(1,7)</text:p>
          </table:table-cell>
          <table:table-cell table:style-name="Tabela4.A1" office:value-type="string">
            <text:p text:style-name="P5">Chleb żytni 90g </text:p>
            <text:p text:style-name="P5">Masło ekstra 10g</text:p>
            <text:p text:style-name="P5">Kawa zbożowa 250g</text:p>
            <text:p text:style-name="P5">Pasztet drobiowy 60g</text:p>
            <text:p text:style-name="P5">Miód 15g</text:p>
            <text:p text:style-name="P32">Pomidor 50g</text:p>
            <text:p text:style-name="P32">Sałata 10g</text:p>
            <text:p text:style-name="P5">*(1,7)</text:p>
          </table:table-cell>
          <table:table-cell table:style-name="Tabela4.A1" office:value-type="string">
            <text:p text:style-name="P5">Chleb razowy 105g </text:p>
            <text:p text:style-name="P5">Masło ekstra 10g</text:p>
            <text:p text:style-name="P5">Kawa zbożowa z mlekiem 250g</text:p>
            <text:p text:style-name="P5">Pasztet drobiowy 60g</text:p>
            <text:p text:style-name="P5">Polędwica miodowa 30g</text:p>
            <text:p text:style-name="P32">Pomidor 50g</text:p>
            <text:p text:style-name="P32">Sałata 10g</text:p>
            <text:p text:style-name="P5">*(1,7)</text:p>
          </table:table-cell>
          <table:table-cell table:style-name="Tabela4.A1" office:value-type="string">
            <text:p text:style-name="P5">Chleb pszenny 90g </text:p>
            <text:p text:style-name="P5">Masło ekstra 10g</text:p>
            <text:p text:style-name="P5">Kawa zbożowa z mlekiem 250g</text:p>
            <text:p text:style-name="P5">Polędwica miodowa 50g</text:p>
            <text:p text:style-name="P5">Miód 15g</text:p>
            <text:p text:style-name="P32">Pomidor 50g</text:p>
            <text:p text:style-name="P32">Sałata 10g</text:p>
            <text:p text:style-name="P5">*(1,7)</text:p>
          </table:table-cell>
          <table:table-cell table:style-name="Tabela4.A1" office:value-type="string">
            <text:p text:style-name="P5">Chleb żytni 120g</text:p>
            <text:p text:style-name="P5">Masło ekstra 10g</text:p>
            <text:p text:style-name="P5">Kawa zbożowa z mlekiem 250g</text:p>
            <text:p text:style-name="P5">Pasztet drobiowy 60g</text:p>
            <text:p text:style-name="P5">Miód 15g</text:p>
            <text:p text:style-name="P32">Pomidor 50g</text:p>
            <text:p text:style-name="P32">Sałata 10g</text:p>
            <text:p text:style-name="P5">*(1,7)</text:p>
          </table:table-cell>
          <table:table-cell table:style-name="Tabela4.A1" office:value-type="string">
            <text:p text:style-name="P5">Chleb żytni 90g </text:p>
            <text:p text:style-name="P5">Masło ekstra 10g</text:p>
            <text:p text:style-name="P5">Kawa zbożowa 250g</text:p>
            <text:p text:style-name="P5">Pasztet drobiowy 60g</text:p>
            <text:p text:style-name="P5">Miód 15g</text:p>
            <text:p text:style-name="P32">Pomidor 50g</text:p>
            <text:p text:style-name="P32">Sałata 10g</text:p>
            <text:p text:style-name="P5">*(1,7)</text:p>
          </table:table-cell>
          <table:table-cell table:style-name="Tabela4.A1" office:value-type="string">
            <text:p text:style-name="P5">Chleb pszenny 90g </text:p>
            <text:p text:style-name="P5">Masło ekstra 10g</text:p>
            <text:p text:style-name="P5">Kawa zbożowa 250g</text:p>
            <text:p text:style-name="P5">Polędwica miodowa 50g</text:p>
            <text:p text:style-name="P5">*(1.7)</text:p>
          </table:table-cell>
          <table:table-cell table:style-name="Tabela4.A1" office:value-type="string">
            <text:p text:style-name="P5">Chleb pszenny 90g </text:p>
            <text:p text:style-name="P5">Masło ekstra 10g</text:p>
            <text:p text:style-name="P5">Kawa zbożowa <text:s/>250g</text:p>
            <text:p text:style-name="P5">Polędwica miodowa 50g</text:p>
            <text:p text:style-name="P5"/>
            <text:p text:style-name="P5">*(1,7)</text:p>
          </table:table-cell>
        </table:table-row>
        <table:table-row table:style-name="Tabela4.11">
          <table:table-cell table:style-name="Tabela4.A1" office:value-type="string">
            <text:p text:style-name="P5">Energia: 2208kcal</text:p>
            <text:p text:style-name="P5">Białko ogółem: 87,74g</text:p>
            <text:p text:style-name="P5">Węglowodany ogółem: 270,56g</text:p>
            <text:p text:style-name="P5">Węglowodany przyswajalne: 40,32g</text:p>
            <text:p text:style-name="P5">Tłuszcz: 68,92g</text:p>
            <text:p text:style-name="P5">Kwasy tłuszczowe nasycone: 24,98g</text:p>
            <text:p text:style-name="P5">Błonnik pokarmowy: 48,97g</text:p>
            <text:p text:style-name="P5">Sól: 5188g</text:p>
          </table:table-cell>
          <table:table-cell table:style-name="Tabela4.A1" office:value-type="string">
            <text:p text:style-name="P5">Energia: 2163kcal</text:p>
            <text:p text:style-name="P5">Białko ogółem: <text:s/>88,69g</text:p>
            <text:p text:style-name="P5">Węglowodany ogółem: 269,32g</text:p>
            <text:p text:style-name="P5">Węglowodany przyswajalne: 38,32g</text:p>
            <text:p text:style-name="P5">Tłuszcz: 65,26g</text:p>
            <text:p text:style-name="P5">Kwasy tłuszczowe nasycone: 23,5g</text:p>
            <text:p text:style-name="P5">Błonnik pokarmowy: 47,46g</text:p>
            <text:p text:style-name="P5">Sól: 1,09g</text:p>
          </table:table-cell>
          <table:table-cell table:style-name="Tabela4.A1" office:value-type="string">
            <text:p text:style-name="P5">Energia: 2188kcal</text:p>
            <text:p text:style-name="P5">Białko ogółem: 88,17g</text:p>
            <text:p text:style-name="P5">Węglowodany ogółem: 254,88g</text:p>
            <text:p text:style-name="P5">Węglowodany przyswajalne: 31,38g</text:p>
            <text:p text:style-name="P5">Tłuszcz: 64,81g</text:p>
            <text:p text:style-name="P5">Kwasy tłuszczowe nasycone: 23,84g</text:p>
            <text:p text:style-name="P5">Błonnik pokarmowy: 42,45g</text:p>
            <text:p text:style-name="P5">Sól: 1,46g</text:p>
          </table:table-cell>
          <table:table-cell table:style-name="Tabela4.A1" office:value-type="string">
            <text:p text:style-name="P5">Energia: 2036 kcal</text:p>
            <text:p text:style-name="P5">Białko ogółem: 82,86g</text:p>
            <text:p text:style-name="P5">Węglowodany ogółem: 261,39g</text:p>
            <text:p text:style-name="P5">Węglowodany przyswajalne: 37,99g</text:p>
            <text:p text:style-name="P5">Tłuszcz: 52,24g</text:p>
            <text:p text:style-name="P5">Kwasy tłuszczowe nasycone: 19,75g</text:p>
            <text:p text:style-name="P5">Błonnik pokarmowy: 40,82g</text:p>
            <text:p text:style-name="P5">Sól: 1,07g</text:p>
          </table:table-cell>
          <table:table-cell table:style-name="Tabela4.A1" office:value-type="string">
            <text:p text:style-name="P5">Energia: 2223 kcal</text:p>
            <text:p text:style-name="P5">Białko ogółem: 99,65g</text:p>
            <text:p text:style-name="P5">Węglowodany ogółem: 276,61g</text:p>
            <text:p text:style-name="P5">Węglowodany przyswajalne: 47,19g</text:p>
            <text:p text:style-name="P5">Tłuszcz: 71,65g</text:p>
            <text:p text:style-name="P5">Kwasy tłuszczowe nasycone: 26,73g</text:p>
            <text:p text:style-name="P5">Błonnik pokarmowy: 49,41g</text:p>
            <text:p text:style-name="P5">Sól: 1,94g</text:p>
          </table:table-cell>
          <table:table-cell table:style-name="Tabela4.A1" office:value-type="string">
            <text:p text:style-name="P5">Energia: 2147kcal</text:p>
            <text:p text:style-name="P5">Białko ogółem: <text:s/>87,12g</text:p>
            <text:p text:style-name="P5">Węglowodany ogółem: 260,52g</text:p>
            <text:p text:style-name="P5">Węglowodany przyswajalne: 37,77g</text:p>
            <text:p text:style-name="P5">Tłuszcz: 64,99g</text:p>
            <text:p text:style-name="P5">Kwasy tłuszczowe nasycone: 23,01g</text:p>
            <text:p text:style-name="P5">Błonnik pokarmowy: 46,96g</text:p>
            <text:p text:style-name="P5">Sól: 1,89g</text:p>
          </table:table-cell>
          <table:table-cell table:style-name="Tabela4.A1" office:value-type="string">
            <text:p text:style-name="P5">Energia: 1561 kcal</text:p>
            <text:p text:style-name="P5">Białko ogółem: 58,41g</text:p>
            <text:p text:style-name="P5">Węglowodany ogółem: 171,4g</text:p>
            <text:p text:style-name="P5">Węglowodany przyswajalne: 30,11g</text:p>
            <text:p text:style-name="P5">Tłuszcz: 36,18g</text:p>
            <text:p text:style-name="P5">Kwasy tłuszczowe nasycone: 18,88g</text:p>
            <text:p text:style-name="P5">Błonnik pokarmowy: 28,43g</text:p>
            <text:p text:style-name="P5">Sól: 1,41g</text:p>
          </table:table-cell>
          <table:table-cell table:style-name="Tabela4.A1" office:value-type="string">
            <text:p text:style-name="P5">Energia: 1923 kcal</text:p>
            <text:p text:style-name="P5">Białko ogółem: 67,12g</text:p>
            <text:p text:style-name="P5">Węglowodany ogółem: 245,15g</text:p>
            <text:p text:style-name="P5">Węglowodany przyswajalne: 35,95g</text:p>
            <text:p text:style-name="P5">Tłuszcz: 48,74g</text:p>
            <text:p text:style-name="P5">Kwasy tłuszczowe nasycone: 18,12g</text:p>
            <text:p text:style-name="P5">Błonnik pokarmowy: 39,15g</text:p>
            <text:p text:style-name="P5">Sól: 1,50g</text:p>
          </table:table-cell>
        </table:table-row>
      </table:table>
      <text:p text:style-name="P13"/>
      <text:p text:style-name="P62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4"><text:soft-page-break/><text:span text:style-name="T1"><text:s/></text:span><text:span text:style-name="T2">NIEDZIELA 16.08.2026</text:span></text:p>
      <text:p text:style-name="P20">ALERGENY:</text:p>
      <text:p text:style-name="P46"><text:span text:style-name="T3">1.Zbo</text:span><text:span text:style-name="T5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ext:p text:style-name="P47"/>
      <table:table table:name="Tabela11" table:style-name="Tabela11">
        <table:table-column table:style-name="Tabela11.A"/>
        <table:table-column table:style-name="Tabela11.B" table:number-columns-repeated="2"/>
        <table:table-column table:style-name="Tabela11.A" table:number-columns-repeated="2"/>
        <table:table-column table:style-name="Tabela11.B"/>
        <table:table-column table:style-name="Tabela11.A"/>
        <table:table-column table:style-name="Tabela11.H"/>
        <table:table-row table:style-name="Tabela11.1">
          <table:table-cell table:style-name="Tabela11.A1" office:value-type="string">
            <text:p text:style-name="P2"/>
            <text:p text:style-name="P4">DIETA PODSTAWOWA</text:p>
            <text:p text:style-name="P35">D01, C01</text:p>
          </table:table-cell>
          <table:table-cell table:style-name="Tabela11.A1" office:value-type="string">
            <text:p text:style-name="P3"/>
            <text:p text:style-name="P4">DIETA</text:p>
            <text:p text:style-name="P4">ŁATWOSTRAWNA</text:p>
            <text:p text:style-name="P35">D02,C02</text:p>
          </table:table-cell>
          <table:table-cell table:style-name="Tabela11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11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11.A1" office:value-type="string">
            <text:p text:style-name="P2"/>
            <text:p text:style-name="P4">DIETA BOGATOBIAŁKOWA</text:p>
            <text:p text:style-name="P35">D07</text:p>
          </table:table-cell>
          <table:table-cell table:style-name="Tabela11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11.A1" office:value-type="string">
            <text:p text:style-name="P2"/>
            <text:p text:style-name="P4">DIETA</text:p>
            <text:p text:style-name="P4">BRAT</text:p>
          </table:table-cell>
          <table:table-cell table:style-name="Tabela11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11.1">
          <table:table-cell table:style-name="Tabela11.A1" office:value-type="string">
            <text:p text:style-name="P14">ŚNIADANIE</text:p>
          </table:table-cell>
          <table:table-cell table:style-name="Tabela11.A1" office:value-type="string">
            <text:p text:style-name="P14">ŚNIADANIE</text:p>
          </table:table-cell>
          <table:table-cell table:style-name="Tabela11.A1" office:value-type="string">
            <text:p text:style-name="P14">ŚNIADANIE</text:p>
          </table:table-cell>
          <table:table-cell table:style-name="Tabela11.A1" office:value-type="string">
            <text:p text:style-name="P14">ŚNIADANIE</text:p>
          </table:table-cell>
          <table:table-cell table:style-name="Tabela11.A1" office:value-type="string">
            <text:p text:style-name="P14">ŚNIADANIE</text:p>
          </table:table-cell>
          <table:table-cell table:style-name="Tabela11.A1" office:value-type="string">
            <text:p text:style-name="P14">ŚNIADANIE</text:p>
          </table:table-cell>
          <table:table-cell table:style-name="Tabela11.A1" office:value-type="string">
            <text:p text:style-name="P14">ŚNIADANIE</text:p>
          </table:table-cell>
          <table:table-cell table:style-name="Tabela11.A1" office:value-type="string">
            <text:p text:style-name="P14">ŚNIADANIE</text:p>
          </table:table-cell>
        </table:table-row>
        <table:table-row table:style-name="Tabela11.1">
          <table:table-cell table:style-name="Tabela11.A1" office:value-type="string">
            <text:p text:style-name="P5">Chleb żytni 90g </text:p>
            <text:p text:style-name="P5">Masło ekstra 10g</text:p>
            <text:p text:style-name="P5">Kawa zbożowa z mlekiem 250ml</text:p>
            <text:p text:style-name="P5">Ser żółty 40g</text:p>
            <text:p text:style-name="P5"><text:s/>Polędwica drobiowa 50g</text:p>
            <text:p text:style-name="P5">Pomidor 60g</text:p>
            <text:p text:style-name="P5">Sałata 10g</text:p>
            <text:p text:style-name="P32"><text:s/>*(1,7)</text:p>
            <text:p text:style-name="P5"><text:span text:style-name="T27">II śniadanie C01 3tc </text:span><text:span text:style-name="T28">kanapka z wędliną</text:span></text:p>
          </table:table-cell>
          <table:table-cell table:style-name="Tabela11.A1" office:value-type="string">
            <text:p text:style-name="P5">Chleb żytni 90g </text:p>
            <text:p text:style-name="P5">Masło ekstra 10g</text:p>
            <text:p text:style-name="P5">Kawa zbożowa z mlekiem 250ml</text:p>
            <text:p text:style-name="P5">Ser twarogowy, półtłusty 50g</text:p>
            <text:p text:style-name="P5"><text:s/>Polędwica drobiowa 50g</text:p>
            <text:p text:style-name="P5">Pomidor 60g</text:p>
            <text:p text:style-name="P5">Sałata 10g</text:p>
            <text:p text:style-name="P5">*(1,7)</text:p>
            <text:p text:style-name="P5"/>
          </table:table-cell>
          <table:table-cell table:style-name="Tabela11.A1" office:value-type="string">
            <text:p text:style-name="P5">Chleb razowy 105g </text:p>
            <text:p text:style-name="P5">Masło ekstra 10g</text:p>
            <text:p text:style-name="P5">Kawa zbożowa z mlekiem 250ml</text:p>
            <text:p text:style-name="P5">Ser żółty 40g</text:p>
            <text:p text:style-name="P5"><text:s/>Polędwica drobiowa 50g</text:p>
            <text:p text:style-name="P5">Pomidor 60g</text:p>
            <text:p text:style-name="P5">Sałata 10g</text:p>
            <text:p text:style-name="P5"><text:s/>*(1,4,7)</text:p>
            <text:p text:style-name="P1"><text:span text:style-name="T7">II śniadanie: </text:span><text:span text:style-name="T6">jabłko 1szt.</text:span></text:p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z mlekiem 250ml</text:p>
            <text:p text:style-name="P5">Ser twarogowy, półtłusty 50g</text:p>
            <text:p text:style-name="P5"><text:s/>Polędwica drobiowa 50g</text:p>
            <text:p text:style-name="P5">Pomidor 60g</text:p>
            <text:p text:style-name="P5">Sałata 10g</text:p>
            <text:p text:style-name="P5">*(1,7)</text:p>
            <text:p text:style-name="P5"/>
            <text:p text:style-name="P5"/>
          </table:table-cell>
          <table:table-cell table:style-name="Tabela11.A1" office:value-type="string">
            <text:p text:style-name="P5">Chleb żytni 120g </text:p>
            <text:p text:style-name="P5">Masło ekstra 10g</text:p>
            <text:p text:style-name="P5">Kawa zbożowa z mlekiem 250ml</text:p>
            <text:p text:style-name="P5">Ser żółty 40g</text:p>
            <text:p text:style-name="P5"><text:s/>Polędwica drobiowa 50g</text:p>
            <text:p text:style-name="P5">Pomidor 60g</text:p>
            <text:p text:style-name="P5">Sałata 10g</text:p>
            <text:p text:style-name="P5"><text:s/>*(1,7)</text:p>
            <text:p text:style-name="P1"><text:span text:style-name="T7">II śniadanie: </text:span><text:span text:style-name="T6">serek wiejski 100g</text:span></text:p>
            <text:p text:style-name="P5"/>
          </table:table-cell>
          <table:table-cell table:style-name="Tabela11.A1" office:value-type="string">
            <text:p text:style-name="P5">Chleb żytni 90g </text:p>
            <text:p text:style-name="P5">Masło ekstra 10g</text:p>
            <text:p text:style-name="P5">Kawa zbożowa z mlekiem 250ml</text:p>
            <text:p text:style-name="P5">Ser żółty 40g</text:p>
            <text:p text:style-name="P5"><text:s/>Polędwica drobiowa 50g</text:p>
            <text:p text:style-name="P5">Pomidor 60g</text:p>
            <text:p text:style-name="P5">Sałata 10g</text:p>
            <text:p text:style-name="P5"><text:s/>*(1,7)</text:p>
            <text:p text:style-name="P5"/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<text:s/>Polędwica drobiowa 50g</text:p>
            <text:p text:style-name="P5">Banan 1szt.</text:p>
            <text:p text:style-name="P5">*(1,7)</text:p>
            <text:p text:style-name="P5"/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z mlekiem 250ml</text:p>
            <text:p text:style-name="P5">Ser twarogowy, półtłusty 50g</text:p>
            <text:p text:style-name="P5"><text:s/>Polędwica drobiowa 50g</text:p>
            <text:p text:style-name="P5">Banan 1szt.</text:p>
            <text:p text:style-name="P5">*(1,7)</text:p>
            <text:p text:style-name="P5"/>
          </table:table-cell>
        </table:table-row>
        <table:table-row table:style-name="Tabela11.1">
          <table:table-cell table:style-name="Tabela11.A1" office:value-type="string">
            <text:p text:style-name="P22">OBIAD</text:p>
          </table:table-cell>
          <table:table-cell table:style-name="Tabela11.A1" office:value-type="string">
            <text:p text:style-name="P22">OBIAD</text:p>
          </table:table-cell>
          <table:table-cell table:style-name="Tabela11.A1" office:value-type="string">
            <text:p text:style-name="P22">OBIAD</text:p>
          </table:table-cell>
          <table:table-cell table:style-name="Tabela11.A1" office:value-type="string">
            <text:p text:style-name="P22">OBIAD</text:p>
          </table:table-cell>
          <table:table-cell table:style-name="Tabela11.A1" office:value-type="string">
            <text:p text:style-name="P22">OBIAD</text:p>
          </table:table-cell>
          <table:table-cell table:style-name="Tabela11.A1" office:value-type="string">
            <text:p text:style-name="P22">OBIAD</text:p>
          </table:table-cell>
          <table:table-cell table:style-name="Tabela11.A1" office:value-type="string">
            <text:p text:style-name="P22">OBIAD</text:p>
          </table:table-cell>
          <table:table-cell table:style-name="Tabela11.A1" office:value-type="string">
            <text:p text:style-name="P22">OBIAD</text:p>
          </table:table-cell>
        </table:table-row>
        <table:table-row table:style-name="Tabela11.1"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Surówka z selera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Surówka z selera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Surówka z selera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Surówka z selera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Surówka z selera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Marchewka na ciepło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Marchewka na ciepło 120g</text:p>
            <text:p text:style-name="P5">*(9)</text:p>
          </table:table-cell>
          <table:table-cell table:style-name="Tabela11.A1" office:value-type="string">
            <text:p text:style-name="P5">Rosół z ryżem 300ml</text:p>
            <text:p text:style-name="P5">Kurczak z pieca, parowany 120g</text:p>
            <text:p text:style-name="P5">Ziemniaki 200g</text:p>
            <text:p text:style-name="P5">Marchewka na ciepło 120g</text:p>
            <text:p text:style-name="P5">*(9)</text:p>
          </table:table-cell>
        </table:table-row>
        <table:table-row table:style-name="Tabela11.1"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  <table:table-cell table:style-name="Tabela11.A1" office:value-type="string">
            <text:p text:style-name="P4">PODWIECZOREK</text:p>
          </table:table-cell>
        </table:table-row>
        <table:table-row table:style-name="Tabela11.1">
          <table:table-cell table:style-name="Tabela11.A1" office:value-type="string">
            <text:p text:style-name="P5">Jogurt owocowy 100g</text:p>
          </table:table-cell>
          <table:table-cell table:style-name="Tabela11.A1" office:value-type="string">
            <text:p text:style-name="P5">Jogurt owocowy 100g</text:p>
          </table:table-cell>
          <table:table-cell table:style-name="Tabela11.A1" office:value-type="string">
            <text:p text:style-name="P5">Jogurt naturalny 100g</text:p>
          </table:table-cell>
          <table:table-cell table:style-name="Tabela11.A1" office:value-type="string">
            <text:p text:style-name="P5">Jogurt owocowy 100g</text:p>
          </table:table-cell>
          <table:table-cell table:style-name="Tabela11.A1" office:value-type="string">
            <text:p text:style-name="P1"><text:span text:style-name="T6">Jogurt owocowy100g</text:span><text:span text:style-name="T8"> </text:span></text:p>
            <text:p text:style-name="P76"/>
            <text:p text:style-name="P76"/>
            <text:p text:style-name="P76"/>
          </table:table-cell>
          <table:table-cell table:style-name="Tabela11.A1" office:value-type="string">
            <text:p text:style-name="P5">Jogurt owocowy 100g</text:p>
          </table:table-cell>
          <table:table-cell table:style-name="Tabela11.A1" office:value-type="string">
            <text:p text:style-name="P5">Jabłko gotowane 1 szt.</text:p>
          </table:table-cell>
          <table:table-cell table:style-name="Tabela11.A1" office:value-type="string">
            <text:p text:style-name="P5">Jogurt owocowy 100g</text:p>
          </table:table-cell>
        </table:table-row>
        <text:soft-page-break/>
        <table:table-row table:style-name="Tabela11.1">
          <table:table-cell table:style-name="Tabela11.A1" office:value-type="string">
            <text:p text:style-name="P2"/>
            <text:p text:style-name="P4">DIETA PODSTAWOWA</text:p>
            <text:p text:style-name="P35">D01, C01</text:p>
          </table:table-cell>
          <table:table-cell table:style-name="Tabela11.A1" office:value-type="string">
            <text:p text:style-name="P3"/>
            <text:p text:style-name="P4">DIETA</text:p>
            <text:p text:style-name="P4">ŁATWOSTRAWNA</text:p>
            <text:p text:style-name="P35">D02,C02</text:p>
          </table:table-cell>
          <table:table-cell table:style-name="Tabela11.A1" office:value-type="string">
            <text:p text:style-name="P2"/>
            <text:p text:style-name="P4">DIETA Z OGRANICZENIEM ŁATWO PRZYSWAJALNYCH WĘGLOWODANÓW</text:p>
            <text:p text:style-name="P4">D03, C03</text:p>
          </table:table-cell>
          <table:table-cell table:style-name="Tabela11.A1" office:value-type="string">
            <text:p text:style-name="P2"/>
            <text:p text:style-name="P4">DIETA Z ŁATWOSTRAWNA Z OGRANICZENIEM TŁUSZCZU </text:p>
            <text:p text:style-name="P4">D05</text:p>
            <text:p text:style-name="P2"/>
          </table:table-cell>
          <table:table-cell table:style-name="Tabela11.A1" office:value-type="string">
            <text:p text:style-name="P2"/>
            <text:p text:style-name="P4">DIETA BOGATOBIAŁKOWA</text:p>
            <text:p text:style-name="P35">D07</text:p>
          </table:table-cell>
          <table:table-cell table:style-name="Tabela11.A1" office:value-type="string">
            <text:p text:style-name="P3"/>
            <text:p text:style-name="P4">DIETA </text:p>
            <text:p text:style-name="P4">DZIECIĘCA PODSTAWOWA</text:p>
            <text:p text:style-name="P4">P01</text:p>
          </table:table-cell>
          <table:table-cell table:style-name="Tabela11.A1" office:value-type="string">
            <text:p text:style-name="P2"/>
            <text:p text:style-name="P4">DIETA</text:p>
            <text:p text:style-name="P4">BRAT</text:p>
          </table:table-cell>
          <table:table-cell table:style-name="Tabela11.A1" office:value-type="string">
            <text:p text:style-name="P2"/>
            <text:p text:style-name="P4">DIETA</text:p>
            <text:p text:style-name="P4">OSZCZEDZAJĄCA</text:p>
          </table:table-cell>
        </table:table-row>
        <table:table-row table:style-name="Tabela11.1">
          <table:table-cell table:style-name="Tabela11.A1" office:value-type="string">
            <text:p text:style-name="P22">KOLACJA</text:p>
          </table:table-cell>
          <table:table-cell table:style-name="Tabela11.A1" office:value-type="string">
            <text:p text:style-name="P22">KOLACJA</text:p>
          </table:table-cell>
          <table:table-cell table:style-name="Tabela11.A1" office:value-type="string">
            <text:p text:style-name="P22">KOLACJA</text:p>
          </table:table-cell>
          <table:table-cell table:style-name="Tabela11.A1" office:value-type="string">
            <text:p text:style-name="P22">KOLACJA</text:p>
          </table:table-cell>
          <table:table-cell table:style-name="Tabela11.A1" office:value-type="string">
            <text:p text:style-name="P22">KOLACJA</text:p>
          </table:table-cell>
          <table:table-cell table:style-name="Tabela11.A1" office:value-type="string">
            <text:p text:style-name="P22">KOLACJA</text:p>
          </table:table-cell>
          <table:table-cell table:style-name="Tabela11.A1" office:value-type="string">
            <text:p text:style-name="P22">KOLACJA</text:p>
          </table:table-cell>
          <table:table-cell table:style-name="Tabela11.A1" office:value-type="string">
            <text:p text:style-name="P22">KOLACAJA</text:p>
          </table:table-cell>
        </table:table-row>
        <table:table-row table:style-name="Tabela11.10">
          <table:table-cell table:style-name="Tabela11.A1" office:value-type="string">
            <text:p text:style-name="P5">Chleb żytni <text:s/>90g </text:p>
            <text:p text:style-name="P5">Masło ekstra 10g</text:p>
            <text:p text:style-name="P5">Kawa zbożowa 250ml</text:p>
            <text:p text:style-name="P5">Pomidor 60g</text:p>
            <text:p text:style-name="P32">Sałata 10g</text:p>
            <text:p text:style-name="P5">Kiełbasa delikatesowa z kurczaka 50g</text:p>
            <text:p text:style-name="P5">Serek wiejski 50g</text:p>
            <text:p text:style-name="P5">*(1,7)</text:p>
          </table:table-cell>
          <table:table-cell table:style-name="Tabela11.A1" office:value-type="string">
            <text:p text:style-name="P5">Chleb żytnia 90g </text:p>
            <text:p text:style-name="P5">Masło ekstra 10g</text:p>
            <text:p text:style-name="P5">Kawa zbożowa 250ml</text:p>
            <text:p text:style-name="P5">Pomidor 60g</text:p>
            <text:p text:style-name="P32">Sałata 10g</text:p>
            <text:p text:style-name="P5">Kiełbasa delikatesowa z kurczaka 50g</text:p>
            <text:p text:style-name="P5">Serek wiejski 50g</text:p>
            <text:p text:style-name="P5">*(1,7)</text:p>
          </table:table-cell>
          <table:table-cell table:style-name="Tabela11.A1" office:value-type="string">
            <text:p text:style-name="P5">Chleb razowy 105g </text:p>
            <text:p text:style-name="P5">Masło ekstra 10g</text:p>
            <text:p text:style-name="P5">Kawa zbożowa 250ml</text:p>
            <text:p text:style-name="P5">Pomidor 60g</text:p>
            <text:p text:style-name="P32">Sałata 10g</text:p>
            <text:p text:style-name="P5">Kiełbasa delikatesowa z kurczaka 50g</text:p>
            <text:p text:style-name="P5">Serek wiejski 50g</text:p>
            <text:p text:style-name="P5">Pomidor 50g</text:p>
            <text:p text:style-name="P5">*(1,7)</text:p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Pomidor 60g</text:p>
            <text:p text:style-name="P32">Sałata 10g</text:p>
            <text:p text:style-name="P5">Kiełbasa delikatesowa z kurczaka 50g</text:p>
            <text:p text:style-name="P5">Serek wiejski 50g</text:p>
            <text:p text:style-name="P5">*(1,7)</text:p>
          </table:table-cell>
          <table:table-cell table:style-name="Tabela11.A1" office:value-type="string">
            <text:p text:style-name="P5">Chleb żytni 120g </text:p>
            <text:p text:style-name="P5">Masło ekstra 10g</text:p>
            <text:p text:style-name="P5">Kawa zbożowa 250ml</text:p>
            <text:p text:style-name="P5">Pomidor 60g</text:p>
            <text:p text:style-name="P32">Sałata 10g</text:p>
            <text:p text:style-name="P5">Kiełbasa delikatesowa z kurczaka 50g</text:p>
            <text:p text:style-name="P5">Serek wiejski 50g</text:p>
            <text:p text:style-name="P5">*(1,7)</text:p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Kiełbasa delikatesowa z kurczaka 40g</text:p>
            <text:p text:style-name="P5">Serek wiejski 50g</text:p>
            <text:p text:style-name="P5">Pomidor 50g</text:p>
            <text:p text:style-name="P32">Sałata 10g</text:p>
            <text:p text:style-name="P5">*(1,7)</text:p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Kiełbasa delikatesowa z kurczaka 40g</text:p>
            <text:p text:style-name="P5">Jabłko parzone 1szt.</text:p>
            <text:p text:style-name="P5">*1</text:p>
          </table:table-cell>
          <table:table-cell table:style-name="Tabela11.A1" office:value-type="string">
            <text:p text:style-name="P5">Chleb pszenny 90g </text:p>
            <text:p text:style-name="P5">Masło ekstra 10g</text:p>
            <text:p text:style-name="P5">Kawa zbożowa 250ml</text:p>
            <text:p text:style-name="P5">Kiełbasa delikatesowa z kurczaka 40g</text:p>
            <text:p text:style-name="P5">Jabłko parzone 1szt.</text:p>
            <text:p text:style-name="P5">*1</text:p>
          </table:table-cell>
        </table:table-row>
        <table:table-row table:style-name="Tabela11.11">
          <table:table-cell table:style-name="Tabela11.A1" office:value-type="string">
            <text:p text:style-name="P5">Energia: 2164kcal</text:p>
            <text:p text:style-name="P5">Białko ogółem: 91,20g</text:p>
            <text:p text:style-name="P5">Węglowodany ogółem: 263,22g</text:p>
            <text:p text:style-name="P5">Węglowodany przyswajalne: 54,15g</text:p>
            <text:p text:style-name="P5">Tłuszcz: 67,87g</text:p>
            <text:p text:style-name="P5">Kwasy tłuszczowe nasycone: 31,17g</text:p>
            <text:p text:style-name="P5">Błonnik pokarmowy: 29,43g</text:p>
            <text:p text:style-name="P5">Sól: 3,08g</text:p>
          </table:table-cell>
          <table:table-cell table:style-name="Tabela11.A1" office:value-type="string">
            <text:p text:style-name="P5">Energia: 2141kcal</text:p>
            <text:p text:style-name="P5">Białko ogółem: <text:s/>90,22g</text:p>
            <text:p text:style-name="P5">Węglowodany ogółem: 257,21g</text:p>
            <text:p text:style-name="P5">Węglowodany przyswajalne: 52,95g</text:p>
            <text:p text:style-name="P5">Tłuszcz: 65,65g</text:p>
            <text:p text:style-name="P5">Kwasy tłuszczowe nasycone: 29,14g</text:p>
            <text:p text:style-name="P5">Błonnik pokarmowy: 30,49g</text:p>
            <text:p text:style-name="P5">Sól: 2,61g</text:p>
          </table:table-cell>
          <table:table-cell table:style-name="Tabela11.A1" office:value-type="string">
            <text:p text:style-name="P5">Energia: 2154kcal</text:p>
            <text:p text:style-name="P5">Białko ogółem: 92,76g</text:p>
            <text:p text:style-name="P5">Węglowodany ogółem: 235,72g</text:p>
            <text:p text:style-name="P5">Węglowodany przyswajalne: 57,81g</text:p>
            <text:p text:style-name="P5">Tłuszcz: 66,58g</text:p>
            <text:p text:style-name="P5">Kwasy tłuszczowe nasycone: 33,27g</text:p>
            <text:p text:style-name="P5">Błonnik pokarmowy: 31,04g</text:p>
            <text:p text:style-name="P5">Sól: 3,04g</text:p>
          </table:table-cell>
          <table:table-cell table:style-name="Tabela11.A1" office:value-type="string">
            <text:p text:style-name="P5">Energia: 2036 kcal</text:p>
            <text:p text:style-name="P5">Białko ogółem: 92,86g</text:p>
            <text:p text:style-name="P5">Węglowodany ogółem: 251,39g</text:p>
            <text:p text:style-name="P5">Węglowodany przyswajalne: 52,99g</text:p>
            <text:p text:style-name="P5">Tłuszcz: 52,24g</text:p>
            <text:p text:style-name="P5">Kwasy tłuszczowe nasycone: 27,75g</text:p>
            <text:p text:style-name="P5">Błonnik pokarmowy: 27,82g</text:p>
            <text:p text:style-name="P5">Sól: 2.57g</text:p>
          </table:table-cell>
          <table:table-cell table:style-name="Tabela11.A1" office:value-type="string">
            <text:p text:style-name="P5">Energia: 2217 kcal</text:p>
            <text:p text:style-name="P5">Białko ogółem: 102,13g</text:p>
            <text:p text:style-name="P5">Węglowodany ogółem: 273,66g</text:p>
            <text:p text:style-name="P5">Węglowodany przyswajalne: 59,22g</text:p>
            <text:p text:style-name="P5">Tłuszcz: 73,11g</text:p>
            <text:p text:style-name="P5">Kwasy tłuszczowe nasycone: 34,6g</text:p>
            <text:p text:style-name="P5">Błonnik pokarmowy: 31,48g</text:p>
            <text:p text:style-name="P5">Sól: 2,88g</text:p>
          </table:table-cell>
          <table:table-cell table:style-name="Tabela11.A1" office:value-type="string">
            <text:p text:style-name="P5">Energia: 2141kcal</text:p>
            <text:p text:style-name="P5">Białko ogółem: <text:s/>90,22g</text:p>
            <text:p text:style-name="P5">Węglowodany ogółem: 257,21g</text:p>
            <text:p text:style-name="P5">Węglowodany przyswajalne: 52,95g</text:p>
            <text:p text:style-name="P5">Tłuszcz: 65,65g</text:p>
            <text:p text:style-name="P5">Kwasy tłuszczowe nasycone: 29,14g</text:p>
            <text:p text:style-name="P5">Błonnik pokarmowy: 30,49g</text:p>
            <text:p text:style-name="P5">Sól: 2,61g</text:p>
          </table:table-cell>
          <table:table-cell table:style-name="Tabela11.A1" office:value-type="string">
            <text:p text:style-name="P5">Energia: 1564 kcal</text:p>
            <text:p text:style-name="P5">Białko ogółem: 51,09g</text:p>
            <text:p text:style-name="P5">Węglowodany ogółem: 163,32g</text:p>
            <text:p text:style-name="P5">Węglowodany przyswajalne: 33,11g</text:p>
            <text:p text:style-name="P5">Tłuszcz: 26,98g</text:p>
            <text:p text:style-name="P5">Kwasy tłuszczowe nasycone: 19,64g</text:p>
            <text:p text:style-name="P5">Błonnik pokarmowy: 10,43g</text:p>
            <text:p text:style-name="P5">Sól: <text:s/>1,6g</text:p>
          </table:table-cell>
          <table:table-cell table:style-name="Tabela11.A1" office:value-type="string">
            <text:p text:style-name="P5">Energia: 1923 kcal</text:p>
            <text:p text:style-name="P5">Białko ogółem: 63,09g</text:p>
            <text:p text:style-name="P5">Węglowodany ogółem: 223g</text:p>
            <text:p text:style-name="P5">Węglowodany przyswajalne: 39,95g</text:p>
            <text:p text:style-name="P5">Tłuszcz: 47,54g</text:p>
            <text:p text:style-name="P5">Kwasy tłuszczowe nasycone: 19,06g</text:p>
            <text:p text:style-name="P5">Błonnik pokarmowy: 32,98g</text:p>
            <text:p text:style-name="P5">Sól: 1,90</text:p>
          </table:table-cell>
        </table:table-row>
      </table:table>
      <text:p text:style-name="P81"><text:span text:style-name="T1"><text:s/></text:span><text:span text:style-name="T2">PONIEDZIAŁEK 17.08.2026</text:span></text:p>
      <text:p text:style-name="P36"/>
      <text:p text:style-name="P20">ALERGENY:</text:p>
      <text:p text:style-name="P46"><text:span text:style-name="T3">1.Zbo</text:span><text:span text:style-name="T5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5" table:style-name="Tabela5">
        <table:table-column table:style-name="Tabela5.A"/>
        <table:table-column table:style-name="Tabela5.B"/>
        <table:table-column table:style-name="Tabela5.C"/>
        <table:table-column table:style-name="Tabela5.D"/>
        <table:table-column table:style-name="Tabela5.E"/>
        <table:table-column table:style-name="Tabela5.C"/>
        <table:table-column table:style-name="Tabela5.G"/>
        <table:table-column table:style-name="Tabela5.H"/>
        <table:table-row table:style-name="Tabela5.1">
          <table:table-cell table:style-name="Tabela5.A1" office:value-type="string">
            <text:p text:style-name="P53"/>
            <text:p text:style-name="P65">DIETA PODSTAWOWA</text:p>
            <text:p text:style-name="P65">D01, C01</text:p>
          </table:table-cell>
          <table:table-cell table:style-name="Tabela5.A1" office:value-type="string">
            <text:p text:style-name="P66"/>
            <text:p text:style-name="P65">DIETA</text:p>
            <text:p text:style-name="P65">ŁATWOSTRAWNA</text:p>
            <text:p text:style-name="P65">D02, D03</text:p>
          </table:table-cell>
          <table:table-cell table:style-name="Tabela5.A1" office:value-type="string">
            <text:p text:style-name="P68"/>
            <text:p text:style-name="P67">DIETA Z OGRANICZENIEM ŁATWO PRZYSWAJALNYCH WĘGLOWODANÓW</text:p>
            <text:p text:style-name="P67">D03, C03</text:p>
          </table:table-cell>
          <table:table-cell table:style-name="Tabela5.A1" office:value-type="string">
            <text:p text:style-name="P66"/>
            <text:p text:style-name="P65">DIETA ŁATWOSTRAWNA Z OGRANICZENIEM TŁUSZCZU</text:p>
            <text:p text:style-name="P65">D05</text:p>
            <text:p text:style-name="P69"/>
          </table:table-cell>
          <table:table-cell table:style-name="Tabela5.A1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5.A1" office:value-type="string">
            <text:p text:style-name="P66"/>
            <text:p text:style-name="P65">DIETA</text:p>
            <text:p text:style-name="P65"><text:s/>DZIECIĘCA</text:p>
            <text:p text:style-name="P65">P01</text:p>
          </table:table-cell>
          <table:table-cell table:style-name="Tabela5.A1" office:value-type="string">
            <text:p text:style-name="P66"/>
            <text:p text:style-name="P65">DIETA</text:p>
            <text:p text:style-name="P65"><text:s/>BRAT</text:p>
          </table:table-cell>
          <table:table-cell table:style-name="Tabela5.H1" office:value-type="string">
            <text:p text:style-name="P66"/>
            <text:p text:style-name="P65">DIETA</text:p>
            <text:p text:style-name="P65"><text:s/>OSZCZEDZAJACA</text:p>
          </table:table-cell>
        </table:table-row>
        <table:table-row table:style-name="Tabela5.1">
          <table:table-cell table:style-name="Tabela5.A1" office:value-type="string">
            <text:p text:style-name="P16">ŚNIADANIE</text:p>
          </table:table-cell>
          <table:table-cell table:style-name="Tabela5.A1" office:value-type="string">
            <text:p text:style-name="P16">ŚNIADANIE</text:p>
          </table:table-cell>
          <table:table-cell table:style-name="Tabela5.A1" office:value-type="string">
            <text:p text:style-name="P16">ŚNIADANIE</text:p>
          </table:table-cell>
          <table:table-cell table:style-name="Tabela5.A1" office:value-type="string">
            <text:p text:style-name="P16">ŚNIADANIE</text:p>
          </table:table-cell>
          <table:table-cell table:style-name="Tabela5.A1" office:value-type="string">
            <text:p text:style-name="P16">ŚNIADANIE</text:p>
          </table:table-cell>
          <table:table-cell table:style-name="Tabela5.A1" office:value-type="string">
            <text:p text:style-name="P16">ŚNIADANIE</text:p>
          </table:table-cell>
          <table:table-cell table:style-name="Tabela5.A1" office:value-type="string">
            <text:p text:style-name="P16">ŚNIADANIE</text:p>
          </table:table-cell>
          <table:table-cell table:style-name="Tabela5.H1" office:value-type="string">
            <text:p text:style-name="P16">ŚNIADANIE</text:p>
          </table:table-cell>
        </table:table-row>
        <table:table-row table:style-name="Tabela5.1">
          <table:table-cell table:style-name="Tabela5.A1" office:value-type="string">
            <text:p text:style-name="P1"><text:span text:style-name="T3">Chleb </text:span><text:span text:style-name="T5">żytni <text:s/>90g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Szynka wiejska 50g</text:p>
            <text:p text:style-name="P38">Serek topiony 17g</text:p>
            <text:p text:style-name="P38">Pomidor 50g</text:p>
            <text:p text:style-name="P38">Sałata 10g</text:p>
            <text:p text:style-name="P25">*(1,7)</text:p>
            <text:p text:style-name="P5"><text:span text:style-name="T27">II śniadanie C01 3tc </text:span><text:span text:style-name="T28">kanapka z serem</text:span></text:p>
          </table:table-cell>
          <table:table-cell table:style-name="Tabela5.A1" office:value-type="string">
            <text:p text:style-name="P1"><text:span text:style-name="T3">Chleb </text:span><text:span text:style-name="T5">żytni <text:s/>90g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Szynka wiejska 50g</text:p>
            <text:p text:style-name="P38">Serek topiony 17g</text:p>
            <text:p text:style-name="P38">Pomidor 50g</text:p>
            <text:p text:style-name="P38">Sałata 10g</text:p>
            <text:p text:style-name="P25">*(1,7)</text:p>
          </table:table-cell>
          <table:table-cell table:style-name="Tabela5.A1" office:value-type="string">
            <text:p text:style-name="P25">Chleb razowy 105g 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Szynka wiejska 50g</text:p>
            <text:p text:style-name="P38">Serek topiony 17g</text:p>
            <text:p text:style-name="P38">Pomidor 50g</text:p>
            <text:p text:style-name="P38">Sałata 10g</text:p>
            <text:p text:style-name="P26">*(1,7)</text:p>
            <text:p text:style-name="P26"><text:span text:style-name="T17">II śniadanie: </text:span><text:span text:style-name="T18">kiwi 1szt.</text:span></text:p>
          </table:table-cell>
          <table:table-cell table:style-name="Tabela5.A1" office:value-type="string">
            <text:p text:style-name="P1"><text:span text:style-name="T3">Chleb </text:span><text:span text:style-name="T5">pszenny 90g 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Szynka wiejska 50g</text:p>
            <text:p text:style-name="P38">Serek wiejski 40g</text:p>
            <text:p text:style-name="P38">Pomidor 50g</text:p>
            <text:p text:style-name="P38">Sałata 10g</text:p>
            <text:p text:style-name="P25">*(1,7)</text:p>
          </table:table-cell>
          <table:table-cell table:style-name="Tabela5.A1" office:value-type="string">
            <text:p text:style-name="P1"><text:span text:style-name="T3">Chleb </text:span><text:span text:style-name="T5">żytni 120g</text:span></text:p>
            <text:p text:style-name="P1"><text:span text:style-name="T3">Mas</text:span><text:span text:style-name="T5">ło ekstra 15g</text:span></text:p>
            <text:p text:style-name="P1"><text:span text:style-name="T3">Kawa zbo</text:span><text:span text:style-name="T5">żowa z mlekiem 250ml</text:span></text:p>
            <text:p text:style-name="P25">Szynka wiejska 50g</text:p>
            <text:p text:style-name="P38">Serek topiony 17g</text:p>
            <text:p text:style-name="P38">Pomidor 50g</text:p>
            <text:p text:style-name="P38">Sałata 10g</text:p>
            <text:p text:style-name="P25">*(1,7)</text:p>
            <text:p text:style-name="P7">II śniadanie: jogurt naturalny 100g </text:p>
          </table:table-cell>
          <table:table-cell table:style-name="Tabela5.A1" office:value-type="string">
            <text:p text:style-name="P1"><text:span text:style-name="T3">Chleb </text:span><text:span text:style-name="T5">żytni 90g 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Szynka wiejska 50g</text:p>
            <text:p text:style-name="P38">Serek topiony 17g</text:p>
            <text:p text:style-name="P38">Pomidor 50g</text:p>
            <text:p text:style-name="P38">Sałata 10g</text:p>
            <text:p text:style-name="P25">*(1,7)</text:p>
          </table:table-cell>
          <table:table-cell table:style-name="Tabela5.A1" office:value-type="string">
            <text:p text:style-name="P1"><text:span text:style-name="T3">Chleb </text:span><text:span text:style-name="T5">pszenny 90g</text:span></text:p>
            <text:p text:style-name="P1"><text:span text:style-name="T3">Mas</text:span><text:span text:style-name="T5">ło ekstra 10g</text:span></text:p>
            <text:p text:style-name="P1"><text:span text:style-name="T3">Herbata owocowa</text:span><text:span text:style-name="T5"> 250ml</text:span></text:p>
            <text:p text:style-name="P25">Szynka wiejska 50g</text:p>
            <text:p text:style-name="P38">Banan 1szt.</text:p>
            <text:p text:style-name="P25">*(1,7)</text:p>
          </table:table-cell>
          <table:table-cell table:style-name="Tabela5.H1" office:value-type="string">
            <text:p text:style-name="P25">Chleb pszenny 90g</text:p>
            <text:p text:style-name="P25">Mało ekstra 10g</text:p>
            <text:p text:style-name="P25">Kawa zbożowa z mlekiem 250ml</text:p>
            <text:p text:style-name="P25">Szynka wiejska 50g</text:p>
            <text:p text:style-name="P38">Banan 1szt.</text:p>
            <text:p text:style-name="P25">*(1,7)</text:p>
          </table:table-cell>
        </table:table-row>
        <table:table-row table:style-name="Tabela5.1">
          <table:table-cell table:style-name="Tabela5.A1" office:value-type="string">
            <text:p text:style-name="P27">OBIAD</text:p>
          </table:table-cell>
          <table:table-cell table:style-name="Tabela5.A1" office:value-type="string">
            <text:p text:style-name="P27">OBIAD</text:p>
          </table:table-cell>
          <table:table-cell table:style-name="Tabela5.A1" office:value-type="string">
            <text:p text:style-name="P27">OBIAD</text:p>
          </table:table-cell>
          <table:table-cell table:style-name="Tabela5.A1" office:value-type="string">
            <text:p text:style-name="P27">OBIAD</text:p>
          </table:table-cell>
          <table:table-cell table:style-name="Tabela5.A1" office:value-type="string">
            <text:p text:style-name="P27">OBIAD</text:p>
          </table:table-cell>
          <table:table-cell table:style-name="Tabela5.A1" office:value-type="string">
            <text:p text:style-name="P27">OBIAD</text:p>
          </table:table-cell>
          <table:table-cell table:style-name="Tabela5.A1" office:value-type="string">
            <text:p text:style-name="P27">OBIAD</text:p>
          </table:table-cell>
          <table:table-cell table:style-name="Tabela5.H1" office:value-type="string">
            <text:p text:style-name="P27">OBIAD</text:p>
          </table:table-cell>
        </table:table-row>
        <table:table-row table:style-name="Tabela5.1">
          <table:table-cell table:style-name="Tabela5.A1" office:value-type="string">
            <text:p text:style-name="P25">Zupa szczawiowa 300ml</text:p>
            <text:p text:style-name="P38">Makaron 200g</text:p>
            <text:p text:style-name="P38">Gulasz drobiowy gotowany 100g</text:p>
            <text:p text:style-name="P38">Surówka z kapusty pekińskiej 120g</text:p>
            <text:p text:style-name="P25">*(1,3,7,9)</text:p>
            <text:p text:style-name="P38"/>
          </table:table-cell>
          <table:table-cell table:style-name="Tabela5.A1" office:value-type="string">
            <text:p text:style-name="P25">Zupa <text:s/>marchwianka 300ml</text:p>
            <text:p text:style-name="P38">Makaron 200g</text:p>
            <text:p text:style-name="P38">Gulasz drobiowy gotowany 100g</text:p>
            <text:p text:style-name="P38">Surówka z kapusty pekińskiej 120g</text:p>
            <text:p text:style-name="P25">*(1,3,7,9)</text:p>
          </table:table-cell>
          <table:table-cell table:style-name="Tabela5.A1" office:value-type="string">
            <text:p text:style-name="P25">Zupa <text:s/>marchwianka 300ml</text:p>
            <text:p text:style-name="P38">Makaron 200g</text:p>
            <text:p text:style-name="P38">Gulasz drobiowy gotowany 100g</text:p>
            <text:p text:style-name="P38">Surówka z kapusty pekińskiej 120g</text:p>
            <text:p text:style-name="P25">*(1,3,7,9)</text:p>
          </table:table-cell>
          <table:table-cell table:style-name="Tabela5.A1" office:value-type="string">
            <text:p text:style-name="P25">Zupa <text:s/>marchwianka b/śmietany 300ml</text:p>
            <text:p text:style-name="P38">Makaron 200g</text:p>
            <text:p text:style-name="P38">Gulasz drobiowy gotowany 100g</text:p>
            <text:p text:style-name="P38">Surówka z kapusty pekińskiej 120g</text:p>
            <text:p text:style-name="P25">*(1,3,7,9)</text:p>
          </table:table-cell>
          <table:table-cell table:style-name="Tabela5.A1" office:value-type="string">
            <text:p text:style-name="P25">Zupa <text:s/>marchwianka 300ml</text:p>
            <text:p text:style-name="P38">Makaron 200g</text:p>
            <text:p text:style-name="P38">Gulasz drobiowy gotowany 100g</text:p>
            <text:p text:style-name="P38">Surówka z kapusty pekińskiej 120g</text:p>
            <text:p text:style-name="P25">*(1,3,7,9)</text:p>
          </table:table-cell>
          <table:table-cell table:style-name="Tabela5.A1" office:value-type="string">
            <text:p text:style-name="P25">Zupa <text:s/>marchwianka 300ml</text:p>
            <text:p text:style-name="P38">Makaron 200g</text:p>
            <text:p text:style-name="P38">Gulasz drobiowy gotowany 100g</text:p>
            <text:p text:style-name="P38">Surówka z kapusty pekińskiej 120g</text:p>
            <text:p text:style-name="P25">*(1,3,7,9)</text:p>
          </table:table-cell>
          <table:table-cell table:style-name="Tabela5.A1" office:value-type="string">
            <text:p text:style-name="P25">Zupa <text:s/>marchwianka b/śmietany 300ml</text:p>
            <text:p text:style-name="P38">Makaron 200g</text:p>
            <text:p text:style-name="P38">Gulasz drobiowy gotowany 100g</text:p>
            <text:p text:style-name="P38">Marchew gotowana 100g</text:p>
            <text:p text:style-name="P25">*(1,3,7,9)</text:p>
          </table:table-cell>
          <table:table-cell table:style-name="Tabela5.H1" office:value-type="string">
            <text:p text:style-name="P25">Zupa <text:s/>marchwianka b/śmietany 300ml</text:p>
            <text:p text:style-name="P38">Makaron 200g</text:p>
            <text:p text:style-name="P38">Gulasz drobiowy gotowany 100g</text:p>
            <text:p text:style-name="P38">Marchew gotowana 100g</text:p>
            <text:p text:style-name="P25">*(1,3,7,9)</text:p>
            <text:p text:style-name="P38"/>
            <text:p text:style-name="P38"/>
            <text:p text:style-name="P38"/>
          </table:table-cell>
        </table:table-row>
        <table:table-row table:style-name="Tabela5.1">
          <table:table-cell table:style-name="Tabela5.A1" office:value-type="string">
            <text:p text:style-name="P27">PODWIECZOREK</text:p>
          </table:table-cell>
          <table:table-cell table:style-name="Tabela5.A1" office:value-type="string">
            <text:p text:style-name="P27">PODWIECZOREK</text:p>
          </table:table-cell>
          <table:table-cell table:style-name="Tabela5.A1" office:value-type="string">
            <text:p text:style-name="P27">PODWIECZOREK</text:p>
          </table:table-cell>
          <table:table-cell table:style-name="Tabela5.A1" office:value-type="string">
            <text:p text:style-name="P27">PODWIECZOREK</text:p>
          </table:table-cell>
          <table:table-cell table:style-name="Tabela5.A1" office:value-type="string">
            <text:p text:style-name="P27">PODWIECZOREK</text:p>
          </table:table-cell>
          <table:table-cell table:style-name="Tabela5.A1" office:value-type="string">
            <text:p text:style-name="P27">PODWIECZOREK</text:p>
          </table:table-cell>
          <table:table-cell table:style-name="Tabela5.A1" office:value-type="string">
            <text:p text:style-name="P27">PODWIECZOREK</text:p>
          </table:table-cell>
          <table:table-cell table:style-name="Tabela5.H1" office:value-type="string">
            <text:p text:style-name="P27">PODWIECZOREK</text:p>
          </table:table-cell>
        </table:table-row>
        <table:table-row table:style-name="Tabela5.1">
          <table:table-cell table:style-name="Tabela5.A1" office:value-type="string">
            <text:p text:style-name="P25">Herbatniki maślane 1op.</text:p>
            <text:p text:style-name="P38">*1,3,7</text:p>
            <text:p text:style-name="P38"/>
          </table:table-cell>
          <table:table-cell table:style-name="Tabela5.A1" office:value-type="string">
            <text:p text:style-name="P25">Herbatniki maślane 1op.</text:p>
            <text:p text:style-name="P25">*1,3,7</text:p>
          </table:table-cell>
          <table:table-cell table:style-name="Tabela5.A1" office:value-type="string">
            <text:p text:style-name="P25">Kefir 200ml *7</text:p>
          </table:table-cell>
          <table:table-cell table:style-name="Tabela5.A1" office:value-type="string">
            <text:p text:style-name="P25">Herbatniki maślane 1op.</text:p>
            <text:p text:style-name="P25">*1,3,7</text:p>
          </table:table-cell>
          <table:table-cell table:style-name="Tabela5.A1" office:value-type="string">
            <text:p text:style-name="P25">Herbatniki maślane 1op.</text:p>
            <text:p text:style-name="P25">*1,3,7</text:p>
          </table:table-cell>
          <table:table-cell table:style-name="Tabela5.A1" office:value-type="string">
            <text:p text:style-name="P25">Herbatniki maślane 1op.</text:p>
            <text:p text:style-name="P25">*1,3,7</text:p>
          </table:table-cell>
          <table:table-cell table:style-name="Tabela5.A1" office:value-type="string">
            <text:p text:style-name="P25">Herbatniki maślane 1op.</text:p>
            <text:p text:style-name="P25">*1,3,7</text:p>
          </table:table-cell>
          <table:table-cell table:style-name="Tabela5.H1" office:value-type="string">
            <text:p text:style-name="P25">Herbatniki maślane 1op.</text:p>
            <text:p text:style-name="P25">*1,3,7</text:p>
          </table:table-cell>
        </table:table-row>
        <text:soft-page-break/>
        <table:table-row table:style-name="Tabela5.1">
          <table:table-cell table:style-name="Tabela5.A1" office:value-type="string">
            <text:p text:style-name="P53"/>
            <text:p text:style-name="P65">DIETA PODSTAWOWA</text:p>
            <text:p text:style-name="P65">D01, C01</text:p>
          </table:table-cell>
          <table:table-cell table:style-name="Tabela5.A1" office:value-type="string">
            <text:p text:style-name="P66"/>
            <text:p text:style-name="P65">DIETA</text:p>
            <text:p text:style-name="P65">ŁATWOSTRAWNA</text:p>
            <text:p text:style-name="P65">D02, D03</text:p>
          </table:table-cell>
          <table:table-cell table:style-name="Tabela5.A1" office:value-type="string">
            <text:p text:style-name="P68"/>
            <text:p text:style-name="P67">DIETA Z OGRANICZENIEM ŁATWO PRZYSWAJALNYCH WĘGLOWODANÓW</text:p>
            <text:p text:style-name="P67">D03, C03</text:p>
          </table:table-cell>
          <table:table-cell table:style-name="Tabela5.A1" office:value-type="string">
            <text:p text:style-name="P66"/>
            <text:p text:style-name="P65">DIETA ŁATWOSTRAWNA Z OGRANICZENIEM TŁUSZCZU</text:p>
            <text:p text:style-name="P65">D05</text:p>
            <text:p text:style-name="P69"/>
          </table:table-cell>
          <table:table-cell table:style-name="Tabela5.A1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5.A1" office:value-type="string">
            <text:p text:style-name="P66"/>
            <text:p text:style-name="P65">DIETA</text:p>
            <text:p text:style-name="P65"><text:s/>DZIECIĘCA</text:p>
            <text:p text:style-name="P65">P01</text:p>
          </table:table-cell>
          <table:table-cell table:style-name="Tabela5.A1" office:value-type="string">
            <text:p text:style-name="P66"/>
            <text:p text:style-name="P65">DIETA</text:p>
            <text:p text:style-name="P65"><text:s/>BRAT</text:p>
          </table:table-cell>
          <table:table-cell table:style-name="Tabela5.H1" office:value-type="string">
            <text:p text:style-name="P66"/>
            <text:p text:style-name="P65">DIETA</text:p>
            <text:p text:style-name="P65"><text:s/>OSZCZEDZAJACA</text:p>
          </table:table-cell>
        </table:table-row>
        <table:table-row table:style-name="Tabela5.1">
          <table:table-cell table:style-name="Tabela5.A1" office:value-type="string">
            <text:p text:style-name="P28">KOLACJA</text:p>
          </table:table-cell>
          <table:table-cell table:style-name="Tabela5.A1" office:value-type="string">
            <text:p text:style-name="P28">KOLACJA</text:p>
          </table:table-cell>
          <table:table-cell table:style-name="Tabela5.A1" office:value-type="string">
            <text:p text:style-name="P28">KOLACJA</text:p>
          </table:table-cell>
          <table:table-cell table:style-name="Tabela5.A1" office:value-type="string">
            <text:p text:style-name="P28">KOLACJA</text:p>
          </table:table-cell>
          <table:table-cell table:style-name="Tabela5.A1" office:value-type="string">
            <text:p text:style-name="P28">KOLACJA</text:p>
          </table:table-cell>
          <table:table-cell table:style-name="Tabela5.A1" office:value-type="string">
            <text:p text:style-name="P28">KOLACJA</text:p>
          </table:table-cell>
          <table:table-cell table:style-name="Tabela5.A1" office:value-type="string">
            <text:p text:style-name="P28">KOLACJA</text:p>
          </table:table-cell>
          <table:table-cell table:style-name="Tabela5.H1" office:value-type="string">
            <text:p text:style-name="P28">KOLACJA</text:p>
          </table:table-cell>
        </table:table-row>
        <table:table-row table:style-name="Tabela5.10">
          <table:table-cell table:style-name="Tabela5.A1" office:value-type="string">
            <text:p text:style-name="P1"><text:span text:style-name="T3">Chleb </text:span><text:span text:style-name="T5">żytni 90g</text:span></text:p>
            <text:p text:style-name="P1"><text:span text:style-name="T3">Mas</text:span><text:span text:style-name="T5">ło ekstra 10g</text:span></text:p>
            <text:p text:style-name="P17">Kawa zbożowa z mlekiem 250g</text:p>
            <text:p text:style-name="P25">Szynka wieprzowa 50g</text:p>
            <text:p text:style-name="P38">Dżem 25g</text:p>
            <text:p text:style-name="P38">Pomidor 40g</text:p>
            <text:p text:style-name="P38">Sałata 10g</text:p>
            <text:p text:style-name="P25">*(1,3,7)</text:p>
          </table:table-cell>
          <table:table-cell table:style-name="Tabela5.A1" office:value-type="string">
            <text:p text:style-name="P1"><text:span text:style-name="T3">Chleb </text:span><text:span text:style-name="T5">żytni 90g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zynka wieprzowa 50g</text:p>
            <text:p text:style-name="P38">Dżem 25g</text:p>
            <text:p text:style-name="P38">Pomidor 40g</text:p>
            <text:p text:style-name="P25">Sałata 10g</text:p>
            <text:p text:style-name="P25">*(1,3,7)</text:p>
          </table:table-cell>
          <table:table-cell table:style-name="Tabela5.A1" office:value-type="string">
            <text:p text:style-name="P1"><text:span text:style-name="T3">Chleb </text:span><text:span text:style-name="T5">razowy <text:s/>105g </text:span></text:p>
            <text:p text:style-name="P1"><text:span text:style-name="T3">Mas</text:span><text:span text:style-name="T5">ło ekstra 10g</text:span></text:p>
            <text:p text:style-name="P17">Kawa zbożowa z mlekiem 250g</text:p>
            <text:p text:style-name="P25">Szynka wieprzowa 50g</text:p>
            <text:p text:style-name="P38">Paprykarz szczeciński 30g</text:p>
            <text:p text:style-name="P38">Pomidor 40g</text:p>
            <text:p text:style-name="P25">Sałata 10g</text:p>
            <text:p text:style-name="P25">*(1,3,7)</text:p>
          </table:table-cell>
          <table:table-cell table:style-name="Tabela5.A1" office:value-type="string">
            <text:p text:style-name="P1"><text:span text:style-name="T3">Chleb </text:span><text:span text:style-name="T5">pszenny 90g 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zynka wieprzowa 50g</text:p>
            <text:p text:style-name="P38">Dżem 25g</text:p>
            <text:p text:style-name="P38">Pomidor 40g</text:p>
            <text:p text:style-name="P25">Sałata 10g</text:p>
            <text:p text:style-name="P25">*(1,3,7)</text:p>
          </table:table-cell>
          <table:table-cell table:style-name="Tabela5.A1" office:value-type="string">
            <text:p text:style-name="P1"><text:span text:style-name="T3">Chleb żytni </text:span><text:span text:style-name="T5">120g</text:span></text:p>
            <text:p text:style-name="P1"><text:span text:style-name="T3">Mas</text:span><text:span text:style-name="T5">ło ekstra 15g</text:span></text:p>
            <text:p text:style-name="P17">Kawa zbożowa z mlekiem 250g</text:p>
            <text:p text:style-name="P25">SSzynka wieprzowa 50g</text:p>
            <text:p text:style-name="P38">Dżem 25g</text:p>
            <text:p text:style-name="P38">Pomidor 40g</text:p>
            <text:p text:style-name="P38">Sałata 10g</text:p>
            <text:p text:style-name="P25">*(1,3,7)</text:p>
          </table:table-cell>
          <table:table-cell table:style-name="Tabela5.A1" office:value-type="string">
            <text:p text:style-name="P1"><text:span text:style-name="T3">Chleb </text:span><text:span text:style-name="T5">żytni <text:s/>90g 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zynka wieprzowa 50g</text:p>
            <text:p text:style-name="P38">Dżem 25g</text:p>
            <text:p text:style-name="P38">Pomidor 40g</text:p>
            <text:p text:style-name="P25">Sałata 10g</text:p>
            <text:p text:style-name="P25">*(1,3,7)</text:p>
          </table:table-cell>
          <table:table-cell table:style-name="Tabela5.A1" office:value-type="string">
            <text:p text:style-name="P1"><text:span text:style-name="T3">Chleb </text:span><text:span text:style-name="T5">pszenny 90g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zynka wieprzowa 50g</text:p>
            <text:p text:style-name="P38"/>
            <text:p text:style-name="P25">*(1,7)</text:p>
          </table:table-cell>
          <table:table-cell table:style-name="Tabela5.H1" office:value-type="string">
            <text:p text:style-name="P1"><text:span text:style-name="T3">Chleb </text:span><text:span text:style-name="T5">pszenny 90g 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zynka wieprzowa 50g</text:p>
            <text:p text:style-name="P38"/>
            <text:p text:style-name="P25">*(1,7)</text:p>
          </table:table-cell>
        </table:table-row>
        <table:table-row table:style-name="Tabela5.11">
          <table:table-cell table:style-name="Tabela5.A1" office:value-type="string">
            <text:p text:style-name="P25">Energia: 2178kcal</text:p>
            <text:p text:style-name="P1"><text:span text:style-name="T3">Bia</text:span><text:span text:style-name="T5">łko og</text:span><text:span text:style-name="T3">ó</text:span><text:span text:style-name="T5">łem: 103,45g</text:span></text:p>
            <text:p text:style-name="P1"><text:span text:style-name="T3">W</text:span><text:span text:style-name="T5">ęglowodany og</text:span><text:span text:style-name="T3">ó</text:span><text:span text:style-name="T5">łem: 264,22g</text:span></text:p>
            <text:p text:style-name="P1"><text:span text:style-name="T3">W</text:span><text:span text:style-name="T5">ęglowodany przyswajalne: 47,25g</text:span></text:p>
            <text:p text:style-name="P1"><text:span text:style-name="T3">T</text:span><text:span text:style-name="T5">łuszcz: 75,75g</text:span></text:p>
            <text:p text:style-name="P1"><text:span text:style-name="T3">Kwasy t</text:span><text:span text:style-name="T5">łuszczowe nasycone: 30,53g</text:span></text:p>
            <text:p text:style-name="P1"><text:span text:style-name="T3">B</text:span><text:span text:style-name="T5">łonnik pokarmowy: 32,17g</text:span></text:p>
            <text:p text:style-name="P25">Sól: 5,06g</text:p>
          </table:table-cell>
          <table:table-cell table:style-name="Tabela5.A1" office:value-type="string">
            <text:p text:style-name="P25">Energia: 2128kcal</text:p>
            <text:p text:style-name="P1"><text:span text:style-name="T3">Bia</text:span><text:span text:style-name="T5">łko og</text:span><text:span text:style-name="T3">ó</text:span><text:span text:style-name="T5">łem: <text:s/>103,65g</text:span></text:p>
            <text:p text:style-name="P1"><text:span text:style-name="T3">W</text:span><text:span text:style-name="T5">ęglowodany og</text:span><text:span text:style-name="T3">ó</text:span><text:span text:style-name="T5">łem: 260,40g</text:span></text:p>
            <text:p text:style-name="P1"><text:span text:style-name="T3">W</text:span><text:span text:style-name="T5">ęglowodany przyswajalne: 46.15g</text:span></text:p>
            <text:p text:style-name="P1"><text:span text:style-name="T3">T</text:span><text:span text:style-name="T5">łuszcz: 64,76g</text:span></text:p>
            <text:p text:style-name="P1"><text:span text:style-name="T3">Kwasy t</text:span><text:span text:style-name="T5">łuszczowe nasycone: 28,67g</text:span></text:p>
            <text:p text:style-name="P1"><text:span text:style-name="T3">B</text:span><text:span text:style-name="T5">łonnik pokarmowy: 31,62g</text:span></text:p>
            <text:p text:style-name="P25">Sól: 5,04g</text:p>
          </table:table-cell>
          <table:table-cell table:style-name="Tabela5.A1" office:value-type="string">
            <text:p text:style-name="P25">Energia: 2158kcal</text:p>
            <text:p text:style-name="P1"><text:span text:style-name="T3">Bia</text:span><text:span text:style-name="T5">łko og</text:span><text:span text:style-name="T3">ó</text:span><text:span text:style-name="T5">łem: 110,88g</text:span></text:p>
            <text:p text:style-name="P1"><text:span text:style-name="T3">W</text:span><text:span text:style-name="T5">ęglowodany og</text:span><text:span text:style-name="T3">ó</text:span><text:span text:style-name="T5">łem: 231,41g</text:span></text:p>
            <text:p text:style-name="P1"><text:span text:style-name="T3">W</text:span><text:span text:style-name="T5">ęglowodany przyswajalne: 39,9g</text:span></text:p>
            <text:p text:style-name="P1"><text:span text:style-name="T3">T</text:span><text:span text:style-name="T5">łuszcz: 78,57g</text:span></text:p>
            <text:p text:style-name="P1"><text:span text:style-name="T3">Kwasy t</text:span><text:span text:style-name="T5">łuszczowe nasycone: 32,09g</text:span></text:p>
            <text:p text:style-name="P1"><text:span text:style-name="T3">B</text:span><text:span text:style-name="T5">łonnik pokarmowy: 26,63g</text:span></text:p>
            <text:p text:style-name="P25">Sól: 5,73g</text:p>
          </table:table-cell>
          <table:table-cell table:style-name="Tabela5.A1" office:value-type="string">
            <text:p text:style-name="P25">Energia: 2089 kcal</text:p>
            <text:p text:style-name="P1"><text:span text:style-name="T3">Bia</text:span><text:span text:style-name="T5">łko og</text:span><text:span text:style-name="T3">ó</text:span><text:span text:style-name="T5">łem: 104,95g</text:span></text:p>
            <text:p text:style-name="P1"><text:span text:style-name="T3">W</text:span><text:span text:style-name="T5">ęglowodany og</text:span><text:span text:style-name="T3">ó</text:span><text:span text:style-name="T5">łem: 264,05g</text:span></text:p>
            <text:p text:style-name="P1"><text:span text:style-name="T3">W</text:span><text:span text:style-name="T5">ęglowodany przyswajalne: 46,52g</text:span></text:p>
            <text:p text:style-name="P1"><text:span text:style-name="T3">T</text:span><text:span text:style-name="T5">łuszcz: 48,36g</text:span></text:p>
            <text:p text:style-name="P1"><text:span text:style-name="T3">Kwasy t</text:span><text:span text:style-name="T5">łuszczowe nasycone: 18,03g</text:span></text:p>
            <text:p text:style-name="P1"><text:span text:style-name="T3">B</text:span><text:span text:style-name="T5">łonnik pokarmowy: 32,28g</text:span></text:p>
            <text:p text:style-name="P25">Sól: 4,79g</text:p>
          </table:table-cell>
          <table:table-cell table:style-name="Tabela5.A1" office:value-type="string">
            <text:p text:style-name="P25">Energia: 2223 kcal</text:p>
            <text:p text:style-name="P1"><text:span text:style-name="T3">Bia</text:span><text:span text:style-name="T5">łko og</text:span><text:span text:style-name="T3">ó</text:span><text:span text:style-name="T5">łem: 101,51g</text:span></text:p>
            <text:p text:style-name="P1"><text:span text:style-name="T3">W</text:span><text:span text:style-name="T5">ęglowodany og</text:span><text:span text:style-name="T3">ó</text:span><text:span text:style-name="T5">łem: 278,92g</text:span></text:p>
            <text:p text:style-name="P1"><text:span text:style-name="T3">W</text:span><text:span text:style-name="T5">ęglowodany przyswajalne: 48,57g</text:span></text:p>
            <text:p text:style-name="P1"><text:span text:style-name="T3">T</text:span><text:span text:style-name="T5">łuszcz: 71,08g</text:span></text:p>
            <text:p text:style-name="P1"><text:span text:style-name="T3">Kwasy t</text:span><text:span text:style-name="T5">łuszczowe nasycone: 30,34g</text:span></text:p>
            <text:p text:style-name="P1"><text:span text:style-name="T3">B</text:span><text:span text:style-name="T5">łonnik pokarmowy: 35,01g</text:span></text:p>
            <text:p text:style-name="P25">Sól: 5,52</text:p>
          </table:table-cell>
          <table:table-cell table:style-name="Tabela5.A1" office:value-type="string">
            <text:p text:style-name="P25">Energia: 2128kcal</text:p>
            <text:p text:style-name="P1"><text:span text:style-name="T3">Bia</text:span><text:span text:style-name="T5">łko og</text:span><text:span text:style-name="T3">ó</text:span><text:span text:style-name="T5">łem: <text:s/>103,65g</text:span></text:p>
            <text:p text:style-name="P1"><text:span text:style-name="T3">W</text:span><text:span text:style-name="T5">ęglowodany og</text:span><text:span text:style-name="T3">ó</text:span><text:span text:style-name="T5">łem: 260,40g</text:span></text:p>
            <text:p text:style-name="P1"><text:span text:style-name="T3">W</text:span><text:span text:style-name="T5">ęglowodany przyswajalne: 46.15g</text:span></text:p>
            <text:p text:style-name="P1"><text:span text:style-name="T3">T</text:span><text:span text:style-name="T5">łuszcz: 64,76g</text:span></text:p>
            <text:p text:style-name="P1"><text:span text:style-name="T3">Kwasy t</text:span><text:span text:style-name="T5">łuszczowe nasycone: 28,67g</text:span></text:p>
            <text:p text:style-name="P1"><text:span text:style-name="T3">B</text:span><text:span text:style-name="T5">łonnik pokarmowy: 31,62g</text:span></text:p>
            <text:p text:style-name="P25">Sól: 5,04g</text:p>
          </table:table-cell>
          <table:table-cell table:style-name="Tabela5.A1" office:value-type="string">
            <text:p text:style-name="P25">Energia: 1567,43 kcal</text:p>
            <text:p text:style-name="P1"><text:span text:style-name="T3">Bia</text:span><text:span text:style-name="T5">łko og</text:span><text:span text:style-name="T3">ó</text:span><text:span text:style-name="T5">łem: 59,64g</text:span></text:p>
            <text:p text:style-name="P1"><text:span text:style-name="T3">W</text:span><text:span text:style-name="T5">ęglowodany og</text:span><text:span text:style-name="T3">ó</text:span><text:span text:style-name="T5">łem: 151,11g</text:span></text:p>
            <text:p text:style-name="P1"><text:span text:style-name="T3">W</text:span><text:span text:style-name="T5">ęglowodany przyswajalne: 23,51g</text:span></text:p>
            <text:p text:style-name="P1"><text:span text:style-name="T3">T</text:span><text:span text:style-name="T5">łuszcz: 34,76g</text:span></text:p>
            <text:p text:style-name="P1"><text:span text:style-name="T3">Kwasy t</text:span><text:span text:style-name="T5">łuszczowe nasycone: 16,09g</text:span></text:p>
            <text:p text:style-name="P1"><text:span text:style-name="T3">B</text:span><text:span text:style-name="T5">łonnik pokarmowy: 19,32g</text:span></text:p>
            <text:p text:style-name="P25">Sól: 2g</text:p>
          </table:table-cell>
          <table:table-cell table:style-name="Tabela5.H1" office:value-type="string">
            <text:p text:style-name="P25">Energia: 1954,97 kcal</text:p>
            <text:p text:style-name="P1"><text:span text:style-name="T3">Bia</text:span><text:span text:style-name="T5">łko og</text:span><text:span text:style-name="T3">ó</text:span><text:span text:style-name="T5">łem: 96,54g</text:span></text:p>
            <text:p text:style-name="P1"><text:span text:style-name="T3">W</text:span><text:span text:style-name="T5">ęglowodany og</text:span><text:span text:style-name="T3">ó</text:span><text:span text:style-name="T5">łem: 216,76g</text:span></text:p>
            <text:p text:style-name="P1"><text:span text:style-name="T3">W</text:span><text:span text:style-name="T5">ęglowodany przyswajalne: 36,98g</text:span></text:p>
            <text:p text:style-name="P1"><text:span text:style-name="T3">T</text:span><text:span text:style-name="T5">łuszcz: 51,59g</text:span></text:p>
            <text:p text:style-name="P1"><text:span text:style-name="T3">Kwasy t</text:span><text:span text:style-name="T5">łuszczowe nasycone: 21,41g</text:span></text:p>
            <text:p text:style-name="P1"><text:span text:style-name="T3">B</text:span><text:span text:style-name="T5">łonnik pokarmowy: 24,11g</text:span></text:p>
            <text:p text:style-name="P25">Sól: 4,1g</text:p>
          </table:table-cell>
        </table:table-row>
      </table:table>
      <text:p text:style-name="P11"/>
      <text:p text:style-name="P11"/>
      <text:p text:style-name="P20"/>
      <text:p text:style-name="P82">WTOREK 18.08.2026</text:p>
      <text:p text:style-name="P20">ALERGENY:</text:p>
      <text:p text:style-name="P46"><text:span text:style-name="T3">1.Zbo</text:span><text:span text:style-name="T5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6" table:style-name="Tabela6">
        <table:table-column table:style-name="Tabela6.A"/>
        <table:table-column table:style-name="Tabela6.B"/>
        <table:table-column table:style-name="Tabela6.C"/>
        <table:table-column table:style-name="Tabela6.D"/>
        <table:table-column table:style-name="Tabela6.E"/>
        <table:table-column table:style-name="Tabela6.F"/>
        <table:table-column table:style-name="Tabela6.G"/>
        <table:table-column table:style-name="Tabela6.H"/>
        <table:table-row table:style-name="Tabela6.1">
          <table:table-cell table:style-name="Tabela6.A1" office:value-type="string">
            <text:p text:style-name="P53"/>
            <text:p text:style-name="P65">DIETA PODSTAWOWA</text:p>
            <text:p text:style-name="P65">D01, C01</text:p>
          </table:table-cell>
          <table:table-cell table:style-name="Tabela6.A1" office:value-type="string">
            <text:p text:style-name="P66"/>
            <text:p text:style-name="P65">DIETA</text:p>
            <text:p text:style-name="P65">ŁATWOSTRAWNA</text:p>
            <text:p text:style-name="P65">D02, D03</text:p>
          </table:table-cell>
          <table:table-cell table:style-name="Tabela6.A1" office:value-type="string">
            <text:p text:style-name="P68"/>
            <text:p text:style-name="P67">DIETA Z OGRANICZENIEM ŁATWO PRZYSWAJALNYCH WĘGLOWODANÓW</text:p>
            <text:p text:style-name="P67">D03, C03</text:p>
          </table:table-cell>
          <table:table-cell table:style-name="Tabela6.A1" office:value-type="string">
            <text:p text:style-name="P66"/>
            <text:p text:style-name="P65">DIETA ŁATWOSTRAWNA Z OGRANICZENIEM TŁUSZCZU</text:p>
            <text:p text:style-name="P65">D05</text:p>
            <text:p text:style-name="P69"/>
          </table:table-cell>
          <table:table-cell table:style-name="Tabela6.A1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6.A1" office:value-type="string">
            <text:p text:style-name="P66"/>
            <text:p text:style-name="P65">DIETA</text:p>
            <text:p text:style-name="P65"><text:s/>DZIECIĘCA</text:p>
            <text:p text:style-name="P65">P01</text:p>
          </table:table-cell>
          <table:table-cell table:style-name="Tabela6.A1" office:value-type="string">
            <text:p text:style-name="P66"/>
            <text:p text:style-name="P65">DIETA</text:p>
            <text:p text:style-name="P65"><text:s/>BRAT</text:p>
          </table:table-cell>
          <table:table-cell table:style-name="Tabela6.H1" office:value-type="string">
            <text:p text:style-name="P66"/>
            <text:p text:style-name="P65">DIETA</text:p>
            <text:p text:style-name="P65"><text:s/>OSZCZEDZAJACA</text:p>
          </table:table-cell>
        </table:table-row>
        <table:table-row table:style-name="Tabela6.1">
          <table:table-cell table:style-name="Tabela6.A1" office:value-type="string">
            <text:p text:style-name="P16">ŚNIADANIE</text:p>
          </table:table-cell>
          <table:table-cell table:style-name="Tabela6.A1" office:value-type="string">
            <text:p text:style-name="P16">ŚNIADANIE</text:p>
          </table:table-cell>
          <table:table-cell table:style-name="Tabela6.A1" office:value-type="string">
            <text:p text:style-name="P16">ŚNIADANIE</text:p>
          </table:table-cell>
          <table:table-cell table:style-name="Tabela6.A1" office:value-type="string">
            <text:p text:style-name="P16">ŚNIADANIE</text:p>
          </table:table-cell>
          <table:table-cell table:style-name="Tabela6.A1" office:value-type="string">
            <text:p text:style-name="P16">ŚNIADANIE</text:p>
          </table:table-cell>
          <table:table-cell table:style-name="Tabela6.A1" office:value-type="string">
            <text:p text:style-name="P16">ŚNIADANIE</text:p>
          </table:table-cell>
          <table:table-cell table:style-name="Tabela6.A1" office:value-type="string">
            <text:p text:style-name="P16">ŚNIADANIE</text:p>
          </table:table-cell>
          <table:table-cell table:style-name="Tabela6.H1" office:value-type="string">
            <text:p text:style-name="P16">ŚNIADANIE</text:p>
          </table:table-cell>
        </table:table-row>
        <table:table-row table:style-name="Tabela6.1">
          <table:table-cell table:style-name="Tabela6.A1" office:value-type="string">
            <text:p text:style-name="P1"><text:span text:style-name="T3">Chleb </text:span><text:span text:style-name="T5">żytni 90g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17">Kurczak w galarecie 50g</text:p>
            <text:p text:style-name="P42">Polędwica sopocka 40g</text:p>
            <text:p text:style-name="P42">Pomidor 60g</text:p>
            <text:p text:style-name="P42">Sałata 10g</text:p>
            <text:p text:style-name="P25">*(1,7)</text:p>
            <text:p text:style-name="P39">II śniadanie C01 3tc - banan</text:p>
          </table:table-cell>
          <table:table-cell table:style-name="Tabela6.A1" office:value-type="string">
            <text:p text:style-name="P1"><text:span text:style-name="T3">Chleb </text:span><text:span text:style-name="T5">żytni 90g 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17">Kurczak w galarecie 50g</text:p>
            <text:p text:style-name="P42">Polędwica sopocka 40g</text:p>
            <text:p text:style-name="P17">Pomidor 60g</text:p>
            <text:p text:style-name="P42">Sałata 10g</text:p>
            <text:p text:style-name="P17"/>
            <text:p text:style-name="P25">*(1,7)</text:p>
            <text:p text:style-name="P11"/>
          </table:table-cell>
          <table:table-cell table:style-name="Tabela6.A1" office:value-type="string">
            <text:p text:style-name="P25">Chleb razowy 105g 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17">Kurczak w galarecie 50g</text:p>
            <text:p text:style-name="P42">Polędwica sopocka 40g</text:p>
            <text:p text:style-name="P17">Pomidor 60g</text:p>
            <text:p text:style-name="P42">Sałata 10g</text:p>
            <text:p text:style-name="P25">*(1,7)</text:p>
            <text:p text:style-name="P1"><text:span text:style-name="T4">II śniadani</text:span><text:span text:style-name="T12">e</text:span></text:p>
            <text:p text:style-name="P30">Ogórek świeży cięty 70g z jogurtem naturalnym *7</text:p>
          </table:table-cell>
          <table:table-cell table:style-name="Tabela6.A1" office:value-type="string">
            <text:p text:style-name="P1"><text:span text:style-name="T3">Chleb </text:span><text:span text:style-name="T5">pszenny 90g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17">Kurczak w galarecie 50g</text:p>
            <text:p text:style-name="P42">Polędwica sopocka 40g</text:p>
            <text:p text:style-name="P17">Pomidor 60g</text:p>
            <text:p text:style-name="P42">Sałata 10g</text:p>
            <text:p text:style-name="P25">*(1,7)</text:p>
            <text:p text:style-name="P25"/>
            <text:p text:style-name="P11"/>
          </table:table-cell>
          <table:table-cell table:style-name="Tabela6.A1" office:value-type="string">
            <text:p text:style-name="P1"><text:span text:style-name="T3">Chleb żytni </text:span><text:span text:style-name="T5">120g 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17">Kurczak w galarecie 50g</text:p>
            <text:p text:style-name="P42">Polędwica sopocka 40g</text:p>
            <text:p text:style-name="P17">Pomidor 60g</text:p>
            <text:p text:style-name="P42">Sałata 10g</text:p>
            <text:p text:style-name="P42">*(1,7)</text:p>
            <text:p text:style-name="P25"/>
            <text:p text:style-name="P1"><text:span text:style-name="T4">II śniadanie: </text:span><text:span text:style-name="T3">jogurt naturalny 100g *7</text:span></text:p>
          </table:table-cell>
          <table:table-cell table:style-name="Tabela6.A1" office:value-type="string">
            <text:p text:style-name="P1"><text:span text:style-name="T3">Chleb </text:span><text:span text:style-name="T5">żytni 90g 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17">Krem orzechowy 25g</text:p>
            <text:p text:style-name="P42">Polędwica sopocka 40g</text:p>
            <text:p text:style-name="P17">Pomidor 60g</text:p>
            <text:p text:style-name="P42">Sałata 10g</text:p>
            <text:p text:style-name="P17"/>
            <text:p text:style-name="P25">*(1,7)</text:p>
            <text:p text:style-name="P11"/>
          </table:table-cell>
          <table:table-cell table:style-name="Tabela6.A1" office:value-type="string">
            <text:p text:style-name="P1"><text:span text:style-name="T3">Chleb </text:span><text:span text:style-name="T5">pszenny 90g 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250ml</text:span></text:p>
            <text:p text:style-name="P25">Polędwica sopocka 40g</text:p>
            <text:p text:style-name="P38">Kisiel 80g</text:p>
            <text:p text:style-name="P18"/>
            <text:p text:style-name="P25">*(1,7)</text:p>
            <text:p text:style-name="P25"/>
          </table:table-cell>
          <table:table-cell table:style-name="Tabela6.H1" office:value-type="string">
            <text:p text:style-name="P1"><text:span text:style-name="T3">Chleb </text:span><text:span text:style-name="T5">pszenny 90g 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Polędwica sopocka 40g</text:p>
            <text:p text:style-name="P25">Kisiel 80g</text:p>
            <text:p text:style-name="P18"/>
            <text:p text:style-name="P25">*(1,7)</text:p>
            <text:p text:style-name="P25"/>
          </table:table-cell>
        </table:table-row>
        <table:table-row table:style-name="Tabela6.1">
          <table:table-cell table:style-name="Tabela6.A1" office:value-type="string">
            <text:p text:style-name="P27">OBIAD</text:p>
          </table:table-cell>
          <table:table-cell table:style-name="Tabela6.A1" office:value-type="string">
            <text:p text:style-name="P27">OBIAD</text:p>
          </table:table-cell>
          <table:table-cell table:style-name="Tabela6.A1" office:value-type="string">
            <text:p text:style-name="P27">OBIAD</text:p>
          </table:table-cell>
          <table:table-cell table:style-name="Tabela6.A1" office:value-type="string">
            <text:p text:style-name="P27">OBIAD</text:p>
          </table:table-cell>
          <table:table-cell table:style-name="Tabela6.A1" office:value-type="string">
            <text:p text:style-name="P27">OBIAD</text:p>
          </table:table-cell>
          <table:table-cell table:style-name="Tabela6.A1" office:value-type="string">
            <text:p text:style-name="P27">OBIAD</text:p>
          </table:table-cell>
          <table:table-cell table:style-name="Tabela6.A1" office:value-type="string">
            <text:p text:style-name="P27">OBIAD</text:p>
          </table:table-cell>
          <table:table-cell table:style-name="Tabela6.H1" office:value-type="string">
            <text:p text:style-name="P27">OBIAD</text:p>
          </table:table-cell>
        </table:table-row>
        <table:table-row table:style-name="Tabela6.1">
          <table:table-cell table:style-name="Tabela6.A1" office:value-type="string">
            <text:p text:style-name="P25">Zupa brokułowa z ziemniakami 300ml</text:p>
            <text:p text:style-name="P25">Schab wieprzowy duszony w sosie własnym 120g</text:p>
            <text:p text:style-name="P25">Kasza jęczmienna <text:s/>200g</text:p>
            <text:p text:style-name="P25">Buraczki tarte, gotowane 120g</text:p>
            <text:p text:style-name="P25">*(1,7,9)</text:p>
          </table:table-cell>
          <table:table-cell table:style-name="Tabela6.A1" office:value-type="string">
            <text:p text:style-name="P25">Zupa brokułowa z ziemniakami 300ml</text:p>
            <text:p text:style-name="P25">Schab wieprzowy duszony w sosie własnym 120g</text:p>
            <text:p text:style-name="P25">Kasza jęczmienna <text:s/>200g</text:p>
            <text:p text:style-name="P25">Buraczki tarte, gotowane 120g</text:p>
            <text:p text:style-name="P25">*(1,7,9)</text:p>
          </table:table-cell>
          <table:table-cell table:style-name="Tabela6.A1" office:value-type="string">
            <text:p text:style-name="P25">Zupa brokułowa z ziemniakami 300ml</text:p>
            <text:p text:style-name="P25">Schab wieprzowy duszony w sosie własnym 120g</text:p>
            <text:p text:style-name="P25">Kasza jęczmienna <text:s/>200g</text:p>
            <text:p text:style-name="P25">Buraczki tarte, gotowane 120g</text:p>
            <text:p text:style-name="P25">*(1,7,9)</text:p>
          </table:table-cell>
          <table:table-cell table:style-name="Tabela6.A1" office:value-type="string">
            <text:p text:style-name="P25">Zupa ziemniaczana b/śmietany 300ml</text:p>
            <text:p text:style-name="P25">Schab wieprzowy duszony w sosie własnym 120g</text:p>
            <text:p text:style-name="P25">Kasza jęczmienna <text:s/>200g</text:p>
            <text:p text:style-name="P25">Buraczki tarte, gotowane 120g</text:p>
            <text:p text:style-name="P25">*(1,7,9)</text:p>
          </table:table-cell>
          <table:table-cell table:style-name="Tabela6.A1" office:value-type="string">
            <text:p text:style-name="P25">Zupa brokułowa z ziemniakami 300ml</text:p>
            <text:p text:style-name="P25">Schab wieprzowy duszony w sosie własnym 120g</text:p>
            <text:p text:style-name="P25">Kasza jęczmienna <text:s/>200g</text:p>
            <text:p text:style-name="P25">Buraczki tarte, gotowane 120g</text:p>
            <text:p text:style-name="P25">*(1,7,9)</text:p>
          </table:table-cell>
          <table:table-cell table:style-name="Tabela6.A1" office:value-type="string">
            <text:p text:style-name="P25">Zupa brokułowa z ziemniakami 300ml</text:p>
            <text:p text:style-name="P25">Schab wieprzowy duszony w sosie własnym 120g</text:p>
            <text:p text:style-name="P25">Kasza jęczmienna <text:s/>200g</text:p>
            <text:p text:style-name="P25">Buraczki tarte, gotowane 120g</text:p>
            <text:p text:style-name="P25">*(1,7,9)</text:p>
          </table:table-cell>
          <table:table-cell table:style-name="Tabela6.A1" office:value-type="string">
            <text:p text:style-name="P25">Zupa ziemniaczana b/śmietany 300ml</text:p>
            <text:p text:style-name="P25">Schab wieprzowy duszony w sosie własnym 120g</text:p>
            <text:p text:style-name="P25">Ziemniaki 200g</text:p>
            <text:p text:style-name="P25">Buraczki tarte, gotowane 120g</text:p>
            <text:p text:style-name="P25">*(1,7,9)</text:p>
          </table:table-cell>
          <table:table-cell table:style-name="Tabela6.H1" office:value-type="string">
            <text:p text:style-name="P25">Zupa ziemniaczana b/śmietany 300ml</text:p>
            <text:p text:style-name="P25">Schab wieprzowy duszony w sosie własnym 120g</text:p>
            <text:p text:style-name="P25">Ziemniaki 200g</text:p>
            <text:p text:style-name="P25">Buraczki tarte, gotowane 120g</text:p>
            <text:p text:style-name="P25">*(1,7,9)</text:p>
          </table:table-cell>
        </table:table-row>
        <table:table-row table:style-name="Tabela6.1">
          <table:table-cell table:style-name="Tabela6.A1" office:value-type="string">
            <text:p text:style-name="P27">PODWIECZOREK</text:p>
          </table:table-cell>
          <table:table-cell table:style-name="Tabela6.A1" office:value-type="string">
            <text:p text:style-name="P27">PODWIECZOREK</text:p>
          </table:table-cell>
          <table:table-cell table:style-name="Tabela6.A1" office:value-type="string">
            <text:p text:style-name="P27">PODWIECZOREK</text:p>
          </table:table-cell>
          <table:table-cell table:style-name="Tabela6.A1" office:value-type="string">
            <text:p text:style-name="P27">PODWIECZOREK</text:p>
          </table:table-cell>
          <table:table-cell table:style-name="Tabela6.A1" office:value-type="string">
            <text:p text:style-name="P27">PODWIECZOREK</text:p>
          </table:table-cell>
          <table:table-cell table:style-name="Tabela6.A1" office:value-type="string">
            <text:p text:style-name="P27">PODWIECZOREK</text:p>
          </table:table-cell>
          <table:table-cell table:style-name="Tabela6.A1" office:value-type="string">
            <text:p text:style-name="P27">PODWIECZOREK</text:p>
          </table:table-cell>
          <table:table-cell table:style-name="Tabela6.H1" office:value-type="string">
            <text:p text:style-name="P27">PODWIECZOREK</text:p>
          </table:table-cell>
        </table:table-row>
        <table:table-row table:style-name="Tabela6.1">
          <table:table-cell table:style-name="Tabela6.A1" office:value-type="string">
            <text:p text:style-name="P25">Sok owocowy 200ml</text:p>
            <text:p text:style-name="P11"><text:soft-page-break/></text:p>
          </table:table-cell>
          <table:table-cell table:style-name="Tabela6.A1" office:value-type="string">
            <text:p text:style-name="P25">Sok owocowy 200ml</text:p>
            <text:p text:style-name="P17"/>
          </table:table-cell>
          <table:table-cell table:style-name="Tabela6.A1" office:value-type="string">
            <text:p text:style-name="P25">Sok warzywny </text:p>
          </table:table-cell>
          <table:table-cell table:style-name="Tabela6.A1" office:value-type="string">
            <text:p text:style-name="P25">Sok owocowy 200ml</text:p>
          </table:table-cell>
          <table:table-cell table:style-name="Tabela6.A1" office:value-type="string">
            <text:p text:style-name="P25">Sok owocowy 200ml</text:p>
          </table:table-cell>
          <table:table-cell table:style-name="Tabela6.A1" office:value-type="string">
            <text:p text:style-name="P25">Sok owocowy 200ml</text:p>
          </table:table-cell>
          <table:table-cell table:style-name="Tabela6.A1" office:value-type="string">
            <text:p text:style-name="P25">Banan 1szt.</text:p>
          </table:table-cell>
          <table:table-cell table:style-name="Tabela6.H1" office:value-type="string">
            <text:p text:style-name="P25">Sok owocowy 200ml</text:p>
          </table:table-cell>
        </table:table-row>
        <table:table-row table:style-name="Tabela6.1">
          <table:table-cell table:style-name="Tabela6.A1" office:value-type="string">
            <text:p text:style-name="P53"/>
            <text:p text:style-name="P65">DIETA PODSTAWOWA</text:p>
            <text:p text:style-name="P65">D01, C01</text:p>
          </table:table-cell>
          <table:table-cell table:style-name="Tabela6.A1" office:value-type="string">
            <text:p text:style-name="P66"/>
            <text:p text:style-name="P65">DIETA</text:p>
            <text:p text:style-name="P65">ŁATWOSTRAWNA</text:p>
            <text:p text:style-name="P65">D02, D03</text:p>
          </table:table-cell>
          <table:table-cell table:style-name="Tabela6.A1" office:value-type="string">
            <text:p text:style-name="P68"/>
            <text:p text:style-name="P67">DIETA Z OGRANICZENIEM ŁATWO PRZYSWAJALNYCH WĘGLOWODANÓW</text:p>
            <text:p text:style-name="P67">D03, C03</text:p>
          </table:table-cell>
          <table:table-cell table:style-name="Tabela6.A1" office:value-type="string">
            <text:p text:style-name="P66"/>
            <text:p text:style-name="P65">DIETA ŁATWOSTRAWNA Z OGRANICZENIEM TŁUSZCZU</text:p>
            <text:p text:style-name="P65">D05</text:p>
            <text:p text:style-name="P69"/>
          </table:table-cell>
          <table:table-cell table:style-name="Tabela6.A1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6.A1" office:value-type="string">
            <text:p text:style-name="P66"/>
            <text:p text:style-name="P65">DIETA</text:p>
            <text:p text:style-name="P65"><text:s/>DZIECIĘCA</text:p>
            <text:p text:style-name="P65">P01</text:p>
          </table:table-cell>
          <table:table-cell table:style-name="Tabela6.A1" office:value-type="string">
            <text:p text:style-name="P66"/>
            <text:p text:style-name="P65">DIETA</text:p>
            <text:p text:style-name="P65"><text:s/>BRAT</text:p>
          </table:table-cell>
          <table:table-cell table:style-name="Tabela6.H1" office:value-type="string">
            <text:p text:style-name="P66"/>
            <text:p text:style-name="P65">DIETA</text:p>
            <text:p text:style-name="P65"><text:s/>OSZCZEDZAJACA</text:p>
          </table:table-cell>
        </table:table-row>
        <table:table-row table:style-name="Tabela6.1">
          <table:table-cell table:style-name="Tabela6.A1" office:value-type="string">
            <text:p text:style-name="P28">KOLACJA</text:p>
          </table:table-cell>
          <table:table-cell table:style-name="Tabela6.A1" office:value-type="string">
            <text:p text:style-name="P28">KOLACJA</text:p>
          </table:table-cell>
          <table:table-cell table:style-name="Tabela6.A1" office:value-type="string">
            <text:p text:style-name="P28">KOLACJA</text:p>
          </table:table-cell>
          <table:table-cell table:style-name="Tabela6.A1" office:value-type="string">
            <text:p text:style-name="P28">KOLACJA</text:p>
          </table:table-cell>
          <table:table-cell table:style-name="Tabela6.A1" office:value-type="string">
            <text:p text:style-name="P28">KOLACJA</text:p>
          </table:table-cell>
          <table:table-cell table:style-name="Tabela6.A1" office:value-type="string">
            <text:p text:style-name="P28">KOLACJA</text:p>
          </table:table-cell>
          <table:table-cell table:style-name="Tabela6.A1" office:value-type="string">
            <text:p text:style-name="P28">KOLACJA</text:p>
          </table:table-cell>
          <table:table-cell table:style-name="Tabela6.H1" office:value-type="string">
            <text:p text:style-name="P28">KOLACJA</text:p>
          </table:table-cell>
        </table:table-row>
        <table:table-row table:style-name="Tabela6.10">
          <table:table-cell table:style-name="Tabela6.A1" office:value-type="string">
            <text:p text:style-name="P1"><text:span text:style-name="T3">Chleb </text:span><text:span text:style-name="T5">żytni <text:s/>90g </text:span></text:p>
            <text:p text:style-name="P1"><text:span text:style-name="T3">Mas</text:span><text:span text:style-name="T5">ło ekstra 10g</text:span></text:p>
            <text:p text:style-name="P17">Kawa zbożowa z mlekiem 250g</text:p>
            <text:p text:style-name="P25">Serek topiony w plasterkach 2szt.</text:p>
            <text:p text:style-name="P38">Polędwica drobiowa 50g</text:p>
            <text:p text:style-name="P38">Pomidor 50g</text:p>
            <text:p text:style-name="P38">Sałata 10g</text:p>
            <text:p text:style-name="P25">*(1,7)</text:p>
          </table:table-cell>
          <table:table-cell table:style-name="Tabela6.A1" office:value-type="string">
            <text:p text:style-name="P1"><text:span text:style-name="T3">Chleb </text:span><text:span text:style-name="T5">żytni 90g 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erek topiony w plasterkach 2szt.</text:p>
            <text:p text:style-name="P38">Polędwica drobiowa 50g</text:p>
            <text:p text:style-name="P38">Pomidor 50g</text:p>
            <text:p text:style-name="P25">Sałata 10g</text:p>
            <text:p text:style-name="P25">*(1,7)</text:p>
          </table:table-cell>
          <table:table-cell table:style-name="Tabela6.A1" office:value-type="string">
            <text:p text:style-name="P1"><text:span text:style-name="T3">Chleb </text:span><text:span text:style-name="T5">razowy 105g </text:span></text:p>
            <text:p text:style-name="P1"><text:span text:style-name="T3">Mas</text:span><text:span text:style-name="T5">ło ekstra 10g</text:span></text:p>
            <text:p text:style-name="P17">Kawa zbożowa z mlekiem 250g</text:p>
            <text:p text:style-name="P25">Serek topiony w plasterkach 2szt.</text:p>
            <text:p text:style-name="P38">Polędwica drobiowa 50g</text:p>
            <text:p text:style-name="P38">Pomidor 50g</text:p>
            <text:p text:style-name="P25">Sałata 10g</text:p>
            <text:p text:style-name="P25">*(1,7)</text:p>
          </table:table-cell>
          <table:table-cell table:style-name="Tabela6.A1" office:value-type="string">
            <text:p text:style-name="P1"><text:span text:style-name="T3">Chleb </text:span><text:span text:style-name="T5">pszenny <text:s/>90g 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er twarogowy 40g</text:p>
            <text:p text:style-name="P38">Polędwica drobiowa 50g</text:p>
            <text:p text:style-name="P38">Pomidor 50g</text:p>
            <text:p text:style-name="P25">Sałata 10g</text:p>
            <text:p text:style-name="P25">*(1,7)</text:p>
          </table:table-cell>
          <table:table-cell table:style-name="Tabela6.A1" office:value-type="string">
            <text:p text:style-name="P1"><text:span text:style-name="T3">Chleb żytni 12</text:span><text:span text:style-name="T5">0g </text:span></text:p>
            <text:p text:style-name="P1"><text:span text:style-name="T3">Mas</text:span><text:span text:style-name="T5">ło ekstra 15g</text:span></text:p>
            <text:p text:style-name="P17">Kawa zbożowa z mlekiem 250g</text:p>
            <text:p text:style-name="P25">Serek topiony w plasterkach 2szt.</text:p>
            <text:p text:style-name="P38">Polędwica drobiowa 50g</text:p>
            <text:p text:style-name="P38">Pomidor 50g</text:p>
            <text:p text:style-name="P25">Sałata 10g</text:p>
            <text:p text:style-name="P25">*(1,7)</text:p>
          </table:table-cell>
          <table:table-cell table:style-name="Tabela6.A1" office:value-type="string">
            <text:p text:style-name="P1"><text:span text:style-name="T3">Chleb </text:span><text:span text:style-name="T5">żytni 90g 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erek topiony w plasterkach 2szt.</text:p>
            <text:p text:style-name="P38">Polędwica drobiowa 50g</text:p>
            <text:p text:style-name="P38">Pomidor 50g</text:p>
            <text:p text:style-name="P25">Sałata 10g</text:p>
            <text:p text:style-name="P25">*(1,7)</text:p>
          </table:table-cell>
          <table:table-cell table:style-name="Tabela6.A1" office:value-type="string">
            <text:p text:style-name="P1"><text:span text:style-name="T3">Chleb </text:span><text:span text:style-name="T5">pszenny <text:s/>90g </text:span></text:p>
            <text:p text:style-name="P1"><text:span text:style-name="T3">Mas</text:span><text:span text:style-name="T5">ło ekstra 10g</text:span></text:p>
            <text:p text:style-name="P25">Kawa zbożowa 250g</text:p>
            <text:p text:style-name="P25">Polędwica drobiowa 50g</text:p>
            <text:p text:style-name="P25"/>
            <text:p text:style-name="P25">*(1)</text:p>
          </table:table-cell>
          <table:table-cell table:style-name="Tabela6.H1" office:value-type="string">
            <text:p text:style-name="P1"><text:span text:style-name="T3">Chleb </text:span><text:span text:style-name="T5">pszenny <text:s/>90g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Polędwica drobiowa 50g</text:p>
            <text:p text:style-name="P25"/>
            <text:p text:style-name="P25">*(1,7)</text:p>
          </table:table-cell>
        </table:table-row>
        <table:table-row table:style-name="Tabela6.11">
          <table:table-cell table:style-name="Tabela6.A1" office:value-type="string">
            <text:p text:style-name="P25">Energia: 2247kcal</text:p>
            <text:p text:style-name="P1"><text:span text:style-name="T3">Bia</text:span><text:span text:style-name="T5">łko og</text:span><text:span text:style-name="T3">ó</text:span><text:span text:style-name="T5">łem: 85,95g</text:span></text:p>
            <text:p text:style-name="P1"><text:span text:style-name="T3">W</text:span><text:span text:style-name="T5">ęglowodany og</text:span><text:span text:style-name="T3">ó</text:span><text:span text:style-name="T5">łem: 289,7g</text:span></text:p>
            <text:p text:style-name="P1"><text:span text:style-name="T3">W</text:span><text:span text:style-name="T5">ęglowodany przyswajalne: 48,41g</text:span></text:p>
            <text:p text:style-name="P1"><text:span text:style-name="T3">T</text:span><text:span text:style-name="T5">łuszcz: 71,11g</text:span></text:p>
            <text:p text:style-name="P1"><text:span text:style-name="T3">Kwasy t</text:span><text:span text:style-name="T5">łuszczowe nasycone: 35,97g</text:span></text:p>
            <text:p text:style-name="P1"><text:span text:style-name="T3">B</text:span><text:span text:style-name="T5">łonnik pokarmowy: 36,76g</text:span></text:p>
            <text:p text:style-name="P25">Sól:,4,59g</text:p>
          </table:table-cell>
          <table:table-cell table:style-name="Tabela6.A1" office:value-type="string">
            <text:p text:style-name="P25">Energia: 2162kcal</text:p>
            <text:p text:style-name="P1"><text:span text:style-name="T3">Bia</text:span><text:span text:style-name="T5">łko og</text:span><text:span text:style-name="T3">ó</text:span><text:span text:style-name="T5">łem: <text:s/>91,36g</text:span></text:p>
            <text:p text:style-name="P1"><text:span text:style-name="T3">W</text:span><text:span text:style-name="T5">ęglowodany og</text:span><text:span text:style-name="T3">ó</text:span><text:span text:style-name="T5">łem: 278,73g</text:span></text:p>
            <text:p text:style-name="P1"><text:span text:style-name="T3">W</text:span><text:span text:style-name="T5">ęglowodany przyswajalne: 42,16g</text:span></text:p>
            <text:p text:style-name="P1"><text:span text:style-name="T3">T</text:span><text:span text:style-name="T5">łuszcz: 67,1g</text:span></text:p>
            <text:p text:style-name="P1"><text:span text:style-name="T3">Kwasy t</text:span><text:span text:style-name="T5">łuszczowe nasycone: 30,7g</text:span></text:p>
            <text:p text:style-name="P1"><text:span text:style-name="T3">B</text:span><text:span text:style-name="T5">łonnik pokarmowy: 36,21g</text:span></text:p>
            <text:p text:style-name="P25">Sól: 4,04g</text:p>
          </table:table-cell>
          <table:table-cell table:style-name="Tabela6.A1" office:value-type="string">
            <text:p text:style-name="P25">Energia: 2131kcal</text:p>
            <text:p text:style-name="P1"><text:span text:style-name="T3">Bia</text:span><text:span text:style-name="T5">łko og</text:span><text:span text:style-name="T3">ó</text:span><text:span text:style-name="T5">łem: 87,98g</text:span></text:p>
            <text:p text:style-name="P1"><text:span text:style-name="T3">W</text:span><text:span text:style-name="T5">ęglowodany og</text:span><text:span text:style-name="T3">ó</text:span><text:span text:style-name="T5">łem: 256,79g</text:span></text:p>
            <text:p text:style-name="P1"><text:span text:style-name="T3">W</text:span><text:span text:style-name="T5">ęglowodany przyswajalne: 40,95g</text:span></text:p>
            <text:p text:style-name="P1"><text:span text:style-name="T3">T</text:span><text:span text:style-name="T5">łuszcz: 79,03g</text:span></text:p>
            <text:p text:style-name="P1"><text:span text:style-name="T3">Kwasy t</text:span><text:span text:style-name="T5">łuszczowe nasycone: 37,03g</text:span></text:p>
            <text:p text:style-name="P1"><text:span text:style-name="T3">B</text:span><text:span text:style-name="T5">łonnik pokarmowy: 29,56g</text:span></text:p>
            <text:p text:style-name="P25">Sól: 4,18g</text:p>
          </table:table-cell>
          <table:table-cell table:style-name="Tabela6.A1" office:value-type="string">
            <text:p text:style-name="P25">Energia: 2065kcal</text:p>
            <text:p text:style-name="P1"><text:span text:style-name="T3">Bia</text:span><text:span text:style-name="T5">łko og</text:span><text:span text:style-name="T3">ó</text:span><text:span text:style-name="T5">łem: 84,2g</text:span></text:p>
            <text:p text:style-name="P1"><text:span text:style-name="T3">W</text:span><text:span text:style-name="T5">ęglowodany og</text:span><text:span text:style-name="T3">ó</text:span><text:span text:style-name="T5">łem: 271,18g</text:span></text:p>
            <text:p text:style-name="P1"><text:span text:style-name="T3">W</text:span><text:span text:style-name="T5">ęglowodany przyswajalne: 45,89g</text:span></text:p>
            <text:p text:style-name="P1"><text:span text:style-name="T3">T</text:span><text:span text:style-name="T5">łuszcz: 52,16g</text:span></text:p>
            <text:p text:style-name="P1"><text:span text:style-name="T3">Kwasy t</text:span><text:span text:style-name="T5">łuszczowe nasycone: 21,76g</text:span></text:p>
            <text:p text:style-name="P1"><text:span text:style-name="T3">B</text:span><text:span text:style-name="T5">łonnik pokarmowy: 36,43g</text:span></text:p>
            <text:p text:style-name="P25">Sól: 4,36g</text:p>
          </table:table-cell>
          <table:table-cell table:style-name="Tabela6.A1" office:value-type="string">
            <text:p text:style-name="P25">Energia: 2255 kcal</text:p>
            <text:p text:style-name="P1"><text:span text:style-name="T3">Bia</text:span><text:span text:style-name="T5">łko og</text:span><text:span text:style-name="T3">ó</text:span><text:span text:style-name="T5">łem: 101,49g</text:span></text:p>
            <text:p text:style-name="P1"><text:span text:style-name="T3">W</text:span><text:span text:style-name="T5">ęglowodany og</text:span><text:span text:style-name="T3">ó</text:span><text:span text:style-name="T5">łem: 284,26g</text:span></text:p>
            <text:p text:style-name="P1"><text:span text:style-name="T3">W</text:span><text:span text:style-name="T5">ęglowodany przyswajalne: 49,85g</text:span></text:p>
            <text:p text:style-name="P1"><text:span text:style-name="T3">T</text:span><text:span text:style-name="T5">łuszcz: 74,05g</text:span></text:p>
            <text:p text:style-name="P1"><text:span text:style-name="T3">Kwasy t</text:span><text:span text:style-name="T5">łuszczowe nasycone: 35,23g</text:span></text:p>
            <text:p text:style-name="P1"><text:span text:style-name="T3">B</text:span><text:span text:style-name="T5">łonnik pokarmowy: 36,25g</text:span></text:p>
            <text:p text:style-name="P25">Sól: 5,2g</text:p>
          </table:table-cell>
          <table:table-cell table:style-name="Tabela6.A1" office:value-type="string">
            <text:p text:style-name="P25">Energia: 2162kcal</text:p>
            <text:p text:style-name="P1"><text:span text:style-name="T3">Bia</text:span><text:span text:style-name="T5">łko og</text:span><text:span text:style-name="T3">ó</text:span><text:span text:style-name="T5">łem: <text:s/>91,36g</text:span></text:p>
            <text:p text:style-name="P1"><text:span text:style-name="T3">W</text:span><text:span text:style-name="T5">ęglowodany og</text:span><text:span text:style-name="T3">ó</text:span><text:span text:style-name="T5">łem: 278,73g</text:span></text:p>
            <text:p text:style-name="P1"><text:span text:style-name="T3">W</text:span><text:span text:style-name="T5">ęglowodany przyswajalne: 42,16g</text:span></text:p>
            <text:p text:style-name="P1"><text:span text:style-name="T3">T</text:span><text:span text:style-name="T5">łuszcz: 67,1g</text:span></text:p>
            <text:p text:style-name="P1"><text:span text:style-name="T3">Kwasy t</text:span><text:span text:style-name="T5">łuszczowe nasycone: 30,7g</text:span></text:p>
            <text:p text:style-name="P1"><text:span text:style-name="T3">B</text:span><text:span text:style-name="T5">łonnik pokarmowy: 36,21g</text:span></text:p>
            <text:p text:style-name="P25">Sól: 4,04g</text:p>
          </table:table-cell>
          <table:table-cell table:style-name="Tabela6.A1" office:value-type="string">
            <text:p text:style-name="P25">Energia: 1560kcal</text:p>
            <text:p text:style-name="P1"><text:span text:style-name="T3">Bia</text:span><text:span text:style-name="T5">łko og</text:span><text:span text:style-name="T3">ó</text:span><text:span text:style-name="T5">łem: 59,87g</text:span></text:p>
            <text:p text:style-name="P1"><text:span text:style-name="T3">W</text:span><text:span text:style-name="T5">ęglowodany og</text:span><text:span text:style-name="T3">ó</text:span><text:span text:style-name="T5">łem: 171,12g</text:span></text:p>
            <text:p text:style-name="P1"><text:span text:style-name="T3">W</text:span><text:span text:style-name="T5">ęglowodany przyswajalne: 29,11g</text:span></text:p>
            <text:p text:style-name="P1"><text:span text:style-name="T3">T</text:span><text:span text:style-name="T5">łuszcz: 25,32g</text:span></text:p>
            <text:p text:style-name="P1"><text:span text:style-name="T3">Kwasy t</text:span><text:span text:style-name="T5">łuszczowe nasycone: 18,54g</text:span></text:p>
            <text:p text:style-name="P1"><text:span text:style-name="T3">B</text:span><text:span text:style-name="T5">łonnik pokarmowy: 28.06g</text:span></text:p>
            <text:p text:style-name="P25">Sól: 2,98g</text:p>
          </table:table-cell>
          <table:table-cell table:style-name="Tabela6.H1" office:value-type="string">
            <text:p text:style-name="P25">Energia: 1989kcal</text:p>
            <text:p text:style-name="P1"><text:span text:style-name="T3">Bia</text:span><text:span text:style-name="T5">łko og</text:span><text:span text:style-name="T3">ó</text:span><text:span text:style-name="T5">łem: 84,32g</text:span></text:p>
            <text:p text:style-name="P1"><text:span text:style-name="T3">W</text:span><text:span text:style-name="T5">ęglowodany og</text:span><text:span text:style-name="T3">ó</text:span><text:span text:style-name="T5">łem: 270,43g</text:span></text:p>
            <text:p text:style-name="P1"><text:span text:style-name="T3">W</text:span><text:span text:style-name="T5">ęglowodany przyswajalne: 45,11g</text:span></text:p>
            <text:p text:style-name="P1"><text:span text:style-name="T3">T</text:span><text:span text:style-name="T5">łuszcz: 48,16g</text:span></text:p>
            <text:p text:style-name="P1"><text:span text:style-name="T3">Kwasy t</text:span><text:span text:style-name="T5">łuszczowe nasycone: 20,12g</text:span></text:p>
            <text:p text:style-name="P1"><text:span text:style-name="T3">B</text:span><text:span text:style-name="T5">łonnik pokarmowy: 36,43g</text:span></text:p>
            <text:p text:style-name="P25">Sól: 4,21g</text:p>
          </table:table-cell>
        </table:table-row>
      </table:table>
      <text:p text:style-name="P81"><text:span text:style-name="T1"><text:s/></text:span><text:span text:style-name="T2">ŚRODA 19.08.2026</text:span></text:p>
      <text:p text:style-name="P20">ALERGENY:</text:p>
      <text:p text:style-name="P46"><text:span text:style-name="T3">1.Zbo</text:span><text:span text:style-name="T5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7" table:style-name="Tabela7">
        <table:table-column table:style-name="Tabela7.A"/>
        <table:table-column table:style-name="Tabela7.B"/>
        <table:table-column table:style-name="Tabela7.C"/>
        <table:table-column table:style-name="Tabela7.D"/>
        <table:table-column table:style-name="Tabela7.E"/>
        <table:table-column table:style-name="Tabela7.C"/>
        <table:table-column table:style-name="Tabela7.G"/>
        <table:table-column table:style-name="Tabela7.H"/>
        <table:table-row table:style-name="Tabela7.1">
          <table:table-cell table:style-name="Tabela7.A1" office:value-type="string">
            <text:p text:style-name="P53"/>
            <text:p text:style-name="P65">DIETA PODSTAWOWA</text:p>
            <text:p text:style-name="P65">D01, C01</text:p>
          </table:table-cell>
          <table:table-cell table:style-name="Tabela7.A1" office:value-type="string">
            <text:p text:style-name="P66"/>
            <text:p text:style-name="P65">DIETA</text:p>
            <text:p text:style-name="P65">ŁATWOSTRAWNA</text:p>
            <text:p text:style-name="P65">D02, D03</text:p>
          </table:table-cell>
          <table:table-cell table:style-name="Tabela7.A1" office:value-type="string">
            <text:p text:style-name="P68"/>
            <text:p text:style-name="P67">DIETA Z OGRANICZENIEM ŁATWO PRZYSWAJALNYCH WĘGLOWODANÓW</text:p>
            <text:p text:style-name="P67">D03, C03</text:p>
          </table:table-cell>
          <table:table-cell table:style-name="Tabela7.A1" office:value-type="string">
            <text:p text:style-name="P66"/>
            <text:p text:style-name="P65">DIETA ŁATWOSTRAWNA Z OGRANICZENIEM TŁUSZCZU</text:p>
            <text:p text:style-name="P65">D05</text:p>
            <text:p text:style-name="P69"/>
          </table:table-cell>
          <table:table-cell table:style-name="Tabela7.A1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7.A1" office:value-type="string">
            <text:p text:style-name="P66"/>
            <text:p text:style-name="P65">DIETA</text:p>
            <text:p text:style-name="P65"><text:s/>DZIECIĘCA</text:p>
            <text:p text:style-name="P65">P01</text:p>
          </table:table-cell>
          <table:table-cell table:style-name="Tabela7.A1" office:value-type="string">
            <text:p text:style-name="P66"/>
            <text:p text:style-name="P65">DIETA</text:p>
            <text:p text:style-name="P65"><text:s/>BRAT</text:p>
          </table:table-cell>
          <table:table-cell table:style-name="Tabela7.H1" office:value-type="string">
            <text:p text:style-name="P66"/>
            <text:p text:style-name="P65">DIETA</text:p>
            <text:p text:style-name="P65"><text:s/>OSZCZEDZAJACA</text:p>
          </table:table-cell>
        </table:table-row>
        <table:table-row table:style-name="Tabela7.1">
          <table:table-cell table:style-name="Tabela7.A1" office:value-type="string">
            <text:p text:style-name="P16">ŚNIADANIE</text:p>
          </table:table-cell>
          <table:table-cell table:style-name="Tabela7.A1" office:value-type="string">
            <text:p text:style-name="P16">ŚNIADANIE</text:p>
          </table:table-cell>
          <table:table-cell table:style-name="Tabela7.A1" office:value-type="string">
            <text:p text:style-name="P16">ŚNIADANIE</text:p>
          </table:table-cell>
          <table:table-cell table:style-name="Tabela7.A1" office:value-type="string">
            <text:p text:style-name="P16">ŚNIADANIE</text:p>
          </table:table-cell>
          <table:table-cell table:style-name="Tabela7.A1" office:value-type="string">
            <text:p text:style-name="P16">ŚNIADANIE</text:p>
          </table:table-cell>
          <table:table-cell table:style-name="Tabela7.A1" office:value-type="string">
            <text:p text:style-name="P16">ŚNIADANIE</text:p>
          </table:table-cell>
          <table:table-cell table:style-name="Tabela7.A1" office:value-type="string">
            <text:p text:style-name="P16">ŚNIADANIE</text:p>
          </table:table-cell>
          <table:table-cell table:style-name="Tabela7.H1" office:value-type="string">
            <text:p text:style-name="P16">ŚNIADANIE</text:p>
          </table:table-cell>
        </table:table-row>
        <table:table-row table:style-name="Tabela7.1">
          <table:table-cell table:style-name="Tabela7.A1" office:value-type="string">
            <text:p text:style-name="P1"><text:span text:style-name="T3">Chleb </text:span><text:span text:style-name="T5">żytni 90g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Dżem 50 g</text:p>
            <text:p text:style-name="P17">Twarożek 50g</text:p>
            <text:p text:style-name="P25">Sałata 10g</text:p>
            <text:p text:style-name="P25">Ogórek 50g</text:p>
            <text:p text:style-name="P25">*(1,7)</text:p>
            <text:p text:style-name="P39">II śniadanie</text:p>
            <text:p text:style-name="P15">C01 3TC – kanapka z wędliną</text:p>
          </table:table-cell>
          <table:table-cell table:style-name="Tabela7.A1" office:value-type="string">
            <text:p text:style-name="P1"><text:span text:style-name="T3">Chleb </text:span><text:span text:style-name="T5">żytni 90g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Dżem 50g</text:p>
            <text:p text:style-name="P17">Twarożek 50g</text:p>
            <text:p text:style-name="P25">Pomidor 50g</text:p>
            <text:p text:style-name="P25">Sałata 10g</text:p>
            <text:p text:style-name="P25">*(1,7)</text:p>
            <text:p text:style-name="P25"/>
            <text:p text:style-name="P11"/>
          </table:table-cell>
          <table:table-cell table:style-name="Tabela7.A1" office:value-type="string">
            <text:p text:style-name="P25">Chleb razowy 105g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Wędlina drobiowa 50g</text:p>
            <text:p text:style-name="P17">Twarożek 50g</text:p>
            <text:p text:style-name="P25">Sałata 10g</text:p>
            <text:p text:style-name="P25">Ogórek 50g</text:p>
            <text:p text:style-name="P25">*(1,7)</text:p>
            <text:p text:style-name="P1"><text:span text:style-name="T4">II śniadanie: </text:span><text:span text:style-name="T3">Pomidor z cebulą 60g</text:span></text:p>
          </table:table-cell>
          <table:table-cell table:style-name="Tabela7.A1" office:value-type="string">
            <text:p text:style-name="P25">Chleb pszenny 90g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Dżem 50g</text:p>
            <text:p text:style-name="P17">Twarożek 50g</text:p>
            <text:p text:style-name="P25">Pomidor 50g</text:p>
            <text:p text:style-name="P25">Sałata 10g</text:p>
            <text:p text:style-name="P25">*(1,7)</text:p>
            <text:p text:style-name="P11"/>
          </table:table-cell>
          <table:table-cell table:style-name="Tabela7.A1" office:value-type="string">
            <text:p text:style-name="P1"><text:span text:style-name="T3">Chleb </text:span><text:span text:style-name="T5">żytni 120g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Dżem 50g</text:p>
            <text:p text:style-name="P17">Twarożek 50g</text:p>
            <text:p text:style-name="P25">Sałata 10g</text:p>
            <text:p text:style-name="P25">Ogórek 50g</text:p>
            <text:p text:style-name="P25">*(1,7)</text:p>
            <text:p text:style-name="P1"><text:span text:style-name="T4">II śniadanie: </text:span><text:span text:style-name="T3">serek wiejski 100g *7</text:span></text:p>
          </table:table-cell>
          <table:table-cell table:style-name="Tabela7.A1" office:value-type="string">
            <text:p text:style-name="P1"><text:span text:style-name="T3">Chleb </text:span><text:span text:style-name="T5">żytni 90g</text:span></text:p>
            <text:p text:style-name="P1"><text:span text:style-name="T3">Mas</text:span><text:span text:style-name="T5">ło ekstra 10g</text:span></text:p>
            <text:p text:style-name="P17">Kakao 250ml</text:p>
            <text:p text:style-name="P25">Dżem 50g</text:p>
            <text:p text:style-name="P17">Twarożek 50g</text:p>
            <text:p text:style-name="P25">Pomidor 50g</text:p>
            <text:p text:style-name="P25">Sałata 10g</text:p>
            <text:p text:style-name="P25">*(1,7)</text:p>
            <text:p text:style-name="P25"/>
          </table:table-cell>
          <table:table-cell table:style-name="Tabela7.A1" office:value-type="string">
            <text:p text:style-name="P17">Chleb pszenny 90g</text:p>
            <text:p text:style-name="P1"><text:span text:style-name="T3">Mas</text:span><text:span text:style-name="T5">ło ekstra 10g</text:span></text:p>
            <text:p text:style-name="P1"><text:span text:style-name="T3">Kawa zbożowa </text:span><text:span text:style-name="T5">250ml</text:span></text:p>
            <text:p text:style-name="P25">Wędlina drobiowa 50g</text:p>
            <text:p text:style-name="P17">Banan 1szt.</text:p>
            <text:p text:style-name="P17"/>
            <text:p text:style-name="P25">*(1,7)</text:p>
            <text:p text:style-name="P25"/>
          </table:table-cell>
          <table:table-cell table:style-name="Tabela7.H1" office:value-type="string">
            <text:p text:style-name="P25">Chleb pszenny 90g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Wędlina drobiowa 50g</text:p>
            <text:p text:style-name="P38">Banan <text:s/>1szt.</text:p>
            <text:p text:style-name="P25">*(1,7)</text:p>
            <text:p text:style-name="P25"/>
          </table:table-cell>
        </table:table-row>
        <table:table-row table:style-name="Tabela7.1">
          <table:table-cell table:style-name="Tabela7.A1" office:value-type="string">
            <text:p text:style-name="P27">OBIAD</text:p>
          </table:table-cell>
          <table:table-cell table:style-name="Tabela7.A1" office:value-type="string">
            <text:p text:style-name="P27">OBIAD</text:p>
          </table:table-cell>
          <table:table-cell table:style-name="Tabela7.A1" office:value-type="string">
            <text:p text:style-name="P27">OBIAD</text:p>
          </table:table-cell>
          <table:table-cell table:style-name="Tabela7.A1" office:value-type="string">
            <text:p text:style-name="P27">OBIAD</text:p>
          </table:table-cell>
          <table:table-cell table:style-name="Tabela7.A1" office:value-type="string">
            <text:p text:style-name="P27">OBIAD</text:p>
          </table:table-cell>
          <table:table-cell table:style-name="Tabela7.A1" office:value-type="string">
            <text:p text:style-name="P27">OBIAD</text:p>
          </table:table-cell>
          <table:table-cell table:style-name="Tabela7.A1" office:value-type="string">
            <text:p text:style-name="P27">OBIAD</text:p>
          </table:table-cell>
          <table:table-cell table:style-name="Tabela7.H1" office:value-type="string">
            <text:p text:style-name="P27">OBIAD</text:p>
          </table:table-cell>
        </table:table-row>
        <table:table-row table:style-name="Tabela7.1">
          <table:table-cell table:style-name="Tabela7.A1" office:value-type="string">
            <text:p text:style-name="P25">Zupa krupnik 300ml</text:p>
            <text:p text:style-name="P25">Gulasz wieprzowy duszony z warzywami 120g</text:p>
            <text:p text:style-name="P25">Ziemniaki <text:s/>200g</text:p>
            <text:p text:style-name="P25">Surówka z kapusty pekińskiej 120g</text:p>
            <text:p text:style-name="P25">*(1,7,9)</text:p>
          </table:table-cell>
          <table:table-cell table:style-name="Tabela7.A1" office:value-type="string">
            <text:p text:style-name="P25">Zupa krupnik 300ml</text:p>
            <text:p text:style-name="P25">Gulasz wieprzowy duszony z warzywami 120g</text:p>
            <text:p text:style-name="P25">Ziemniaki <text:s/>200g</text:p>
            <text:p text:style-name="P25">Surówka z kapusty pekińskiej 120g</text:p>
            <text:p text:style-name="P25">*(1,7,9)</text:p>
          </table:table-cell>
          <table:table-cell table:style-name="Tabela7.A1" office:value-type="string">
            <text:p text:style-name="P25">Zupa krupnik 300ml</text:p>
            <text:p text:style-name="P25">Gulasz wieprzowy duszony z warzywami 120g</text:p>
            <text:p text:style-name="P25">Ziemniaki <text:s/>200g</text:p>
            <text:p text:style-name="P25">Surówka z kapusty pekińskiej 120g</text:p>
            <text:p text:style-name="P25">*(1,7,9)</text:p>
          </table:table-cell>
          <table:table-cell table:style-name="Tabela7.A1" office:value-type="string">
            <text:p text:style-name="P25">Zupa krupnik 300ml</text:p>
            <text:p text:style-name="P25">Gulasz wieprzowy duszony z warzywami 120g</text:p>
            <text:p text:style-name="P25">Ziemniaki <text:s/>200g</text:p>
            <text:p text:style-name="P25">Surówka z kapusty pekińskiej 120g</text:p>
            <text:p text:style-name="P25">*(1,7,9)</text:p>
          </table:table-cell>
          <table:table-cell table:style-name="Tabela7.A1" office:value-type="string">
            <text:p text:style-name="P25">Zupa krupnik 300ml</text:p>
            <text:p text:style-name="P25">Gulasz wieprzowy duszony z warzywami 120g</text:p>
            <text:p text:style-name="P25">Ziemniaki <text:s/>200g</text:p>
            <text:p text:style-name="P25">Surówka z kapusty pekińskiej 120g</text:p>
            <text:p text:style-name="P25">*(1,7,9)</text:p>
          </table:table-cell>
          <table:table-cell table:style-name="Tabela7.A1" office:value-type="string">
            <text:p text:style-name="P25">Zupa krupnik 300ml</text:p>
            <text:p text:style-name="P25">Gulasz wieprzowy duszony z warzywami 120g</text:p>
            <text:p text:style-name="P25">Ziemniaki <text:s/>200g</text:p>
            <text:p text:style-name="P25">Surówka z kapusty pekińskiej 120g</text:p>
            <text:p text:style-name="P25">*(1,7,9)</text:p>
          </table:table-cell>
          <table:table-cell table:style-name="Tabela7.A1" office:value-type="string">
            <text:p text:style-name="P25">Zupa selerowa z ziemniakami b/surówki 300ml</text:p>
            <text:p text:style-name="P25">Gulasz drobiowy gotowany z warzywami 120g</text:p>
            <text:p text:style-name="P25">Ziemniaki <text:s/>200g</text:p>
            <text:p text:style-name="P25">Marchew gotowana 100g</text:p>
            <text:p text:style-name="P25">*(1,7,9)</text:p>
            <text:p text:style-name="P38"/>
            <text:p text:style-name="P38"/>
            <text:p text:style-name="P38"/>
            <text:p text:style-name="P38"/>
          </table:table-cell>
          <table:table-cell table:style-name="Tabela7.H1" office:value-type="string">
            <text:p text:style-name="P25">Zupa selerowa z ziemniakami b/surówki 300ml</text:p>
            <text:p text:style-name="P25">Gulasz drobiowy gotowany z warzywami 120g</text:p>
            <text:p text:style-name="P25">Ziemniaki <text:s/>200g</text:p>
            <text:p text:style-name="P25">Marchew gotowana 100g</text:p>
            <text:p text:style-name="P25">*(1,7,9)</text:p>
          </table:table-cell>
        </table:table-row>
        <table:table-row table:style-name="Tabela7.1">
          <table:table-cell table:style-name="Tabela7.A1" office:value-type="string">
            <text:p text:style-name="P9">PODWIECZOREK</text:p>
          </table:table-cell>
          <table:table-cell table:style-name="Tabela7.A1" office:value-type="string">
            <text:p text:style-name="P9">PODWIECZOREK</text:p>
          </table:table-cell>
          <table:table-cell table:style-name="Tabela7.A1" office:value-type="string">
            <text:p text:style-name="P9">PODWIECZOREK</text:p>
          </table:table-cell>
          <table:table-cell table:style-name="Tabela7.A1" office:value-type="string">
            <text:p text:style-name="P9">PODWIECZOREK</text:p>
          </table:table-cell>
          <table:table-cell table:style-name="Tabela7.A1" office:value-type="string">
            <text:p text:style-name="P9">PODWIECZOREK</text:p>
          </table:table-cell>
          <table:table-cell table:style-name="Tabela7.A1" office:value-type="string">
            <text:p text:style-name="P9">PODWIECZOREK </text:p>
          </table:table-cell>
          <table:table-cell table:style-name="Tabela7.A1" office:value-type="string">
            <text:p text:style-name="P9">PODWIECZOREK</text:p>
          </table:table-cell>
          <table:table-cell table:style-name="Tabela7.H1" office:value-type="string">
            <text:p text:style-name="P9">PODWIECZOREK</text:p>
          </table:table-cell>
        </table:table-row>
        <table:table-row table:style-name="Tabela7.1">
          <table:table-cell table:style-name="Tabela7.A1" office:value-type="string">
            <text:p text:style-name="P25">Banan 1 szt.</text:p>
          </table:table-cell>
          <table:table-cell table:style-name="Tabela7.A1" office:value-type="string">
            <text:p text:style-name="P25">Banan 1 szt.</text:p>
          </table:table-cell>
          <table:table-cell table:style-name="Tabela7.A1" office:value-type="string">
            <text:p text:style-name="P25">Banan 1szt.</text:p>
            <text:p text:style-name="P38"/>
          </table:table-cell>
          <table:table-cell table:style-name="Tabela7.A1" office:value-type="string">
            <text:p text:style-name="P25">Banan 1 szt.</text:p>
          </table:table-cell>
          <table:table-cell table:style-name="Tabela7.A1" office:value-type="string">
            <text:p text:style-name="P25">Banan 1 szt.</text:p>
          </table:table-cell>
          <table:table-cell table:style-name="Tabela7.A1" office:value-type="string">
            <text:p text:style-name="P25">Banan 1 szt.</text:p>
          </table:table-cell>
          <table:table-cell table:style-name="Tabela7.A1" office:value-type="string">
            <text:p text:style-name="P25">Banan 1 szt.</text:p>
          </table:table-cell>
          <table:table-cell table:style-name="Tabela7.H1" office:value-type="string">
            <text:p text:style-name="P25">Banan 1 szt.</text:p>
          </table:table-cell>
        </table:table-row>
        <text:soft-page-break/>
        <table:table-row table:style-name="Tabela7.1">
          <table:table-cell table:style-name="Tabela7.A1" office:value-type="string">
            <text:p text:style-name="P53"/>
            <text:p text:style-name="P65">DIETA PODSTAWOWA</text:p>
            <text:p text:style-name="P65">D01, C01</text:p>
          </table:table-cell>
          <table:table-cell table:style-name="Tabela7.A1" office:value-type="string">
            <text:p text:style-name="P66"/>
            <text:p text:style-name="P65">DIETA</text:p>
            <text:p text:style-name="P65">ŁATWOSTRAWNA</text:p>
            <text:p text:style-name="P65">D02, D03</text:p>
          </table:table-cell>
          <table:table-cell table:style-name="Tabela7.A1" office:value-type="string">
            <text:p text:style-name="P68"/>
            <text:p text:style-name="P67">DIETA Z OGRANICZENIEM ŁATWO PRZYSWAJALNYCH WĘGLOWODANÓW</text:p>
            <text:p text:style-name="P67">D03, C03</text:p>
          </table:table-cell>
          <table:table-cell table:style-name="Tabela7.A1" office:value-type="string">
            <text:p text:style-name="P66"/>
            <text:p text:style-name="P65">DIETA ŁATWOSTRAWNA Z OGRANICZENIEM TŁUSZCZU</text:p>
            <text:p text:style-name="P65">D05</text:p>
            <text:p text:style-name="P69"/>
          </table:table-cell>
          <table:table-cell table:style-name="Tabela7.A1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7.A1" office:value-type="string">
            <text:p text:style-name="P66"/>
            <text:p text:style-name="P65">DIETA</text:p>
            <text:p text:style-name="P65"><text:s/>DZIECIĘCA</text:p>
            <text:p text:style-name="P65">P01</text:p>
          </table:table-cell>
          <table:table-cell table:style-name="Tabela7.A1" office:value-type="string">
            <text:p text:style-name="P66"/>
            <text:p text:style-name="P65">DIETA</text:p>
            <text:p text:style-name="P65"><text:s/>BRAT</text:p>
          </table:table-cell>
          <table:table-cell table:style-name="Tabela7.H1" office:value-type="string">
            <text:p text:style-name="P66"/>
            <text:p text:style-name="P65">DIETA</text:p>
            <text:p text:style-name="P65"><text:s/>OSZCZEDZAJACA</text:p>
          </table:table-cell>
        </table:table-row>
        <table:table-row table:style-name="Tabela7.1">
          <table:table-cell table:style-name="Tabela7.A1" office:value-type="string">
            <text:p text:style-name="P28">KOLACJA</text:p>
          </table:table-cell>
          <table:table-cell table:style-name="Tabela7.A1" office:value-type="string">
            <text:p text:style-name="P28">KOLACJA</text:p>
          </table:table-cell>
          <table:table-cell table:style-name="Tabela7.A1" office:value-type="string">
            <text:p text:style-name="P28">KOLACJA</text:p>
          </table:table-cell>
          <table:table-cell table:style-name="Tabela7.A1" office:value-type="string">
            <text:p text:style-name="P28">KOLACJA</text:p>
          </table:table-cell>
          <table:table-cell table:style-name="Tabela7.A1" office:value-type="string">
            <text:p text:style-name="P28">KOLACJA</text:p>
          </table:table-cell>
          <table:table-cell table:style-name="Tabela7.A1" office:value-type="string">
            <text:p text:style-name="P28">KOLACJA</text:p>
          </table:table-cell>
          <table:table-cell table:style-name="Tabela7.A1" office:value-type="string">
            <text:p text:style-name="P28">KOLACJA</text:p>
          </table:table-cell>
          <table:table-cell table:style-name="Tabela7.H1" office:value-type="string">
            <text:p text:style-name="P28">KOLACJA</text:p>
          </table:table-cell>
        </table:table-row>
        <table:table-row table:style-name="Tabela7.10">
          <table:table-cell table:style-name="Tabela7.A1" office:value-type="string">
            <text:p text:style-name="P1"><text:span text:style-name="T3">Chleb </text:span><text:span text:style-name="T5">żytni 90g (3kromki)</text:span></text:p>
            <text:p text:style-name="P1"><text:span text:style-name="T3">Mas</text:span><text:span text:style-name="T5">ło ekstra 10g</text:span></text:p>
            <text:p text:style-name="P17">Kawa zbożowa <text:s/>250g</text:p>
            <text:p text:style-name="P25">Wędlina drobiowa 40g</text:p>
            <text:p text:style-name="P38">Jajko gotwane 1szt. </text:p>
            <text:p text:style-name="P38">Cukinia tarta z sosem sałatkowym 70g</text:p>
            <text:p text:style-name="P25">*(1,3,7)</text:p>
          </table:table-cell>
          <table:table-cell table:style-name="Tabela7.A1" office:value-type="string">
            <text:p text:style-name="P1"><text:span text:style-name="T3">Chleb </text:span><text:span text:style-name="T5">żytni 90g (3kromki)</text:span></text:p>
            <text:p text:style-name="P1"><text:span text:style-name="T3">Mas</text:span><text:span text:style-name="T5">ło ekstra 10g</text:span></text:p>
            <text:p text:style-name="P17">Kawa zbożowa <text:s/>250g</text:p>
            <text:p text:style-name="P25">Wędlina drobiowa 40g</text:p>
            <text:p text:style-name="P38">Jajko gotwane 1szt. </text:p>
            <text:p text:style-name="P38">Cukinia tarta z sosem sałatkowym 70g</text:p>
            <text:p text:style-name="P25">*(1,3,7)</text:p>
          </table:table-cell>
          <table:table-cell table:style-name="Tabela7.A1" office:value-type="string">
            <text:p text:style-name="P1"><text:span text:style-name="T3">Chleb </text:span><text:span text:style-name="T5">razowy 105g (3kromki)</text:span></text:p>
            <text:p text:style-name="P1"><text:span text:style-name="T3">Mas</text:span><text:span text:style-name="T5">ło ekstra 10g</text:span></text:p>
            <text:p text:style-name="P17">Kawa zbożowa <text:s/>250g</text:p>
            <text:p text:style-name="P25">Wędlina drobiowa 40g</text:p>
            <text:p text:style-name="P38">Jajko gotwane 1szt. </text:p>
            <text:p text:style-name="P38">Cukinia tarta z sosem sałatkowym 70g</text:p>
            <text:p text:style-name="P25">*(1,3,7)</text:p>
          </table:table-cell>
          <table:table-cell table:style-name="Tabela7.A1" office:value-type="string">
            <text:p text:style-name="P1"><text:span text:style-name="T3">Chleb </text:span><text:span text:style-name="T5">pszenny 90g (3kromki)</text:span></text:p>
            <text:p text:style-name="P1"><text:span text:style-name="T3">Mas</text:span><text:span text:style-name="T5">ło ekstra 10g</text:span></text:p>
            <text:p text:style-name="P17">Kawa zbożowa <text:s/>250g</text:p>
            <text:p text:style-name="P25">Wędlina drobiowa 40g</text:p>
            <text:p text:style-name="P38">Białko jajka 2szt. </text:p>
            <text:p text:style-name="P38">Cukinia tarta z sosem sałatkowym 70g</text:p>
            <text:p text:style-name="P25">*(1,3,7)</text:p>
          </table:table-cell>
          <table:table-cell table:style-name="Tabela7.A1" office:value-type="string">
            <text:p text:style-name="P1"><text:span text:style-name="T3">Chleb żytni </text:span><text:span text:style-name="T5">90g (3kromki)</text:span></text:p>
            <text:p text:style-name="P1"><text:span text:style-name="T3">Mas</text:span><text:span text:style-name="T5">ło ekstra 15g</text:span></text:p>
            <text:p text:style-name="P17">Kawa zbożowa <text:s/>250g</text:p>
            <text:p text:style-name="P25">Wędlina drobiowa 40g</text:p>
            <text:p text:style-name="P38">Jajko gotwane 1szt. </text:p>
            <text:p text:style-name="P38">Cukinia tarta z sosem sałatkowym 70g</text:p>
            <text:p text:style-name="P25">*(1,3,7)</text:p>
          </table:table-cell>
          <table:table-cell table:style-name="Tabela7.A1" office:value-type="string">
            <text:p text:style-name="P1"><text:span text:style-name="T3">Chleb </text:span><text:span text:style-name="T5">żytni 90g (3kromki)</text:span></text:p>
            <text:p text:style-name="P1"><text:span text:style-name="T3">Mas</text:span><text:span text:style-name="T5">ło ekstra 10g</text:span></text:p>
            <text:p text:style-name="P17">Kawa zbożowa <text:s/>250g</text:p>
            <text:p text:style-name="P25">Wędlina drobiowa 40g</text:p>
            <text:p text:style-name="P38">Jajko gotwane 1szt. </text:p>
            <text:p text:style-name="P38">Pomidor 60g</text:p>
            <text:p text:style-name="P25">*(1,3,7)</text:p>
          </table:table-cell>
          <table:table-cell table:style-name="Tabela7.A1" office:value-type="string">
            <text:p text:style-name="P1"><text:span text:style-name="T3">Chleb </text:span><text:span text:style-name="T5">pszenny 60g (2kromki)</text:span></text:p>
            <text:p text:style-name="P1"><text:span text:style-name="T3">Mas</text:span><text:span text:style-name="T5">ło ekstra 10g</text:span></text:p>
            <text:p text:style-name="P25">Kawa zbożowa 250g</text:p>
            <text:p text:style-name="P25">Wędlina drobiowa 40g</text:p>
            <text:p text:style-name="P25">Mus jabłkowy 100g</text:p>
            <text:p text:style-name="P25">*(1,7,9)</text:p>
          </table:table-cell>
          <table:table-cell table:style-name="Tabela7.H1" office:value-type="string">
            <text:p text:style-name="P1"><text:span text:style-name="T3">Chleb </text:span><text:span text:style-name="T5">pszenny 90g (3kromki)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Wędlina drobiowa 40g</text:p>
            <text:p text:style-name="P25">Mus jabłkowy 100g</text:p>
            <text:p text:style-name="P48">*(1,7,9)</text:p>
          </table:table-cell>
        </table:table-row>
        <table:table-row table:style-name="Tabela7.11">
          <table:table-cell table:style-name="Tabela7.A1" office:value-type="string">
            <text:p text:style-name="P25">Energia: 2199kcal</text:p>
            <text:p text:style-name="P1"><text:span text:style-name="T3">Bia</text:span><text:span text:style-name="T5">łko og</text:span><text:span text:style-name="T3">ó</text:span><text:span text:style-name="T5">łem: 90,18g</text:span></text:p>
            <text:p text:style-name="P1"><text:span text:style-name="T3">W</text:span><text:span text:style-name="T5">ęglowodany og</text:span><text:span text:style-name="T3">ó</text:span><text:span text:style-name="T5">łem: 276,69g</text:span></text:p>
            <text:p text:style-name="P1"><text:span text:style-name="T3">W</text:span><text:span text:style-name="T5">ęglowodany przyswajalne: 44,99g</text:span></text:p>
            <text:p text:style-name="P1"><text:span text:style-name="T3">T</text:span><text:span text:style-name="T5">łuszcz: 73,27g</text:span></text:p>
            <text:p text:style-name="P1"><text:span text:style-name="T3">Kwasy t</text:span><text:span text:style-name="T5">łuszczowe nasycone: 28,37g</text:span></text:p>
            <text:p text:style-name="P1"><text:span text:style-name="T3">B</text:span><text:span text:style-name="T5">łonnik pokarmowy: 38,14g</text:span></text:p>
            <text:p text:style-name="P25">Sól: 4,56g</text:p>
          </table:table-cell>
          <table:table-cell table:style-name="Tabela7.A1" office:value-type="string">
            <text:p text:style-name="P25">Energia: 2179kcal</text:p>
            <text:p text:style-name="P1"><text:span text:style-name="T3">Bia</text:span><text:span text:style-name="T5">łko og</text:span><text:span text:style-name="T3">ó</text:span><text:span text:style-name="T5">łem: 92,88g</text:span></text:p>
            <text:p text:style-name="P1"><text:span text:style-name="T3">W</text:span><text:span text:style-name="T5">ęglowodany og</text:span><text:span text:style-name="T3">ó</text:span><text:span text:style-name="T5">łem: 274,64g</text:span></text:p>
            <text:p text:style-name="P1"><text:span text:style-name="T3">W</text:span><text:span text:style-name="T5">ęglowodany przyswajalne: 44,37g</text:span></text:p>
            <text:p text:style-name="P1"><text:span text:style-name="T3">T</text:span><text:span text:style-name="T5">łuszcz: 67,58g</text:span></text:p>
            <text:p text:style-name="P1"><text:span text:style-name="T3">Kwasy t</text:span><text:span text:style-name="T5">łuszczowe nasycone: 26,87g</text:span></text:p>
            <text:p text:style-name="P1"><text:span text:style-name="T3">B</text:span><text:span text:style-name="T5">łonnik pokarmowy: 42,44g</text:span></text:p>
            <text:p text:style-name="P25">Sól: 4,24g</text:p>
          </table:table-cell>
          <table:table-cell table:style-name="Tabela7.A1" office:value-type="string">
            <text:p text:style-name="P25">Energia: 2146kcal</text:p>
            <text:p text:style-name="P1"><text:span text:style-name="T3">Bia</text:span><text:span text:style-name="T5">łko og</text:span><text:span text:style-name="T3">ó</text:span><text:span text:style-name="T5">łem: 91,2g</text:span></text:p>
            <text:p text:style-name="P1"><text:span text:style-name="T3">W</text:span><text:span text:style-name="T5">ęglowodany og</text:span><text:span text:style-name="T3">ó</text:span><text:span text:style-name="T5">łem: 244,53g</text:span></text:p>
            <text:p text:style-name="P1"><text:span text:style-name="T3">W</text:span><text:span text:style-name="T5">ęglowodany przyswajalne: 41,74g</text:span></text:p>
            <text:p text:style-name="P1"><text:span text:style-name="T3">T</text:span><text:span text:style-name="T5">łuszcz: 69,58g</text:span></text:p>
            <text:p text:style-name="P1"><text:span text:style-name="T3">Kwasy t</text:span><text:span text:style-name="T5">łuszczowe nasycone: 28,05g</text:span></text:p>
            <text:p text:style-name="P1"><text:span text:style-name="T3">B</text:span><text:span text:style-name="T5">łonnik pokarmowy: 37,33g</text:span></text:p>
            <text:p text:style-name="P25">Sól: 4,49g</text:p>
          </table:table-cell>
          <table:table-cell table:style-name="Tabela7.A1" office:value-type="string">
            <text:p text:style-name="P25">Energia: 2027 kcal</text:p>
            <text:p text:style-name="P1"><text:span text:style-name="T3">Bia</text:span><text:span text:style-name="T5">łko og</text:span><text:span text:style-name="T3">ó</text:span><text:span text:style-name="T5">łem: 93,46g</text:span></text:p>
            <text:p text:style-name="P1"><text:span text:style-name="T3">W</text:span><text:span text:style-name="T5">ęglowodany og</text:span><text:span text:style-name="T3">ó</text:span><text:span text:style-name="T5">łem: 269,44g</text:span></text:p>
            <text:p text:style-name="P1"><text:span text:style-name="T3">W</text:span><text:span text:style-name="T5">ęglowodany przyswajalne: 42,26g</text:span></text:p>
            <text:p text:style-name="P1"><text:span text:style-name="T3">T</text:span><text:span text:style-name="T5">łuszcz: 43,36g</text:span></text:p>
            <text:p text:style-name="P1"><text:span text:style-name="T3">Kwasy t</text:span><text:span text:style-name="T5">łuszczowe nasycone: 18,16g</text:span></text:p>
            <text:p text:style-name="P1"><text:span text:style-name="T3">B</text:span><text:span text:style-name="T5">łonnik pokarmowy: 40,97g</text:span></text:p>
            <text:p text:style-name="P25">Sól: 4,2g</text:p>
          </table:table-cell>
          <table:table-cell table:style-name="Tabela7.A1" office:value-type="string">
            <text:p text:style-name="P25">Energia: 2226 kcal</text:p>
            <text:p text:style-name="P1"><text:span text:style-name="T3">Bia</text:span><text:span text:style-name="T5">łko og</text:span><text:span text:style-name="T3">ó</text:span><text:span text:style-name="T5">łem: 102,91g</text:span></text:p>
            <text:p text:style-name="P1"><text:span text:style-name="T3">W</text:span><text:span text:style-name="T5">ęglowodany og</text:span><text:span text:style-name="T3">ó</text:span><text:span text:style-name="T5">łem: 284,23g</text:span></text:p>
            <text:p text:style-name="P1"><text:span text:style-name="T3">W</text:span><text:span text:style-name="T5">ęglowodany przyswajalne: 49,78g</text:span></text:p>
            <text:p text:style-name="P1"><text:span text:style-name="T3">T</text:span><text:span text:style-name="T5">łuszcz: 71,19g</text:span></text:p>
            <text:p text:style-name="P1"><text:span text:style-name="T3">Kwasy t</text:span><text:span text:style-name="T5">łuszczowe nasycone: 29,22g</text:span></text:p>
            <text:p text:style-name="P1"><text:span text:style-name="T3">B</text:span><text:span text:style-name="T5">łonnik pokarmowy: 44,63g</text:span></text:p>
            <text:p text:style-name="P25">Sól: 4,49g</text:p>
          </table:table-cell>
          <table:table-cell table:style-name="Tabela7.A1" office:value-type="string">
            <text:p text:style-name="P25">Energia: 2179kcal</text:p>
            <text:p text:style-name="P1"><text:span text:style-name="T3">Bia</text:span><text:span text:style-name="T5">łko og</text:span><text:span text:style-name="T3">ó</text:span><text:span text:style-name="T5">łem: 92,88g</text:span></text:p>
            <text:p text:style-name="P1"><text:span text:style-name="T3">W</text:span><text:span text:style-name="T5">ęglowodany og</text:span><text:span text:style-name="T3">ó</text:span><text:span text:style-name="T5">łem: 274,64g</text:span></text:p>
            <text:p text:style-name="P1"><text:span text:style-name="T3">W</text:span><text:span text:style-name="T5">ęglowodany przyswajalne: 44,37g</text:span></text:p>
            <text:p text:style-name="P1"><text:span text:style-name="T3">T</text:span><text:span text:style-name="T5">łuszcz: 67,58g</text:span></text:p>
            <text:p text:style-name="P1"><text:span text:style-name="T3">Kwasy t</text:span><text:span text:style-name="T5">łuszczowe nasycone: 26,87g</text:span></text:p>
            <text:p text:style-name="P1"><text:span text:style-name="T3">B</text:span><text:span text:style-name="T5">łonnik pokarmowy: 42,44g</text:span></text:p>
            <text:p text:style-name="P25">Sól: 4,24g</text:p>
          </table:table-cell>
          <table:table-cell table:style-name="Tabela7.A1" office:value-type="string">
            <text:p text:style-name="P25">Energia: 1701 kcal</text:p>
            <text:p text:style-name="P1"><text:span text:style-name="T3">Bia</text:span><text:span text:style-name="T5">łko og</text:span><text:span text:style-name="T3">ó</text:span><text:span text:style-name="T5">łem: 52,19g</text:span></text:p>
            <text:p text:style-name="P1"><text:span text:style-name="T3">W</text:span><text:span text:style-name="T5">ęglowodany og</text:span><text:span text:style-name="T3">ó</text:span><text:span text:style-name="T5">łem: 176,43g</text:span></text:p>
            <text:p text:style-name="P1"><text:span text:style-name="T3">W</text:span><text:span text:style-name="T5">ęglowodany przyswajalne: 21,98g</text:span></text:p>
            <text:p text:style-name="P1"><text:span text:style-name="T3">T</text:span><text:span text:style-name="T5">łuszcz: 27,98g</text:span></text:p>
            <text:p text:style-name="P1"><text:span text:style-name="T3">Kwasy t</text:span><text:span text:style-name="T5">łuszczowe nasycone: 14,09g</text:span></text:p>
            <text:p text:style-name="P1"><text:span text:style-name="T3">B</text:span><text:span text:style-name="T5">łonnik pokarmowy: 24,96g</text:span></text:p>
            <text:p text:style-name="P25">Sól: 2,7g</text:p>
          </table:table-cell>
          <table:table-cell table:style-name="Tabela7.H1" office:value-type="string">
            <text:p text:style-name="P25">Energia: 1975 kcal</text:p>
            <text:p text:style-name="P1"><text:span text:style-name="T3">Bia</text:span><text:span text:style-name="T5">łko og</text:span><text:span text:style-name="T3">ó</text:span><text:span text:style-name="T5">łem: 84,12g</text:span></text:p>
            <text:p text:style-name="P1"><text:span text:style-name="T3">W</text:span><text:span text:style-name="T5">ęglowodany og</text:span><text:span text:style-name="T3">ó</text:span><text:span text:style-name="T5">łem: 239,99g</text:span></text:p>
            <text:p text:style-name="P1"><text:span text:style-name="T3">W</text:span><text:span text:style-name="T5">ęglowodany przyswajalne: 39,26g</text:span></text:p>
            <text:p text:style-name="P1"><text:span text:style-name="T3">T</text:span><text:span text:style-name="T5">łuszcz: 40,71g</text:span></text:p>
            <text:p text:style-name="P1"><text:span text:style-name="T3">Kwasy t</text:span><text:span text:style-name="T5">łuszczowe nasycone: 18,14g</text:span></text:p>
            <text:p text:style-name="P1"><text:span text:style-name="T3">B</text:span><text:span text:style-name="T5">łonnik pokarmowy: 38,09g</text:span></text:p>
            <text:p text:style-name="P25">Sól: 4,1g</text:p>
          </table:table-cell>
        </table:table-row>
      </table:table>
      <text:p text:style-name="P11"/>
      <text:p text:style-name="P11"/>
      <text:p text:style-name="P11"/>
      <text:p text:style-name="P37"/>
      <text:p text:style-name="P37"/>
      <text:p text:style-name="P37"/>
      <text:p text:style-name="P37"/>
      <text:p text:style-name="P37"/>
      <text:p text:style-name="P44"><text:soft-page-break/><text:span text:style-name="T1"><text:s/></text:span><text:span text:style-name="T2">CZWARTEK 20.08.2026</text:span></text:p>
      <text:p text:style-name="P20">ALERGENY:</text:p>
      <text:p text:style-name="P46"><text:span text:style-name="T3">1.Zbo</text:span><text:span text:style-name="T5">ża zawierające gluten 2. Skorupiaki i produkty pochodne 3.Jaja i produkty pochodne 4. Ryby i produkty pochodne 5.Orzeszki ziemne ( arachidowe) 6.Soja i produkty pochodne 7. Mleko i produkty pochodne 8. Orzechy 9. Seler i produkty pochodne 10.Gorczyca i produkty pochodne 11.Nasiona sezamu i produkty pochodne 12. Dwutlenek siarki 13.Łubin 14. Mięczaki;</text:span></text:p>
      <table:table table:name="Tabela8" table:style-name="Tabela8">
        <table:table-column table:style-name="Tabela8.A"/>
        <table:table-column table:style-name="Tabela8.B"/>
        <table:table-column table:style-name="Tabela8.C"/>
        <table:table-column table:style-name="Tabela8.D"/>
        <table:table-column table:style-name="Tabela8.E"/>
        <table:table-column table:style-name="Tabela8.C"/>
        <table:table-column table:style-name="Tabela8.G"/>
        <table:table-column table:style-name="Tabela8.H"/>
        <table:table-row table:style-name="Tabela8.1">
          <table:table-cell table:style-name="Tabela8.A1" office:value-type="string">
            <text:p text:style-name="P53"/>
            <text:p text:style-name="P65">DIETA PODSTAWOWA</text:p>
            <text:p text:style-name="P65">D01, C01</text:p>
          </table:table-cell>
          <table:table-cell table:style-name="Tabela8.A1" office:value-type="string">
            <text:p text:style-name="P66"/>
            <text:p text:style-name="P65">DIETA</text:p>
            <text:p text:style-name="P65">ŁATWOSTRAWNA</text:p>
            <text:p text:style-name="P65">D02, D03</text:p>
          </table:table-cell>
          <table:table-cell table:style-name="Tabela8.A1" office:value-type="string">
            <text:p text:style-name="P68"/>
            <text:p text:style-name="P67">DIETA Z OGRANICZENIEM ŁATWO PRZYSWAJALNYCH WĘGLOWODANÓW</text:p>
            <text:p text:style-name="P67">D03, C03</text:p>
          </table:table-cell>
          <table:table-cell table:style-name="Tabela8.A1" office:value-type="string">
            <text:p text:style-name="P66"/>
            <text:p text:style-name="P65">DIETA ŁATWOSTRAWNA Z OGRANICZENIEM TŁUSZCZU</text:p>
            <text:p text:style-name="P65">D05</text:p>
            <text:p text:style-name="P69"/>
          </table:table-cell>
          <table:table-cell table:style-name="Tabela8.A1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8.A1" office:value-type="string">
            <text:p text:style-name="P66"/>
            <text:p text:style-name="P65">DIETA</text:p>
            <text:p text:style-name="P65"><text:s/>DZIECIĘCA</text:p>
            <text:p text:style-name="P65">P01</text:p>
          </table:table-cell>
          <table:table-cell table:style-name="Tabela8.A1" office:value-type="string">
            <text:p text:style-name="P66"/>
            <text:p text:style-name="P65">DIETA</text:p>
            <text:p text:style-name="P65"><text:s/>BRAT</text:p>
          </table:table-cell>
          <table:table-cell table:style-name="Tabela8.H1" office:value-type="string">
            <text:p text:style-name="P66"/>
            <text:p text:style-name="P65">DIETA</text:p>
            <text:p text:style-name="P65"><text:s/>OSZCZEDZAJACA</text:p>
          </table:table-cell>
        </table:table-row>
        <table:table-row table:style-name="Tabela8.1">
          <table:table-cell table:style-name="Tabela8.A1" office:value-type="string">
            <text:p text:style-name="P16">ŚNIADANIE</text:p>
          </table:table-cell>
          <table:table-cell table:style-name="Tabela8.A1" office:value-type="string">
            <text:p text:style-name="P16">ŚNIADANIE</text:p>
          </table:table-cell>
          <table:table-cell table:style-name="Tabela8.A1" office:value-type="string">
            <text:p text:style-name="P16">ŚNIADANIE</text:p>
          </table:table-cell>
          <table:table-cell table:style-name="Tabela8.A1" office:value-type="string">
            <text:p text:style-name="P16">ŚNIADANIE</text:p>
          </table:table-cell>
          <table:table-cell table:style-name="Tabela8.A1" office:value-type="string">
            <text:p text:style-name="P16">ŚNIADANIE</text:p>
          </table:table-cell>
          <table:table-cell table:style-name="Tabela8.A1" office:value-type="string">
            <text:p text:style-name="P16">ŚNIADANIE</text:p>
          </table:table-cell>
          <table:table-cell table:style-name="Tabela8.A1" office:value-type="string">
            <text:p text:style-name="P16">ŚNIADANIE</text:p>
          </table:table-cell>
          <table:table-cell table:style-name="Tabela8.H1" office:value-type="string">
            <text:p text:style-name="P16">ŚNIADANIE</text:p>
          </table:table-cell>
        </table:table-row>
        <table:table-row table:style-name="Tabela8.1">
          <table:table-cell table:style-name="Tabela8.A1" office:value-type="string">
            <text:p text:style-name="P1"><text:span text:style-name="T3">Chleb </text:span><text:span text:style-name="T5">żytni 90g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Parówka drobiowa <text:s/>(2szt.)</text:p>
            <text:p text:style-name="P17">Miód 25g</text:p>
            <text:p text:style-name="P25">Pomidor 60g</text:p>
            <text:p text:style-name="P25">Sałata 10g</text:p>
            <text:p text:style-name="P25">*(1,7)</text:p>
            <text:p text:style-name="P41">II ŚNIADANIE</text:p>
            <text:p text:style-name="P41">C01 3TC – banan 1szt.</text:p>
            <text:p text:style-name="P41"/>
            <text:p text:style-name="P41"/>
          </table:table-cell>
          <table:table-cell table:style-name="Tabela8.A1" office:value-type="string">
            <text:p text:style-name="P1"><text:span text:style-name="T3">Chleb </text:span><text:span text:style-name="T5">żytni 90g 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Parówka drobiowa <text:s/>(2szt.)</text:p>
            <text:p text:style-name="P17">Miód 25g</text:p>
            <text:p text:style-name="P25">Pomidor 60g</text:p>
            <text:p text:style-name="P25">Sałata 10g</text:p>
            <text:p text:style-name="P25">*(1,7)</text:p>
          </table:table-cell>
          <table:table-cell table:style-name="Tabela8.A1" office:value-type="string">
            <text:p text:style-name="P25">Chleb razowy 105g 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Parówka drobiowa (2szt.)</text:p>
            <text:p text:style-name="P17">Twarożek 30g</text:p>
            <text:p text:style-name="P25">Pomidor 60g</text:p>
            <text:p text:style-name="P25">Sałata 10g</text:p>
            <text:p text:style-name="P25">*(1,7)</text:p>
            <text:p text:style-name="P1"><text:span text:style-name="T4">II śniadanie: </text:span><text:span text:style-name="T3">Sok warzywny 300ml</text:span></text:p>
          </table:table-cell>
          <table:table-cell table:style-name="Tabela8.A1" office:value-type="string">
            <text:p text:style-name="P25">Chleb pszenny 90g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Polędwica drobiowa 60g</text:p>
            <text:p text:style-name="P17">Miód 25g</text:p>
            <text:p text:style-name="P25">Pomidor 60g</text:p>
            <text:p text:style-name="P25">Sałata 10g</text:p>
            <text:p text:style-name="P17">*(1,7)</text:p>
          </table:table-cell>
          <table:table-cell table:style-name="Tabela8.A1" office:value-type="string">
            <text:p text:style-name="P1"><text:span text:style-name="T3">Chleb żytni</text:span><text:span text:style-name="T5"> 120g 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Parówka drobiowa <text:s/>(2szt.)</text:p>
            <text:p text:style-name="P17">Miód 25 g</text:p>
            <text:p text:style-name="P25">Pomidor 80g</text:p>
            <text:p text:style-name="P25">Sałata 10g</text:p>
            <text:p text:style-name="P25">*(1,7)</text:p>
            <text:p text:style-name="P1"><text:span text:style-name="T4">II śniadanie: </text:span><text:span text:style-name="T3">deser mleczny 10g</text:span></text:p>
          </table:table-cell>
          <table:table-cell table:style-name="Tabela8.A1" office:value-type="string">
            <text:p text:style-name="P1"><text:span text:style-name="T3">Chleb </text:span><text:span text:style-name="T5">żytni 90g </text:span>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Parówka drobiowa <text:s/>(2szt.)</text:p>
            <text:p text:style-name="P17">Miód 25g</text:p>
            <text:p text:style-name="P25">Pomidor 60g</text:p>
            <text:p text:style-name="P25">Sałata 10g</text:p>
            <text:p text:style-name="P25">*(1,7)</text:p>
          </table:table-cell>
          <table:table-cell table:style-name="Tabela8.A1" office:value-type="string">
            <text:p text:style-name="P25">Chleb pszenny 90g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250ml</text:span></text:p>
            <text:p text:style-name="P25">Polędwica drobiowa 50g</text:p>
            <text:p text:style-name="P17">Kisiel 100g</text:p>
            <text:p text:style-name="P17">*(1,7)</text:p>
          </table:table-cell>
          <table:table-cell table:style-name="Tabela8.H1" office:value-type="string">
            <text:p text:style-name="P25">Chleb pszenny 90g </text:p>
            <text:p text:style-name="P1"><text:span text:style-name="T3">Mas</text:span><text:span text:style-name="T5">ło ekstra 10g</text:span></text:p>
            <text:p text:style-name="P1"><text:span text:style-name="T3">Kawa zbo</text:span><text:span text:style-name="T5">żowa z mlekiem 250ml</text:span></text:p>
            <text:p text:style-name="P25">Polędwica drobiowa 50g</text:p>
            <text:p text:style-name="P25">Kisiel 100g</text:p>
            <text:p text:style-name="P17">*(1,7)</text:p>
          </table:table-cell>
        </table:table-row>
        <table:table-row table:style-name="Tabela8.1">
          <table:table-cell table:style-name="Tabela8.A1" office:value-type="string">
            <text:p text:style-name="P27">OBIAD</text:p>
          </table:table-cell>
          <table:table-cell table:style-name="Tabela8.A1" office:value-type="string">
            <text:p text:style-name="P27">OBIAD</text:p>
          </table:table-cell>
          <table:table-cell table:style-name="Tabela8.A1" office:value-type="string">
            <text:p text:style-name="P27">OBIAD</text:p>
          </table:table-cell>
          <table:table-cell table:style-name="Tabela8.A1" office:value-type="string">
            <text:p text:style-name="P27">OBIAD</text:p>
          </table:table-cell>
          <table:table-cell table:style-name="Tabela8.A1" office:value-type="string">
            <text:p text:style-name="P27">OBIAD</text:p>
          </table:table-cell>
          <table:table-cell table:style-name="Tabela8.A1" office:value-type="string">
            <text:p text:style-name="P27">OBIAD</text:p>
          </table:table-cell>
          <table:table-cell table:style-name="Tabela8.A1" office:value-type="string">
            <text:p text:style-name="P27">OBIAD</text:p>
          </table:table-cell>
          <table:table-cell table:style-name="Tabela8.H1" office:value-type="string">
            <text:p text:style-name="P27">OBIAD</text:p>
          </table:table-cell>
        </table:table-row>
        <table:table-row table:style-name="Tabela8.1">
          <table:table-cell table:style-name="Tabela8.A1" office:value-type="string">
            <text:p text:style-name="P25">Zupa dyniowa z ziemniakami 300ml</text:p>
            <text:p text:style-name="P25">Potrawka drobiowa, gotowana 120g</text:p>
            <text:p text:style-name="P38">Ryż 200g</text:p>
            <text:p text:style-name="P38">Surówka z selera i marchewki 120g</text:p>
            <text:p text:style-name="P25">*(1,,9)</text:p>
          </table:table-cell>
          <table:table-cell table:style-name="Tabela8.A1" office:value-type="string">
            <text:p text:style-name="P25">Zupa dyniowa z ziemniakami 300ml</text:p>
            <text:p text:style-name="P25">Potrawka drobiowa, gotowana 120g</text:p>
            <text:p text:style-name="P38">Ryż 200g</text:p>
            <text:p text:style-name="P38">Surówka z selera i marchewki 120g</text:p>
            <text:p text:style-name="P25">*(1,,9)</text:p>
          </table:table-cell>
          <table:table-cell table:style-name="Tabela8.A1" office:value-type="string">
            <text:p text:style-name="P25">Zupa dyniowa z ziemniakami 300ml</text:p>
            <text:p text:style-name="P25">Potrawka drobiowa, gotowana 120g</text:p>
            <text:p text:style-name="P38">Ryż 200g</text:p>
            <text:p text:style-name="P38">Surówka z selera i marchewki 120g</text:p>
            <text:p text:style-name="P25">*(1,,9)</text:p>
          </table:table-cell>
          <table:table-cell table:style-name="Tabela8.A1" office:value-type="string">
            <text:p text:style-name="P25">Zupa dyniowa z ziemniakami b/śmietany 300ml</text:p>
            <text:p text:style-name="P25">Potrawka drobiowa, gotowana 120g</text:p>
            <text:p text:style-name="P38">Ryż 200g</text:p>
            <text:p text:style-name="P38">Surówka z selera i marchewki 120g</text:p>
            <text:p text:style-name="P25">*(1,,9)</text:p>
            <text:p text:style-name="P38"/>
          </table:table-cell>
          <table:table-cell table:style-name="Tabela8.A1" office:value-type="string">
            <text:p text:style-name="P25">Zupa dyniowa z ziemniakami 300ml</text:p>
            <text:p text:style-name="P25">Potrawka drobiowa, gotowana 120g</text:p>
            <text:p text:style-name="P38">Ryż 200g</text:p>
            <text:p text:style-name="P38">Surówka z selera i marchewki 120g</text:p>
            <text:p text:style-name="P25">*(1,,9)</text:p>
          </table:table-cell>
          <table:table-cell table:style-name="Tabela8.A1" office:value-type="string">
            <text:p text:style-name="P25">Zupa dyniowaz ziemniakami 300ml</text:p>
            <text:p text:style-name="P25">Potrawka drobiowa, gotowana 120g</text:p>
            <text:p text:style-name="P38">Ryż 200g</text:p>
            <text:p text:style-name="P38">Surówka z selera i marchewki 120g</text:p>
            <text:p text:style-name="P25">*(1,,9)</text:p>
          </table:table-cell>
          <table:table-cell table:style-name="Tabela8.A1" office:value-type="string">
            <text:p text:style-name="P25">Zupa dyniowa z ziemniakami b/śmietany <text:s/>300ml</text:p>
            <text:p text:style-name="P25">Potrawka drobiowa, gotowana 120g</text:p>
            <text:p text:style-name="P38">Ryż 200g</text:p>
            <text:p text:style-name="P38">Marchew gotowana 100g</text:p>
            <text:p text:style-name="P25">*(1,,9)</text:p>
          </table:table-cell>
          <table:table-cell table:style-name="Tabela8.H1" office:value-type="string">
            <text:p text:style-name="P25">Zupa dyniowa z ziemniakami b/śmietany <text:s/>300ml</text:p>
            <text:p text:style-name="P25">Potrawka drobiowa, gotowana 120g</text:p>
            <text:p text:style-name="P38">Ryż 200g</text:p>
            <text:p text:style-name="P38">Marchew gotowana 100g</text:p>
            <text:p text:style-name="P25">*(1,,9)</text:p>
          </table:table-cell>
        </table:table-row>
        <table:table-row table:style-name="Tabela8.1">
          <table:table-cell table:style-name="Tabela8.A1" office:value-type="string">
            <text:p text:style-name="P27">PODWIECZOREK</text:p>
          </table:table-cell>
          <table:table-cell table:style-name="Tabela8.A1" office:value-type="string">
            <text:p text:style-name="P27">PODWIECZOREK</text:p>
          </table:table-cell>
          <table:table-cell table:style-name="Tabela8.A1" office:value-type="string">
            <text:p text:style-name="P27">PODWIECZOREK</text:p>
          </table:table-cell>
          <table:table-cell table:style-name="Tabela8.A1" office:value-type="string">
            <text:p text:style-name="P27">PODWIECZOREK</text:p>
          </table:table-cell>
          <table:table-cell table:style-name="Tabela8.A1" office:value-type="string">
            <text:p text:style-name="P27">PODWIECZOREK</text:p>
          </table:table-cell>
          <table:table-cell table:style-name="Tabela8.A1" office:value-type="string">
            <text:p text:style-name="P27">PODWIECZOREK</text:p>
          </table:table-cell>
          <table:table-cell table:style-name="Tabela8.A1" office:value-type="string">
            <text:p text:style-name="P27">PODWIECZOREK</text:p>
          </table:table-cell>
          <table:table-cell table:style-name="Tabela8.H1" office:value-type="string">
            <text:p text:style-name="P27">PODWIECZOREK</text:p>
          </table:table-cell>
        </table:table-row>
        <table:table-row table:style-name="Tabela8.1">
          <table:table-cell table:style-name="Tabela8.A1" office:value-type="string">
            <text:p text:style-name="P25">Cistko zbożowe bez cukru 1op. *1,3,7</text:p>
            <text:p text:style-name="P38"/>
            <text:p text:style-name="P38"/>
          </table:table-cell>
          <table:table-cell table:style-name="Tabela8.A1" office:value-type="string">
            <text:p text:style-name="P25">Cistko zbożowe bez cukru 1op. *1,3,7</text:p>
          </table:table-cell>
          <table:table-cell table:style-name="Tabela8.A1" office:value-type="string">
            <text:p text:style-name="P25">Cistko zbożowe bez cukru 1op. *1,3,7</text:p>
          </table:table-cell>
          <table:table-cell table:style-name="Tabela8.A1" office:value-type="string">
            <text:p text:style-name="P25">Cistko zbożowe bez cukru 1op. *1,3,7</text:p>
          </table:table-cell>
          <table:table-cell table:style-name="Tabela8.A1" office:value-type="string">
            <text:p text:style-name="P25">Cistko zbożowe bez cukru 1op. *1,3,7</text:p>
          </table:table-cell>
          <table:table-cell table:style-name="Tabela8.A1" office:value-type="string">
            <text:p text:style-name="P25">Cistko zbożowe bez cukru 1op. *1,3,7</text:p>
          </table:table-cell>
          <table:table-cell table:style-name="Tabela8.A1" office:value-type="string">
            <text:p text:style-name="P25">Banan 1szt.</text:p>
          </table:table-cell>
          <table:table-cell table:style-name="Tabela8.H1" office:value-type="string">
            <text:p text:style-name="P25">Banan 1 szt.</text:p>
          </table:table-cell>
        </table:table-row>
        <text:soft-page-break/>
        <table:table-row table:style-name="Tabela8.1">
          <table:table-cell table:style-name="Tabela8.A1" office:value-type="string">
            <text:p text:style-name="P53"/>
            <text:p text:style-name="P65">DIETA PODSTAWOWA</text:p>
            <text:p text:style-name="P65">D01, C01</text:p>
          </table:table-cell>
          <table:table-cell table:style-name="Tabela8.A1" office:value-type="string">
            <text:p text:style-name="P66"/>
            <text:p text:style-name="P65">DIETA</text:p>
            <text:p text:style-name="P65">ŁATWOSTRAWNA</text:p>
            <text:p text:style-name="P65">D02, D03</text:p>
          </table:table-cell>
          <table:table-cell table:style-name="Tabela8.A1" office:value-type="string">
            <text:p text:style-name="P68"/>
            <text:p text:style-name="P67">DIETA Z OGRANICZENIEM ŁATWO PRZYSWAJALNYCH WĘGLOWODANÓW</text:p>
            <text:p text:style-name="P67">D03, C03</text:p>
          </table:table-cell>
          <table:table-cell table:style-name="Tabela8.A1" office:value-type="string">
            <text:p text:style-name="P66"/>
            <text:p text:style-name="P65">DIETA ŁATWOSTRAWNA Z OGRANICZENIEM TŁUSZCZU</text:p>
            <text:p text:style-name="P65">D05</text:p>
            <text:p text:style-name="P69"/>
          </table:table-cell>
          <table:table-cell table:style-name="Tabela8.A1" office:value-type="string">
            <text:p text:style-name="P66"/>
            <text:p text:style-name="P65">DIETA BOGATOBIAŁKOWA</text:p>
            <text:p text:style-name="P65">D07</text:p>
          </table:table-cell>
          <table:table-cell table:style-name="Tabela8.A1" office:value-type="string">
            <text:p text:style-name="P66"/>
            <text:p text:style-name="P65">DIETA</text:p>
            <text:p text:style-name="P65"><text:s/>DZIECIĘCA</text:p>
            <text:p text:style-name="P65">P01</text:p>
          </table:table-cell>
          <table:table-cell table:style-name="Tabela8.A1" office:value-type="string">
            <text:p text:style-name="P66"/>
            <text:p text:style-name="P65">DIETA</text:p>
            <text:p text:style-name="P65"><text:s/>BRAT</text:p>
          </table:table-cell>
          <table:table-cell table:style-name="Tabela8.H1" office:value-type="string">
            <text:p text:style-name="P66"/>
            <text:p text:style-name="P65">DIETA</text:p>
            <text:p text:style-name="P65"><text:s/>OSZCZEDZAJACA</text:p>
          </table:table-cell>
        </table:table-row>
        <table:table-row table:style-name="Tabela8.1">
          <table:table-cell table:style-name="Tabela8.A1" office:value-type="string">
            <text:p text:style-name="P28">KOLACJA</text:p>
          </table:table-cell>
          <table:table-cell table:style-name="Tabela8.A1" office:value-type="string">
            <text:p text:style-name="P28">KOLACJA</text:p>
          </table:table-cell>
          <table:table-cell table:style-name="Tabela8.A1" office:value-type="string">
            <text:p text:style-name="P28">KOLACJA</text:p>
          </table:table-cell>
          <table:table-cell table:style-name="Tabela8.A1" office:value-type="string">
            <text:p text:style-name="P28">KOLACJA</text:p>
          </table:table-cell>
          <table:table-cell table:style-name="Tabela8.A1" office:value-type="string">
            <text:p text:style-name="P28">KOLACJA</text:p>
          </table:table-cell>
          <table:table-cell table:style-name="Tabela8.A1" office:value-type="string">
            <text:p text:style-name="P28">KOLACJA</text:p>
          </table:table-cell>
          <table:table-cell table:style-name="Tabela8.A1" office:value-type="string">
            <text:p text:style-name="P28">KOLACJA</text:p>
          </table:table-cell>
          <table:table-cell table:style-name="Tabela8.H1" office:value-type="string">
            <text:p text:style-name="P28">KOLACJA</text:p>
          </table:table-cell>
        </table:table-row>
        <table:table-row table:style-name="Tabela8.10">
          <table:table-cell table:style-name="Tabela8.A1" office:value-type="string">
            <text:p text:style-name="P1"><text:span text:style-name="T3">Chleb </text:span><text:span text:style-name="T5">żytni 90g (3kromki)</text:span></text:p>
            <text:p text:style-name="P1"><text:span text:style-name="T3">Mas</text:span><text:span text:style-name="T5">ło ekstra 10g</text:span></text:p>
            <text:p text:style-name="P17">Kawa zbożowa z mlekiem 250g</text:p>
            <text:p text:style-name="P25">Szynka indyka 50g</text:p>
            <text:p text:style-name="P25">Serek topiony 20g</text:p>
            <text:p text:style-name="P25">Ogórek 60g</text:p>
            <text:p text:style-name="P25">*(1,7)</text:p>
          </table:table-cell>
          <table:table-cell table:style-name="Tabela8.A1" office:value-type="string">
            <text:p text:style-name="P1"><text:span text:style-name="T3">Chleb </text:span><text:span text:style-name="T5">żytni <text:s/>90g (3kromki)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zynka indyka 50g</text:p>
            <text:p text:style-name="P25">Serek topiony 20g</text:p>
            <text:p text:style-name="P1"><text:span text:style-name="T3">Pomidor 6</text:span><text:span text:style-name="T13">0</text:span><text:span text:style-name="T3">g</text:span></text:p>
            <text:p text:style-name="P31"/>
            <text:p text:style-name="P11">*(1,7)</text:p>
          </table:table-cell>
          <table:table-cell table:style-name="Tabela8.A1" office:value-type="string">
            <text:p text:style-name="P1"><text:span text:style-name="T3">Chleb </text:span><text:span text:style-name="T5">razowy 105g (4kromki)</text:span></text:p>
            <text:p text:style-name="P1"><text:span text:style-name="T3">Mas</text:span><text:span text:style-name="T5">ło ekstra 10g</text:span></text:p>
            <text:p text:style-name="P17">Kawa zbożowa z mlekiem 250g</text:p>
            <text:p text:style-name="P25">Szynka indyka 50g</text:p>
            <text:p text:style-name="P25">Serek topiony 20g</text:p>
            <text:p text:style-name="P25">Ogórek 60g</text:p>
            <text:p text:style-name="P11">*(1,7)</text:p>
          </table:table-cell>
          <table:table-cell table:style-name="Tabela8.A1" office:value-type="string">
            <text:p text:style-name="P1"><text:span text:style-name="T3">Chleb </text:span><text:span text:style-name="T5">pszenny 90g (3kromki)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zynka indyka 50g</text:p>
            <text:p text:style-name="P25">Kurczak w galarecie 40g</text:p>
            <text:p text:style-name="P25">Pomidor 60g</text:p>
            <text:p text:style-name="P31"/>
            <text:p text:style-name="P11">*(1,7)</text:p>
          </table:table-cell>
          <table:table-cell table:style-name="Tabela8.A1" office:value-type="string">
            <text:p text:style-name="P1"><text:span text:style-name="T3">Chleb żytni</text:span><text:span text:style-name="T5">90g (3kromki)</text:span></text:p>
            <text:p text:style-name="P1"><text:span text:style-name="T3">Mas</text:span><text:span text:style-name="T5">ło ekstra 15g</text:span></text:p>
            <text:p text:style-name="P17">Kawa zbożowa z mlekiem 250g</text:p>
            <text:p text:style-name="P25">Szynka indyka 50g</text:p>
            <text:p text:style-name="P25">Serek topiony 20g</text:p>
            <text:p text:style-name="P25">Ogórek 60g</text:p>
            <text:p text:style-name="P11">*(1,7)</text:p>
          </table:table-cell>
          <table:table-cell table:style-name="Tabela8.A1" office:value-type="string">
            <text:p text:style-name="P1"><text:span text:style-name="T3">Chleb </text:span><text:span text:style-name="T5">żytni <text:s/>90g (3kromki)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zynka indyka 50g</text:p>
            <text:p text:style-name="P25">Serek topiony 20g</text:p>
            <text:p text:style-name="P1"><text:span text:style-name="T3">Pomidor 6</text:span><text:span text:style-name="T13">0</text:span><text:span text:style-name="T3">g</text:span></text:p>
            <text:p text:style-name="P31"/>
            <text:p text:style-name="P11">*(1,7)</text:p>
          </table:table-cell>
          <table:table-cell table:style-name="Tabela8.A1" office:value-type="string">
            <text:p text:style-name="P1"><text:span text:style-name="T3">Chleb </text:span><text:span text:style-name="T5">pszenny 60g (2kromki)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zynka indyka 50g</text:p>
            <text:p text:style-name="P31">Jabłko parowane 1 szt.</text:p>
            <text:p text:style-name="P11">*(1,7)</text:p>
          </table:table-cell>
          <table:table-cell table:style-name="Tabela8.H1" office:value-type="string">
            <text:p text:style-name="P1"><text:span text:style-name="T3">Chleb </text:span><text:span text:style-name="T5">pszenny 90g (3kromki)</text:span></text:p>
            <text:p text:style-name="P1"><text:span text:style-name="T3">Mas</text:span><text:span text:style-name="T5">ło ekstra 10g</text:span></text:p>
            <text:p text:style-name="P25">Kawa zbożowa z mlekiem 250g</text:p>
            <text:p text:style-name="P25">Szynka indyka 50g</text:p>
            <text:p text:style-name="P31">Jabłko parowane 1 szt. </text:p>
            <text:p text:style-name="P11">*(1,7)</text:p>
          </table:table-cell>
        </table:table-row>
        <table:table-row table:style-name="Tabela8.11">
          <table:table-cell table:style-name="Tabela8.A1" office:value-type="string">
            <text:p text:style-name="P25">Energia: 2126kcal</text:p>
            <text:p text:style-name="P1"><text:span text:style-name="T3">Bia</text:span><text:span text:style-name="T5">łko og</text:span><text:span text:style-name="T3">ó</text:span><text:span text:style-name="T5">łem: 99,36g</text:span></text:p>
            <text:p text:style-name="P1"><text:span text:style-name="T3">W</text:span><text:span text:style-name="T5">ęglowodany og</text:span><text:span text:style-name="T3">ó</text:span><text:span text:style-name="T5">łem: 280,86g</text:span></text:p>
            <text:p text:style-name="P1"><text:span text:style-name="T3">W</text:span><text:span text:style-name="T5">ęglowodany przyswajalne: 41,9g</text:span></text:p>
            <text:p text:style-name="P1"><text:span text:style-name="T3">T</text:span><text:span text:style-name="T5">łuszcz: 72,24g</text:span></text:p>
            <text:p text:style-name="P1"><text:span text:style-name="T3">Kwasy t</text:span><text:span text:style-name="T5">łuszczowe nasycone: 28,74g</text:span></text:p>
            <text:p text:style-name="P1"><text:span text:style-name="T3">B</text:span><text:span text:style-name="T5">łonnik pokarmowy: 39,09g</text:span></text:p>
            <text:p text:style-name="P25">Sól: 4,28g</text:p>
          </table:table-cell>
          <table:table-cell table:style-name="Tabela8.A1" office:value-type="string">
            <text:p text:style-name="P25">Energia: 2116kcal</text:p>
            <text:p text:style-name="P1"><text:span text:style-name="T3">Bia</text:span><text:span text:style-name="T5">łko og</text:span><text:span text:style-name="T3">ó</text:span><text:span text:style-name="T5">łem: <text:s/>100,96g</text:span></text:p>
            <text:p text:style-name="P1"><text:span text:style-name="T3">W</text:span><text:span text:style-name="T5">ęglowodany og</text:span><text:span text:style-name="T3">ó</text:span><text:span text:style-name="T5">łem: 272,03g</text:span></text:p>
            <text:p text:style-name="P1"><text:span text:style-name="T3">W</text:span><text:span text:style-name="T5">ęglowodany przyswajalne: 40,79g</text:span></text:p>
            <text:p text:style-name="P1"><text:span text:style-name="T3">T</text:span><text:span text:style-name="T5">łuszcz:65,26g</text:span></text:p>
            <text:p text:style-name="P1"><text:span text:style-name="T3">Kwasy t</text:span><text:span text:style-name="T5">łuszczowe nasycone: 27,81g</text:span></text:p>
            <text:p text:style-name="P1"><text:span text:style-name="T3">B</text:span><text:span text:style-name="T5">łonnik pokarmowy: 38,54g</text:span></text:p>
            <text:p text:style-name="P25">Sól: 3,89g</text:p>
          </table:table-cell>
          <table:table-cell table:style-name="Tabela8.A1" office:value-type="string">
            <text:p text:style-name="P25">Energia: 2121kcal</text:p>
            <text:p text:style-name="P1"><text:span text:style-name="T3">Bia</text:span><text:span text:style-name="T5">łko og</text:span><text:span text:style-name="T3">ó</text:span><text:span text:style-name="T5">łem: 99,34g</text:span></text:p>
            <text:p text:style-name="P1"><text:span text:style-name="T3">W</text:span><text:span text:style-name="T5">ęglowodany og</text:span><text:span text:style-name="T3">ó</text:span><text:span text:style-name="T5">łem: 254,51g</text:span></text:p>
            <text:p text:style-name="P1"><text:span text:style-name="T3">W</text:span><text:span text:style-name="T5">ęglowodany przyswajalne: 38,31g</text:span></text:p>
            <text:p text:style-name="P1"><text:span text:style-name="T3">T</text:span><text:span text:style-name="T5">łuszcz: 70,9g</text:span></text:p>
            <text:p text:style-name="P1"><text:span text:style-name="T3">Kwasy t</text:span><text:span text:style-name="T5">łuszczowe nasycone: 27,5g</text:span></text:p>
            <text:p text:style-name="P1"><text:span text:style-name="T3">B</text:span><text:span text:style-name="T5">łonnik pokarmowy: 37,04g</text:span></text:p>
            <text:p text:style-name="P25">Sól: 4,25g</text:p>
          </table:table-cell>
          <table:table-cell table:style-name="Tabela8.A1" office:value-type="string">
            <text:p text:style-name="P25">Energia: 2024 kcal</text:p>
            <text:p text:style-name="P1"><text:span text:style-name="T3">Bia</text:span><text:span text:style-name="T5">łko og</text:span><text:span text:style-name="T3">ó</text:span><text:span text:style-name="T5">łem: 101,05g</text:span></text:p>
            <text:p text:style-name="P1"><text:span text:style-name="T3">W</text:span><text:span text:style-name="T5">ęglowodany og</text:span><text:span text:style-name="T3">ó</text:span><text:span text:style-name="T5">łem: 279,44g</text:span></text:p>
            <text:p text:style-name="P1"><text:span text:style-name="T3">W</text:span><text:span text:style-name="T5">ęglowodany przyswajalne: 41,35g</text:span></text:p>
            <text:p text:style-name="P1"><text:span text:style-name="T3">T</text:span><text:span text:style-name="T5">łuszcz: 59,72g</text:span></text:p>
            <text:p text:style-name="P1"><text:span text:style-name="T3">Kwasy t</text:span><text:span text:style-name="T5">łuszczowe nasycone: 21,64g</text:span></text:p>
            <text:p text:style-name="P1"><text:span text:style-name="T3">B</text:span><text:span text:style-name="T5">łonnik pokarmowy: 34,61g</text:span></text:p>
            <text:p text:style-name="P25">Sól: 3,89g</text:p>
          </table:table-cell>
          <table:table-cell table:style-name="Tabela8.A1" office:value-type="string">
            <text:p text:style-name="P25">Energia: 2209 kcal</text:p>
            <text:p text:style-name="P1"><text:span text:style-name="T3">Bia</text:span><text:span text:style-name="T5">łko og</text:span><text:span text:style-name="T3">ó</text:span><text:span text:style-name="T5">łem: 103,87g</text:span></text:p>
            <text:p text:style-name="P1"><text:span text:style-name="T3">W</text:span><text:span text:style-name="T5">ęglowodany og</text:span><text:span text:style-name="T3">ó</text:span><text:span text:style-name="T5">łem: 282,79g</text:span></text:p>
            <text:p text:style-name="P1"><text:span text:style-name="T3">W</text:span><text:span text:style-name="T5">ęglowodany przyswajalne: 41,53g</text:span></text:p>
            <text:p text:style-name="P1"><text:span text:style-name="T3">T</text:span><text:span text:style-name="T5">łuszcz: 70,21g</text:span></text:p>
            <text:p text:style-name="P1"><text:span text:style-name="T3">Kwasy t</text:span><text:span text:style-name="T5">łuszczowe nasycone: 28,56g</text:span></text:p>
            <text:p text:style-name="P1"><text:span text:style-name="T3">B</text:span><text:span text:style-name="T5">łonnik pokarmowy: 38,69g</text:span></text:p>
            <text:p text:style-name="P25">Sól: 4,31g</text:p>
          </table:table-cell>
          <table:table-cell table:style-name="Tabela8.A1" office:value-type="string">
            <text:p text:style-name="P25">Energia: 2116kcal</text:p>
            <text:p text:style-name="P1"><text:span text:style-name="T3">Bia</text:span><text:span text:style-name="T5">łko og</text:span><text:span text:style-name="T3">ó</text:span><text:span text:style-name="T5">łem: <text:s/>100,96g</text:span></text:p>
            <text:p text:style-name="P1"><text:span text:style-name="T3">W</text:span><text:span text:style-name="T5">ęglowodany og</text:span><text:span text:style-name="T3">ó</text:span><text:span text:style-name="T5">łem: 272,03g</text:span></text:p>
            <text:p text:style-name="P1"><text:span text:style-name="T3">W</text:span><text:span text:style-name="T5">ęglowodany przyswajalne: 40,79g</text:span></text:p>
            <text:p text:style-name="P1"><text:span text:style-name="T3">T</text:span><text:span text:style-name="T5">łuszcz:65,26g</text:span></text:p>
            <text:p text:style-name="P1"><text:span text:style-name="T3">Kwasy t</text:span><text:span text:style-name="T5">łuszczowe nasycone: 27,81g</text:span></text:p>
            <text:p text:style-name="P1"><text:span text:style-name="T3">B</text:span><text:span text:style-name="T5">łonnik pokarmowy: 38,54g</text:span></text:p>
            <text:p text:style-name="P25">Sól: 3,89g</text:p>
          </table:table-cell>
          <table:table-cell table:style-name="Tabela8.A1" office:value-type="string">
            <text:p text:style-name="P25">Energia: 1543 kcal</text:p>
            <text:p text:style-name="P1"><text:span text:style-name="T3">Bia</text:span><text:span text:style-name="T5">łko og</text:span><text:span text:style-name="T3">ó</text:span><text:span text:style-name="T5">łem: 68,05g</text:span></text:p>
            <text:p text:style-name="P1"><text:span text:style-name="T3">W</text:span><text:span text:style-name="T5">ęglowodany og</text:span><text:span text:style-name="T3">ó</text:span><text:span text:style-name="T5">łem: 179,44g</text:span></text:p>
            <text:p text:style-name="P1"><text:span text:style-name="T3">W</text:span><text:span text:style-name="T5">ęglowodany przyswajalne: 21,35g</text:span></text:p>
            <text:p text:style-name="P1"><text:span text:style-name="T3">T</text:span><text:span text:style-name="T5">łuszcz: 39,02g</text:span></text:p>
            <text:p text:style-name="P1"><text:span text:style-name="T3">Kwasy t</text:span><text:span text:style-name="T5">łuszczowe nasycone: 17,64g</text:span></text:p>
            <text:p text:style-name="P1"><text:span text:style-name="T3">B</text:span><text:span text:style-name="T5">łonnik pokarmowy: 20,61g</text:span></text:p>
            <text:p text:style-name="P25">Sól: 2,09g</text:p>
          </table:table-cell>
          <table:table-cell table:style-name="Tabela8.H1" office:value-type="string">
            <text:p text:style-name="P25">Energia: 1543 kcal</text:p>
            <text:p text:style-name="P1"><text:span text:style-name="T3">Bia</text:span><text:span text:style-name="T5">łko og</text:span><text:span text:style-name="T3">ó</text:span><text:span text:style-name="T5">łem: 68,05g</text:span></text:p>
            <text:p text:style-name="P1"><text:span text:style-name="T3">W</text:span><text:span text:style-name="T5">ęglowodany og</text:span><text:span text:style-name="T3">ó</text:span><text:span text:style-name="T5">łem: 179,44g</text:span></text:p>
            <text:p text:style-name="P1"><text:span text:style-name="T3">W</text:span><text:span text:style-name="T5">ęglowodany przyswajalne: 21,35g</text:span></text:p>
            <text:p text:style-name="P1"><text:span text:style-name="T3">T</text:span><text:span text:style-name="T5">łuszcz: 39,02g</text:span></text:p>
            <text:p text:style-name="P1"><text:span text:style-name="T3">Kwasy t</text:span><text:span text:style-name="T5">łuszczowe nasycone: 17,64g</text:span></text:p>
            <text:p text:style-name="P1"><text:span text:style-name="T3">B</text:span><text:span text:style-name="T5">łonnik pokarmowy: 20,61g</text:span></text:p>
            <text:p text:style-name="P25">Sól: 2,09g</text:p>
          </table:table-cell>
        </table:table-row>
      </table:table>
      <text:p text:style-name="P11"/>
      <text:p text:style-name="P11"/>
      <text:p text:style-name="P43"/>
      <text:p text:style-name="P43"/>
      <text:p text:style-name="P11"/>
      <text:p text:style-name="P11"/>
      <text:p text:style-name="P11"/>
      <text:p text:style-name="P7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iberation Serif1" svg:font-family="'Liberation Serif', 'Times New Roman'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2" svg:font-family="Calibri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ambria1" svg:font-family="Cambria" style:font-family-generic="system" style:font-pitch="variable"/>
    <style:font-face style:name="Georgia1" svg:font-family="Georgia" style:font-family-generic="system" style:font-pitch="variable"/>
    <style:font-face style:name="Liberation Serif2" svg:font-family="'Liberation Serif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normal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Heading_20_1" style:display-name="Heading 1" style:family="paragraph" style:parent-style-name="normal" style:next-style-name="Text_20_body" style:default-outline-level="1" style:list-style-name="" style:class="text">
      <style:paragraph-properties fo:margin-top="0.847cm" fo:margin-bottom="0.212cm" fo:line-height="100%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Text_20_body" style:default-outline-level="2" style:list-style-name="" style:class="text">
      <style:paragraph-properties fo:margin-top="0.635cm" fo:margin-bottom="0.141cm" fo:line-height="100%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Text_20_body" style:default-outline-level="3" style:list-style-name="" style:class="text">
      <style:paragraph-properties fo:margin-top="0.494cm" fo:margin-bottom="0.141cm" fo:line-height="100%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Text_20_body" style:default-outline-level="4" style:list-style-name="" style:class="text">
      <style:paragraph-properties fo:margin-top="0.423cm" fo:margin-bottom="0.071cm" fo:line-height="100%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Text_20_body" style:default-outline-level="5" style:list-style-name="" style:class="text">
      <style:paragraph-properties fo:margin-top="0.388cm" fo:margin-bottom="0.071cm" fo:line-height="100%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Text_20_body" style:default-outline-level="6" style:list-style-name="" style:class="text">
      <style:paragraph-properties fo:margin-top="0.353cm" fo:margin-bottom="0.071cm" fo:line-height="100%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ubtitle" style:default-outline-level="" style:list-style-name="" style:class="chapter">
      <style:paragraph-properties fo:margin-top="0.847cm" fo:margin-bottom="0.212cm" fo:line-height="100%" fo:text-align="start" style:justify-single-word="false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Text_20_body" style:default-outline-level="" style:list-style-name="" style:class="chapter">
      <style:paragraph-properties fo:margin-top="0.635cm" fo:margin-bottom="0.141cm" fo:line-height="100%" fo:text-align="start" style:justify-single-word="false" fo:keep-together="always" fo:keep-with-next="always"/>
      <style:text-properties fo:color="#666666" style:font-name="Georgia" fo:font-size="24pt" fo:font-style="italic" style:font-name-asian="Georgia1" style:font-size-asian="24pt" style:font-style-asian="italic" style:font-name-complex="Georgia1" style:font-size-complex="24pt" style:font-style-complex="italic"/>
    </style:style>
    <style:style style:name="Normalny" style:family="paragraph" style:default-outline-level="1" style:list-style-name="">
      <style:paragraph-properties fo:margin-top="0cm" fo:margin-bottom="0.353cm" fo:line-height="115%" fo:orphans="2" fo:widows="2" fo:hyphenation-ladder-count="no-limit" style:writing-mode="lr-tb"/>
      <style:text-properties style:use-window-font-color="true" style:text-position="0% 100%" fo:font-size="11pt" fo:language="pl" fo:country="PL" style:text-blinking="false" style:font-size-asian="11pt" style:language-asian="pl" style:country-asian="PL" style:font-size-complex="11pt" style:language-complex="ar" style:country-complex="SA" style:text-emphasize="none" style:text-scale="100%" fo:hyphenate="false" fo:hyphenation-remain-char-count="2" fo:hyphenation-push-char-count="2"/>
    </style:style>
    <style:style style:name="Tekst_20_przypisu_20_końcowego" style:display-name="Tekst przypisu końcowego" style:family="paragraph" style:parent-style-name="Normalny" style:default-outline-level="1" style:list-style-name="">
      <style:paragraph-properties fo:margin-top="0cm" fo:margin-bottom="0.353cm" fo:line-height="115%" fo:hyphenation-ladder-count="no-limit"/>
      <style:text-properties style:text-position="0% 100%" fo:font-size="10pt" fo:language="pl" fo:country="PL" style:text-blinking="false" style:font-size-asian="10pt" style:language-asian="pl" style:country-asian="PL" style:font-size-complex="10pt" style:language-complex="ar" style:country-complex="SA" style:text-emphasize="none" style:text-scale="100%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omyślna_20_czcionka_20_akapitu" style:display-name="Domyślna czcionka akapitu" style:family="text">
      <style:text-properties style:text-position="0% 100%" style:text-blinking="false" style:text-emphasize="none" style:text-scale="100%"/>
    </style:style>
    <style:style style:name="Tekst_20_przypisu_20_końcowego_20_Znak" style:display-name="Tekst przypisu końcowego Znak" style:family="text" style:parent-style-name="Domyślna_20_czcionka_20_akapitu">
      <style:text-properties style:text-position="0% 100%" style:text-blinking="false" style:text-emphasize="none" style:text-scale="100%"/>
    </style:style>
    <style:style style:name="Odwołanie_20_przypisu_20_końcowego" style:display-name="Odwołanie przypisu końcowego" style:family="text">
      <style:text-properties style:text-position="super 58%" style:text-blinking="false" style:text-emphasize="none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7.94cm" fo:page-height="21.59cm" style:num-format="1" style:print-orientation="landscape" fo:margin-top="2.499cm" fo:margin-bottom="2.499cm" fo:margin-left="2.499cm" fo:margin-right="2.499cm" style:writing-mode="lr-tb" style:layout-grid-color="#c0c0c0" style:layout-grid-lines="16592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7-05-13T20:07:00</meta:creation-date>
    <meta:initial-creator>marian</meta:initial-creator>
    <meta:print-date>2026-07-21T06:18:21.26</meta:print-date>
    <dc:date>2026-08-07T13:28:44.52</dc:date>
    <meta:generator>OpenOffice/4.1.3$Win32 OpenOffice.org_project/413m1$Build-9783</meta:generator>
    <meta:editing-duration>P2DT16H33M33S</meta:editing-duration>
    <meta:editing-cycles>16</meta:editing-cycles>
    <meta:document-statistic meta:table-count="10" meta:image-count="0" meta:object-count="0" meta:page-count="20" meta:paragraph-count="3049" meta:word-count="8529" meta:character-count="57061"/>
  </office:meta>
</office:document-meta>
</file>